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roman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Cambria" svg:font-family="Cambria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Sans Serif" svg:font-family="'Microsoft Sans Serif'" style:font-family-generic="roman" style:font-pitch="variable"/>
    <style:font-face style:name="Microsoft Sans Serif1" svg:font-family="'Microsoft Sans Serif'" style:font-family-generic="system" style:font-pitch="variable"/>
    <style:font-face style:name="Microsoft YaHei" svg:font-family="'Microsoft YaHei'" style:font-family-generic="system" style:font-pitch="variable"/>
    <style:font-face style:name="OpenSymbol" svg:font-family="OpenSymbol" style:font-charset="x-symbol"/>
    <style:font-face style:name="Symbol" svg:font-family="Symbol" style:font-family-generic="roman" style:font-pitch="variable"/>
    <style:font-face style:name="Symbol1" svg:font-family="Symbol" style:font-adornments="Normale" style:font-family-generic="roman" style:font-pitch="variable" style:font-charset="x-symbol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Tabella1" style:family="table">
      <style:table-properties style:width="15.951cm" fo:margin-left="1.141cm" fo:margin-top="0cm" fo:margin-bottom="0cm" table:align="left" style:writing-mode="page"/>
    </style:style>
    <style:style style:name="Tabella1.A" style:family="table-column">
      <style:table-column-properties style:column-width="7.976cm"/>
    </style:style>
    <style:style style:name="Tabella1.B" style:family="table-column">
      <style:table-column-properties style:column-width="0.321cm"/>
    </style:style>
    <style:style style:name="Tabella1.C" style:family="table-column">
      <style:table-column-properties style:column-width="7.654cm"/>
    </style:style>
    <style:style style:name="Tabella1.1" style:family="table-row">
      <style:table-row-properties style:min-row-height="0.684cm" fo:keep-together="auto"/>
    </style:style>
    <style:style style:name="Tabella1.A1" style:family="table-cell">
      <style:table-cell-properties fo:padding-left="0.009cm" fo:padding-right="0.009cm" fo:padding-top="0cm" fo:padding-bottom="0cm" fo:border="0.5pt solid #00000a"/>
    </style:style>
    <style:style style:name="Tabella1.2" style:family="table-row">
      <style:table-row-properties style:min-row-height="0.589cm" fo:keep-together="auto"/>
    </style:style>
    <style:style style:name="Tabella1.A2" style:family="table-cell">
      <style:table-cell-properties fo:padding-left="0.009cm" fo:padding-right="0.009cm" fo:padding-top="0cm" fo:padding-bottom="0cm" fo:border-left="0.5pt solid #00000a" fo:border-right="0.5pt solid #00000a" fo:border-top="0.5pt solid #00000a" fo:border-bottom="none"/>
    </style:style>
    <style:style style:name="Tabella1.B2" style:family="table-cell">
      <style:table-cell-properties fo:padding-left="0.009cm" fo:padding-right="0.009cm" fo:padding-top="0cm" fo:padding-bottom="0cm" fo:border-left="0.5pt solid #00000a" fo:border-right="none" fo:border-top="0.5pt solid #00000a" fo:border-bottom="none"/>
    </style:style>
    <style:style style:name="Tabella1.C2" style:family="table-cell">
      <style:table-cell-properties fo:padding-left="0.009cm" fo:padding-right="0.009cm" fo:padding-top="0cm" fo:padding-bottom="0cm" fo:border-left="none" fo:border-right="0.5pt solid #00000a" fo:border-top="0.5pt solid #00000a" fo:border-bottom="none"/>
    </style:style>
    <style:style style:name="Tabella1.3" style:family="table-row">
      <style:table-row-properties style:min-row-height="0.58cm" fo:keep-together="auto"/>
    </style:style>
    <style:style style:name="Tabella1.A3" style:family="table-cell">
      <style:table-cell-properties fo:padding-left="0.009cm" fo:padding-right="0.009cm" fo:padding-top="0cm" fo:padding-bottom="0cm" fo:border-left="0.5pt solid #00000a" fo:border-right="0.5pt solid #00000a" fo:border-top="none" fo:border-bottom="0.5pt solid #00000a"/>
    </style:style>
    <style:style style:name="Tabella1.B3" style:family="table-cell">
      <style:table-cell-properties fo:padding-left="0.009cm" fo:padding-right="0.009cm" fo:padding-top="0cm" fo:padding-bottom="0cm" fo:border-left="0.5pt solid #00000a" fo:border-right="none" fo:border-top="none" fo:border-bottom="0.5pt solid #00000a"/>
    </style:style>
    <style:style style:name="Tabella1.C3" style:family="table-cell">
      <style:table-cell-properties fo:padding-left="0.009cm" fo:padding-right="0.009cm" fo:padding-top="0cm" fo:padding-bottom="0cm" fo:border-left="none" fo:border-right="0.5pt solid #00000a" fo:border-top="none" fo:border-bottom="0.5pt solid #00000a"/>
    </style:style>
    <style:style style:name="Tabella2" style:family="table" style:master-page-name="Converted1">
      <style:table-properties style:width="15.947cm" fo:margin-left="1.141cm" fo:margin-top="0cm" fo:margin-bottom="0cm" style:page-number="auto" table:align="left" style:writing-mode="page"/>
    </style:style>
    <style:style style:name="Tabella2.A" style:family="table-column">
      <style:table-column-properties style:column-width="7.976cm"/>
    </style:style>
    <style:style style:name="Tabella2.B" style:family="table-column">
      <style:table-column-properties style:column-width="0.288cm"/>
    </style:style>
    <style:style style:name="Tabella2.C" style:family="table-column">
      <style:table-column-properties style:column-width="0.131cm"/>
    </style:style>
    <style:style style:name="Tabella2.D" style:family="table-column">
      <style:table-column-properties style:column-width="7.553cm"/>
    </style:style>
    <style:style style:name="Tabella2.1" style:family="table-row">
      <style:table-row-properties style:min-row-height="0.831cm" fo:keep-together="auto"/>
    </style:style>
    <style:style style:name="Tabella2.A1" style:family="table-cell">
      <style:table-cell-properties fo:padding-left="0.009cm" fo:padding-right="0.009cm" fo:padding-top="0cm" fo:padding-bottom="0cm" fo:border="0.5pt solid #00000a"/>
    </style:style>
    <style:style style:name="Tabella2.B2" style:family="table-cell">
      <style:table-cell-properties fo:padding-left="0.009cm" fo:padding-right="0.009cm" fo:padding-top="0cm" fo:padding-bottom="0cm" fo:border-left="0.5pt solid #00000a" fo:border-right="none" fo:border-top="0.5pt solid #00000a" fo:border-bottom="0.5pt solid #00000a"/>
    </style:style>
    <style:style style:name="Tabella2.C2" style:family="table-cell">
      <style:table-cell-properties fo:padding-left="0.009cm" fo:padding-right="0.009cm" fo:padding-top="0cm" fo:padding-bottom="0cm" fo:border-left="none" fo:border-right="none" fo:border-top="0.5pt solid #00000a" fo:border-bottom="0.5pt solid #00000a"/>
    </style:style>
    <style:style style:name="Tabella2.D2" style:family="table-cell">
      <style:table-cell-properties fo:padding-left="0.009cm" fo:padding-right="0.009cm" fo:padding-top="0cm" fo:padding-bottom="0cm" fo:border-left="none" fo:border-right="0.5pt solid #00000a" fo:border-top="0.5pt solid #00000a" fo:border-bottom="0.5pt solid #00000a"/>
    </style:style>
    <style:style style:name="Tabella2.4" style:family="table-row">
      <style:table-row-properties style:min-row-height="0.591cm" fo:keep-together="auto"/>
    </style:style>
    <style:style style:name="Tabella2.A4" style:family="table-cell">
      <style:table-cell-properties fo:padding-left="0.009cm" fo:padding-right="0.009cm" fo:padding-top="0cm" fo:padding-bottom="0cm" fo:border-left="0.5pt solid #00000a" fo:border-right="0.5pt solid #00000a" fo:border-top="0.5pt solid #00000a" fo:border-bottom="none"/>
    </style:style>
    <style:style style:name="Tabella2.B4" style:family="table-cell">
      <style:table-cell-properties fo:padding-left="0.009cm" fo:padding-right="0.009cm" fo:padding-top="0cm" fo:padding-bottom="0cm" fo:border-left="0.5pt solid #00000a" fo:border-right="none" fo:border-top="0.5pt solid #00000a" fo:border-bottom="none"/>
    </style:style>
    <style:style style:name="Tabella2.C4" style:family="table-cell">
      <style:table-cell-properties fo:padding-left="0.009cm" fo:padding-right="0.009cm" fo:padding-top="0cm" fo:padding-bottom="0cm" fo:border-left="none" fo:border-right="none" fo:border-top="0.5pt solid #00000a" fo:border-bottom="none"/>
    </style:style>
    <style:style style:name="Tabella2.D4" style:family="table-cell">
      <style:table-cell-properties fo:padding-left="0.009cm" fo:padding-right="0.009cm" fo:padding-top="0cm" fo:padding-bottom="0cm" fo:border-left="none" fo:border-right="0.5pt solid #00000a" fo:border-top="0.5pt solid #00000a" fo:border-bottom="none"/>
    </style:style>
    <style:style style:name="Tabella2.5" style:family="table-row">
      <style:table-row-properties style:min-row-height="0.48cm" fo:keep-together="auto"/>
    </style:style>
    <style:style style:name="Tabella2.A5" style:family="table-cell">
      <style:table-cell-properties fo:padding-left="0.009cm" fo:padding-right="0.009cm" fo:padding-top="0cm" fo:padding-bottom="0cm" fo:border-left="0.5pt solid #00000a" fo:border-right="0.5pt solid #00000a" fo:border-top="none" fo:border-bottom="none"/>
    </style:style>
    <style:style style:name="Tabella2.B5" style:family="table-cell">
      <style:table-cell-properties fo:padding-left="0.009cm" fo:padding-right="0.009cm" fo:padding-top="0cm" fo:padding-bottom="0cm" fo:border-left="0.5pt solid #00000a" fo:border-right="none" fo:border-top="none" fo:border-bottom="none"/>
    </style:style>
    <style:style style:name="Tabella2.C5" style:family="table-cell">
      <style:table-cell-properties fo:padding-left="0.009cm" fo:padding-right="0.009cm" fo:padding-top="0cm" fo:padding-bottom="0cm" fo:border="none"/>
    </style:style>
    <style:style style:name="Tabella2.D5" style:family="table-cell">
      <style:table-cell-properties fo:padding-left="0.009cm" fo:padding-right="0.009cm" fo:padding-top="0cm" fo:padding-bottom="0cm" fo:border-left="none" fo:border-right="0.5pt solid #00000a" fo:border-top="none" fo:border-bottom="none"/>
    </style:style>
    <style:style style:name="Tabella2.6" style:family="table-row">
      <style:table-row-properties style:min-row-height="0.377cm" fo:keep-together="auto"/>
    </style:style>
    <style:style style:name="Tabella2.A7" style:family="table-cell">
      <style:table-cell-properties fo:padding-left="0.009cm" fo:padding-right="0.009cm" fo:padding-top="0cm" fo:padding-bottom="0cm" fo:border-left="0.5pt solid #00000a" fo:border-right="0.5pt solid #00000a" fo:border-top="none" fo:border-bottom="0.5pt solid #00000a"/>
    </style:style>
    <style:style style:name="Tabella2.B7" style:family="table-cell">
      <style:table-cell-properties fo:padding-left="0.009cm" fo:padding-right="0.009cm" fo:padding-top="0cm" fo:padding-bottom="0cm" fo:border-left="0.5pt solid #00000a" fo:border-right="none" fo:border-top="none" fo:border-bottom="0.5pt solid #00000a"/>
    </style:style>
    <style:style style:name="Tabella2.C7" style:family="table-cell">
      <style:table-cell-properties fo:padding-left="0.009cm" fo:padding-right="0.009cm" fo:padding-top="0cm" fo:padding-bottom="0cm" fo:border-left="none" fo:border-right="none" fo:border-top="none" fo:border-bottom="0.5pt solid #00000a"/>
    </style:style>
    <style:style style:name="Tabella2.D7" style:family="table-cell">
      <style:table-cell-properties fo:padding-left="0.009cm" fo:padding-right="0.009cm" fo:padding-top="0cm" fo:padding-bottom="0cm" fo:border-left="none" fo:border-right="0.5pt solid #00000a" fo:border-top="none" fo:border-bottom="0.5pt solid #00000a"/>
    </style:style>
    <style:style style:name="Tabella3" style:family="table">
      <style:table-properties style:width="15.667cm" fo:margin-left="1.141cm" fo:margin-top="0cm" fo:margin-bottom="0cm" table:align="left" style:writing-mode="page"/>
    </style:style>
    <style:style style:name="Tabella3.A" style:family="table-column">
      <style:table-column-properties style:column-width="8.955cm"/>
    </style:style>
    <style:style style:name="Tabella3.B" style:family="table-column">
      <style:table-column-properties style:column-width="6.712cm"/>
    </style:style>
    <style:style style:name="Tabella3.1" style:family="table-row">
      <style:table-row-properties style:min-row-height="0.684cm" fo:keep-together="auto"/>
    </style:style>
    <style:style style:name="Tabella3.A1" style:family="table-cell">
      <style:table-cell-properties fo:padding-left="0.009cm" fo:padding-right="0.009cm" fo:padding-top="0cm" fo:padding-bottom="0cm" fo:border="0.5pt solid #00000a"/>
    </style:style>
    <style:style style:name="Tabella3.2" style:family="table-row">
      <style:table-row-properties style:min-row-height="0.686cm" fo:keep-together="auto"/>
    </style:style>
    <style:style style:name="Tabella3.3" style:family="table-row">
      <style:table-row-properties style:min-row-height="1.448cm" fo:keep-together="auto"/>
    </style:style>
    <style:style style:name="Tabella3.5" style:family="table-row">
      <style:table-row-properties style:min-row-height="2.136cm" fo:keep-together="auto"/>
    </style:style>
    <style:style style:name="Tabella3.7" style:family="table-row">
      <style:table-row-properties style:min-row-height="0.963cm" fo:keep-together="auto"/>
    </style:style>
    <style:style style:name="Tabella3.8" style:family="table-row">
      <style:table-row-properties style:min-row-height="3.932cm" fo:keep-together="auto"/>
    </style:style>
    <style:style style:name="Tabella3.9" style:family="table-row">
      <style:table-row-properties style:min-row-height="5.623cm" fo:keep-together="auto"/>
    </style:style>
    <style:style style:name="Tabella4" style:family="table">
      <style:table-properties style:width="15.667cm" fo:margin-left="1.141cm" fo:margin-top="0cm" fo:margin-bottom="0cm" table:align="left" style:writing-mode="page"/>
    </style:style>
    <style:style style:name="Tabella4.A" style:family="table-column">
      <style:table-column-properties style:column-width="8.955cm"/>
    </style:style>
    <style:style style:name="Tabella4.B" style:family="table-column">
      <style:table-column-properties style:column-width="6.712cm"/>
    </style:style>
    <style:style style:name="Tabella4.1" style:family="table-row">
      <style:table-row-properties style:min-row-height="6.479cm" fo:keep-together="auto"/>
    </style:style>
    <style:style style:name="Tabella4.A1" style:family="table-cell">
      <style:table-cell-properties fo:padding-left="0.009cm" fo:padding-right="0.009cm" fo:padding-top="0cm" fo:padding-bottom="0cm" fo:border="0.5pt solid #00000a"/>
    </style:style>
    <style:style style:name="Tabella4.2" style:family="table-row">
      <style:table-row-properties style:min-row-height="7.031cm" fo:keep-together="auto"/>
    </style:style>
    <style:style style:name="Tabella4.A2" style:family="table-cell">
      <style:table-cell-properties style:border-line-width-bottom="0.009cm 0.009cm 0.009cm" fo:padding-left="0.009cm" fo:padding-right="0.009cm" fo:padding-top="0cm" fo:padding-bottom="0cm" fo:border-left="0.5pt solid #00000a" fo:border-right="0.5pt solid #00000a" fo:border-top="0.5pt solid #00000a" fo:border-bottom="0.75pt double #00000a"/>
    </style:style>
    <style:style style:name="Tabella4.3" style:family="table-row">
      <style:table-row-properties style:min-row-height="1.393cm" fo:keep-together="auto"/>
    </style:style>
    <style:style style:name="Tabella4.A3" style:family="table-cell">
      <style:table-cell-properties fo:background-color="#bfbfbf" style:border-line-width-top="0.009cm 0.009cm 0.009cm" style:border-line-width-bottom="0.009cm 0.009cm 0.009cm" fo:padding-left="0.009cm" fo:padding-right="0.009cm" fo:padding-top="0cm" fo:padding-bottom="0cm" fo:border-left="0.5pt solid #00000a" fo:border-right="0.5pt solid #00000a" fo:border-top="0.75pt double #00000a" fo:border-bottom="0.75pt double #00000a">
        <style:background-image/>
      </style:table-cell-properties>
    </style:style>
    <style:style style:name="Tabella4.4" style:family="table-row">
      <style:table-row-properties style:min-row-height="0.699cm" fo:keep-together="auto"/>
    </style:style>
    <style:style style:name="Tabella4.A4" style:family="table-cell">
      <style:table-cell-properties style:border-line-width-top="0.009cm 0.009cm 0.009cm" fo:padding-left="0.009cm" fo:padding-right="0.009cm" fo:padding-top="0cm" fo:padding-bottom="0cm" fo:border-left="0.5pt solid #00000a" fo:border-right="0.5pt solid #00000a" fo:border-top="0.75pt double #00000a" fo:border-bottom="0.5pt solid #00000a"/>
    </style:style>
    <style:style style:name="Tabella4.B4" style:family="table-cell">
      <style:table-cell-properties style:border-line-width-top="0.009cm 0.009cm 0.009cm" fo:padding-left="0.009cm" fo:padding-right="0.009cm" fo:padding-top="0cm" fo:padding-bottom="0cm" fo:border-left="0.5pt solid #00000a" fo:border-right="0.5pt solid #00000a" fo:border-top="0.75pt double #00000a" fo:border-bottom="0.5pt solid #00000a"/>
    </style:style>
    <style:style style:name="Tabella4.5" style:family="table-row">
      <style:table-row-properties style:min-row-height="0.706cm" fo:keep-together="auto"/>
    </style:style>
    <style:style style:name="Tabella4.6" style:family="table-row">
      <style:table-row-properties style:min-row-height="0.413cm" fo:keep-together="auto"/>
    </style:style>
    <style:style style:name="Tabella4.A6" style:family="table-cell">
      <style:table-cell-properties fo:background-color="#bfbfbf" fo:padding-left="0.009cm" fo:padding-right="0.009cm" fo:padding-top="0cm" fo:padding-bottom="0cm" fo:border="0.5pt solid #00000a">
        <style:background-image/>
      </style:table-cell-properties>
    </style:style>
    <style:style style:name="Tabella4.7" style:family="table-row">
      <style:table-row-properties style:min-row-height="3.552cm" fo:keep-together="auto"/>
    </style:style>
    <style:style style:name="Tabella5" style:family="table">
      <style:table-properties style:width="15.667cm" fo:margin-left="1.141cm" fo:margin-top="0cm" fo:margin-bottom="0cm" table:align="left" style:writing-mode="page"/>
    </style:style>
    <style:style style:name="Tabella5.A" style:family="table-column">
      <style:table-column-properties style:column-width="8.955cm"/>
    </style:style>
    <style:style style:name="Tabella5.B" style:family="table-column">
      <style:table-column-properties style:column-width="6.712cm"/>
    </style:style>
    <style:style style:name="Tabella5.1" style:family="table-row">
      <style:table-row-properties style:min-row-height="1.605cm" fo:keep-together="auto"/>
    </style:style>
    <style:style style:name="Tabella5.A1" style:family="table-cell">
      <style:table-cell-properties fo:padding-left="0.009cm" fo:padding-right="0.009cm" fo:padding-top="0cm" fo:padding-bottom="0cm" fo:border="0.5pt solid #00000a"/>
    </style:style>
    <style:style style:name="Tabella5.2" style:family="table-row">
      <style:table-row-properties style:min-row-height="0.707cm" fo:keep-together="auto"/>
    </style:style>
    <style:style style:name="Tabella5.3" style:family="table-row">
      <style:table-row-properties style:min-row-height="0.796cm" fo:keep-together="auto"/>
    </style:style>
    <style:style style:name="Tabella6" style:family="table">
      <style:table-properties style:width="15.951cm" fo:margin-left="1.141cm" fo:margin-top="0cm" fo:margin-bottom="0cm" table:align="left" style:writing-mode="page"/>
    </style:style>
    <style:style style:name="Tabella6.A" style:family="table-column">
      <style:table-column-properties style:column-width="7.976cm"/>
    </style:style>
    <style:style style:name="Tabella6.B" style:family="table-column">
      <style:table-column-properties style:column-width="7.975cm"/>
    </style:style>
    <style:style style:name="Tabella6.1" style:family="table-row">
      <style:table-row-properties style:min-row-height="0.709cm" fo:keep-together="auto"/>
    </style:style>
    <style:style style:name="Tabella6.A1" style:family="table-cell">
      <style:table-cell-properties fo:padding-left="0.009cm" fo:padding-right="0.009cm" fo:padding-top="0cm" fo:padding-bottom="0cm" fo:border="0.5pt solid #00000a"/>
    </style:style>
    <style:style style:name="Tabella6.2" style:family="table-row">
      <style:table-row-properties style:min-row-height="0.757cm" fo:keep-together="auto"/>
    </style:style>
    <style:style style:name="Tabella6.3" style:family="table-row">
      <style:table-row-properties style:min-row-height="0.688cm" fo:keep-together="auto"/>
    </style:style>
    <style:style style:name="Tabella6.4" style:family="table-row">
      <style:table-row-properties style:min-row-height="0.482cm" fo:keep-together="auto"/>
    </style:style>
    <style:style style:name="Tabella6.5" style:family="table-row">
      <style:table-row-properties style:min-row-height="0.684cm" fo:keep-together="auto"/>
    </style:style>
    <style:style style:name="Tabella7" style:family="table">
      <style:table-properties style:width="16.118cm" fo:margin-left="0.968cm" fo:margin-top="0cm" fo:margin-bottom="0cm" table:align="left" style:writing-mode="page"/>
    </style:style>
    <style:style style:name="Tabella7.A" style:family="table-column">
      <style:table-column-properties style:column-width="0.168cm"/>
    </style:style>
    <style:style style:name="Tabella7.B" style:family="table-column">
      <style:table-column-properties style:column-width="7.978cm"/>
    </style:style>
    <style:style style:name="Tabella7.C" style:family="table-column">
      <style:table-column-properties style:column-width="7.973cm"/>
    </style:style>
    <style:style style:name="Tabella7.1" style:family="table-row">
      <style:table-row-properties style:min-row-height="0.706cm" fo:keep-together="auto"/>
    </style:style>
    <style:style style:name="Tabella7.A1" style:family="table-cell">
      <style:table-cell-properties fo:padding-left="0cm" fo:padding-right="0.009cm" fo:padding-top="0cm" fo:padding-bottom="0cm" fo:border-left="none" fo:border-right="0.5pt solid #00000a" fo:border-top="none" fo:border-bottom="none"/>
    </style:style>
    <style:style style:name="Tabella7.B1" style:family="table-cell">
      <style:table-cell-properties fo:padding-left="0cm" fo:padding-right="0.009cm" fo:padding-top="0cm" fo:padding-bottom="0cm" fo:border="0.5pt solid #00000a"/>
    </style:style>
    <style:style style:name="Tabella7.2" style:family="table-row">
      <style:table-row-properties style:min-row-height="3.724cm" fo:keep-together="auto"/>
    </style:style>
    <style:style style:name="Tabella7.A2" style:family="table-cell">
      <style:table-cell-properties fo:padding-left="0cm" fo:padding-right="0.009cm" fo:padding-top="0cm" fo:padding-bottom="0cm" fo:border-left="none" fo:border-right="0.5pt solid #00000a" fo:border-top="none" fo:border-bottom="0.5pt solid #00000a"/>
    </style:style>
    <style:style style:name="Tabella7.B2" style:family="table-cell">
      <style:table-cell-properties fo:padding-left="0cm" fo:padding-right="0.009cm" fo:padding-top="0cm" fo:padding-bottom="0cm" fo:border-left="0.5pt solid #00000a" fo:border-right="0.5pt solid #00000a" fo:border-top="0.5pt solid #00000a" fo:border-bottom="1pt solid #00000a"/>
    </style:style>
    <style:style style:name="Tabella7.3" style:family="table-row">
      <style:table-row-properties style:min-row-height="2.318cm" fo:keep-together="auto"/>
    </style:style>
    <style:style style:name="Tabella7.A3" style:family="table-cell">
      <style:table-cell-properties fo:background-color="#bfbfbf" fo:padding-left="0cm" fo:padding-right="0.009cm" fo:padding-top="0cm" fo:padding-bottom="0cm" fo:border-left="0.5pt solid #00000a" fo:border-right="none" fo:border-top="1pt solid #00000a" fo:border-bottom="0.5pt solid #00000a">
        <style:background-image/>
      </style:table-cell-properties>
    </style:style>
    <style:style style:name="Tabella8" style:family="table">
      <style:table-properties style:width="16.018cm" fo:margin-left="1.141cm" fo:margin-top="0cm" fo:margin-bottom="0cm" table:align="left" style:writing-mode="page"/>
    </style:style>
    <style:style style:name="Tabella8.A" style:family="table-column">
      <style:table-column-properties style:column-width="7.976cm"/>
    </style:style>
    <style:style style:name="Tabella8.B" style:family="table-column">
      <style:table-column-properties style:column-width="8.042cm"/>
    </style:style>
    <style:style style:name="Tabella8.1" style:family="table-row">
      <style:table-row-properties style:min-row-height="3.186cm" fo:keep-together="auto"/>
    </style:style>
    <style:style style:name="Tabella8.A1" style:family="table-cell">
      <style:table-cell-properties fo:padding-left="0.009cm" fo:padding-right="0.009cm" fo:padding-top="0cm" fo:padding-bottom="0cm" fo:border="0.5pt solid #00000a"/>
    </style:style>
    <style:style style:name="Tabella28" style:family="table">
      <style:table-properties style:width="15.891cm" fo:margin-left="1.169cm" table:align="left" style:writing-mode="lr-tb"/>
    </style:style>
    <style:style style:name="Tabella28.A" style:family="table-column">
      <style:table-column-properties style:column-width="15.891cm"/>
    </style:style>
    <style:style style:name="Tabella28.A1" style:family="table-cell">
      <style:table-cell-properties fo:padding="0.097cm" fo:border="0.5pt solid #000000"/>
    </style:style>
    <style:style style:name="Tabella9" style:family="table">
      <style:table-properties style:width="15.947cm" fo:margin-left="1.141cm" fo:margin-top="0cm" fo:margin-bottom="0cm" table:align="left" style:writing-mode="page"/>
    </style:style>
    <style:style style:name="Tabella9.A" style:family="table-column">
      <style:table-column-properties style:column-width="7.777cm"/>
    </style:style>
    <style:style style:name="Tabella9.B" style:family="table-column">
      <style:table-column-properties style:column-width="8.17cm"/>
    </style:style>
    <style:style style:name="Tabella9.1" style:family="table-row">
      <style:table-row-properties style:min-row-height="1.139cm" fo:keep-together="auto"/>
    </style:style>
    <style:style style:name="Tabella9.A1" style:family="table-cell">
      <style:table-cell-properties fo:padding-left="0.009cm" fo:padding-right="0.009cm" fo:padding-top="0cm" fo:padding-bottom="0cm" fo:border="0.5pt solid #00000a"/>
    </style:style>
    <style:style style:name="Tabella9.2" style:family="table-row">
      <style:table-row-properties style:min-row-height="2.884cm" fo:keep-together="auto"/>
    </style:style>
    <style:style style:name="Tabella9.3" style:family="table-row">
      <style:table-row-properties style:min-row-height="3.381cm" fo:keep-together="auto"/>
    </style:style>
    <style:style style:name="Tabella9.4" style:family="table-row">
      <style:table-row-properties style:min-row-height="1.307cm" fo:keep-together="auto"/>
    </style:style>
    <style:style style:name="Tabella9.5" style:family="table-row">
      <style:table-row-properties style:min-row-height="1.244cm" fo:keep-together="auto"/>
    </style:style>
    <style:style style:name="Tabella10" style:family="table">
      <style:table-properties style:width="15.947cm" fo:margin-left="1.141cm" fo:margin-top="0cm" fo:margin-bottom="0cm" table:align="left" style:writing-mode="page"/>
    </style:style>
    <style:style style:name="Tabella10.A" style:family="table-column">
      <style:table-column-properties style:column-width="7.777cm"/>
    </style:style>
    <style:style style:name="Tabella10.B" style:family="table-column">
      <style:table-column-properties style:column-width="8.17cm"/>
    </style:style>
    <style:style style:name="Tabella10.1" style:family="table-row">
      <style:table-row-properties style:min-row-height="2.143cm" fo:keep-together="auto"/>
    </style:style>
    <style:style style:name="Tabella10.A1" style:family="table-cell">
      <style:table-cell-properties fo:padding-left="0.009cm" fo:padding-right="0.009cm" fo:padding-top="0cm" fo:padding-bottom="0cm" fo:border-left="0.5pt solid #00000a" fo:border-right="0.5pt solid #00000a" fo:border-top="0.5pt solid #00000a" fo:border-bottom="none"/>
    </style:style>
    <style:style style:name="Tabella10.2" style:family="table-row">
      <style:table-row-properties style:min-row-height="1.515cm" fo:keep-together="auto"/>
    </style:style>
    <style:style style:name="Tabella10.A2" style:family="table-cell">
      <style:table-cell-properties fo:padding-left="0.009cm" fo:padding-right="0.009cm" fo:padding-top="0cm" fo:padding-bottom="0cm" fo:border-left="0.5pt solid #00000a" fo:border-right="0.5pt solid #00000a" fo:border-top="none" fo:border-bottom="none"/>
    </style:style>
    <style:style style:name="Tabella10.3" style:family="table-row">
      <style:table-row-properties style:min-row-height="1.983cm" fo:keep-together="auto"/>
    </style:style>
    <style:style style:name="Tabella10.A3" style:family="table-cell">
      <style:table-cell-properties fo:padding-left="0.009cm" fo:padding-right="0.009cm" fo:padding-top="0cm" fo:padding-bottom="0cm" fo:border-left="0.5pt solid #00000a" fo:border-right="0.5pt solid #00000a" fo:border-top="none" fo:border-bottom="0.5pt solid #00000a"/>
    </style:style>
    <style:style style:name="Tabella11" style:family="table">
      <style:table-properties style:width="15.954cm" fo:margin-left="1.141cm" fo:margin-top="0cm" fo:margin-bottom="0cm" table:align="left" style:writing-mode="page"/>
    </style:style>
    <style:style style:name="Tabella11.A" style:family="table-column">
      <style:table-column-properties style:column-width="7.975cm"/>
    </style:style>
    <style:style style:name="Tabella11.B" style:family="table-column">
      <style:table-column-properties style:column-width="3.986cm"/>
    </style:style>
    <style:style style:name="Tabella11.C" style:family="table-column">
      <style:table-column-properties style:column-width="3.993cm"/>
    </style:style>
    <style:style style:name="Tabella11.1" style:family="table-row">
      <style:table-row-properties style:min-row-height="1.004cm" fo:keep-together="auto"/>
    </style:style>
    <style:style style:name="Tabella11.A1" style:family="table-cell">
      <style:table-cell-properties fo:padding-left="0.009cm" fo:padding-right="0.009cm" fo:padding-top="0cm" fo:padding-bottom="0cm" fo:border="0.5pt solid #00000a"/>
    </style:style>
    <style:style style:name="Tabella11.2" style:family="table-row">
      <style:table-row-properties style:min-row-height="1.891cm" fo:keep-together="auto"/>
    </style:style>
    <style:style style:name="Tabella11.3" style:family="table-row">
      <style:table-row-properties style:min-row-height="0.508cm" fo:keep-together="auto"/>
    </style:style>
    <style:style style:name="Tabella11.A3" style:family="table-cell">
      <style:table-cell-properties fo:padding-left="0.009cm" fo:padding-right="0.009cm" fo:padding-top="0cm" fo:padding-bottom="0cm" fo:border-left="0.5pt solid #00000a" fo:border-right="0.5pt solid #00000a" fo:border-top="0.5pt solid #00000a" fo:border-bottom="none"/>
    </style:style>
    <style:style style:name="Tabella11.4" style:family="table-row">
      <style:table-row-properties style:min-row-height="0.295cm" fo:keep-together="auto"/>
    </style:style>
    <style:style style:name="Tabella11.A4" style:family="table-cell">
      <style:table-cell-properties fo:padding-left="0.009cm" fo:padding-right="0.009cm" fo:padding-top="0cm" fo:padding-bottom="0cm" fo:border-left="0.5pt solid #00000a" fo:border-right="0.5pt solid #00000a" fo:border-top="none" fo:border-bottom="none"/>
    </style:style>
    <style:style style:name="Tabella11.B4" style:family="table-cell">
      <style:table-cell-properties fo:padding-left="0.009cm" fo:padding-right="0.009cm" fo:padding-top="0cm" fo:padding-bottom="0cm" fo:border-left="0.5pt solid #00000a" fo:border-right="0.5pt solid #00000a" fo:border-top="none" fo:border-bottom="0.5pt solid #00000a"/>
    </style:style>
    <style:style style:name="Tabella11.5" style:family="table-row">
      <style:table-row-properties style:min-row-height="1.145cm" fo:keep-together="auto"/>
    </style:style>
    <style:style style:name="Tabella11.6" style:family="table-row">
      <style:table-row-properties style:min-row-height="0.799cm" fo:keep-together="auto"/>
    </style:style>
    <style:style style:name="Tabella11.7" style:family="table-row">
      <style:table-row-properties style:min-row-height="0.681cm" fo:keep-together="auto"/>
    </style:style>
    <style:style style:name="Tabella11.8" style:family="table-row">
      <style:table-row-properties style:min-row-height="0.66cm" fo:keep-together="auto"/>
    </style:style>
    <style:style style:name="Tabella11.9" style:family="table-row">
      <style:table-row-properties style:min-row-height="0.51cm" fo:keep-together="auto"/>
    </style:style>
    <style:style style:name="Tabella11.10" style:family="table-row">
      <style:table-row-properties style:min-row-height="0.513cm" fo:keep-together="auto"/>
    </style:style>
    <style:style style:name="Tabella11.11" style:family="table-row">
      <style:table-row-properties style:min-row-height="0.422cm" fo:keep-together="auto"/>
    </style:style>
    <style:style style:name="Tabella11.12" style:family="table-row">
      <style:table-row-properties style:min-row-height="0.293cm" fo:keep-together="auto"/>
    </style:style>
    <style:style style:name="Tabella11.13" style:family="table-row">
      <style:table-row-properties style:min-row-height="0.342cm" fo:keep-together="auto"/>
    </style:style>
    <style:style style:name="Tabella11.14" style:family="table-row">
      <style:table-row-properties style:min-row-height="0.559cm" fo:keep-together="auto"/>
    </style:style>
    <style:style style:name="Tabella11.15" style:family="table-row">
      <style:table-row-properties style:min-row-height="0.695cm" fo:keep-together="auto"/>
    </style:style>
    <style:style style:name="Tabella11.17" style:family="table-row">
      <style:table-row-properties style:min-row-height="0.296cm" fo:keep-together="auto"/>
    </style:style>
    <style:style style:name="Tabella11.22" style:family="table-row">
      <style:table-row-properties style:min-row-height="0.497cm" fo:keep-together="auto"/>
    </style:style>
    <style:style style:name="Tabella12" style:family="table" style:master-page-name="Converted7">
      <style:table-properties style:width="15.953cm" fo:margin-left="1.141cm" fo:margin-top="0cm" fo:margin-bottom="0cm" style:page-number="auto" table:align="left" style:writing-mode="page"/>
    </style:style>
    <style:style style:name="Tabella12.A" style:family="table-column">
      <style:table-column-properties style:column-width="7.976cm"/>
    </style:style>
    <style:style style:name="Tabella12.1" style:family="table-row">
      <style:table-row-properties style:min-row-height="1.506cm" fo:keep-together="auto"/>
    </style:style>
    <style:style style:name="Tabella12.A1" style:family="table-cell">
      <style:table-cell-properties fo:padding-left="0.009cm" fo:padding-right="0.009cm" fo:padding-top="0cm" fo:padding-bottom="0cm" fo:border="0.5pt solid #00000a"/>
    </style:style>
    <style:style style:name="Tabella13" style:family="table">
      <style:table-properties style:width="15.951cm" fo:margin-left="1.141cm" fo:margin-top="0cm" fo:margin-bottom="0cm" table:align="left" style:writing-mode="page"/>
    </style:style>
    <style:style style:name="Tabella13.A" style:family="table-column">
      <style:table-column-properties style:column-width="7.976cm"/>
    </style:style>
    <style:style style:name="Tabella13.B" style:family="table-column">
      <style:table-column-properties style:column-width="7.975cm"/>
    </style:style>
    <style:style style:name="Tabella13.1" style:family="table-row">
      <style:table-row-properties style:min-row-height="1.002cm" fo:keep-together="auto"/>
    </style:style>
    <style:style style:name="Tabella13.A1" style:family="table-cell">
      <style:table-cell-properties fo:padding-left="0.009cm" fo:padding-right="0.009cm" fo:padding-top="0cm" fo:padding-bottom="0cm" fo:border="0.5pt solid #00000a"/>
    </style:style>
    <style:style style:name="Tabella13.2" style:family="table-row">
      <style:table-row-properties style:min-row-height="0.709cm" fo:keep-together="auto"/>
    </style:style>
    <style:style style:name="Tabella13.A2" style:family="table-cell">
      <style:table-cell-properties fo:padding-left="0.009cm" fo:padding-right="0.009cm" fo:padding-top="0cm" fo:padding-bottom="0cm" fo:border-left="0.5pt solid #00000a" fo:border-right="0.5pt solid #00000a" fo:border-top="0.5pt solid #00000a" fo:border-bottom="none"/>
    </style:style>
    <style:style style:name="Tabella13.3" style:family="table-row">
      <style:table-row-properties style:min-row-height="1.025cm" fo:keep-together="auto"/>
    </style:style>
    <style:style style:name="Tabella13.A3" style:family="table-cell">
      <style:table-cell-properties fo:padding-left="0.009cm" fo:padding-right="0.009cm" fo:padding-top="0cm" fo:padding-bottom="0cm" fo:border-left="0.5pt solid #00000a" fo:border-right="0.5pt solid #00000a" fo:border-top="none" fo:border-bottom="none"/>
    </style:style>
    <style:style style:name="Tabella13.4" style:family="table-row">
      <style:table-row-properties style:min-row-height="1.595cm" fo:keep-together="auto"/>
    </style:style>
    <style:style style:name="Tabella13.5" style:family="table-row">
      <style:table-row-properties style:min-row-height="0.406cm" fo:keep-together="auto"/>
    </style:style>
    <style:style style:name="Tabella13.6" style:family="table-row">
      <style:table-row-properties style:min-row-height="0.859cm" fo:keep-together="auto"/>
    </style:style>
    <style:style style:name="Tabella13.7" style:family="table-row">
      <style:table-row-properties style:min-row-height="0.773cm" fo:keep-together="auto"/>
    </style:style>
    <style:style style:name="Tabella13.8" style:family="table-row">
      <style:table-row-properties style:min-row-height="1.275cm" fo:keep-together="auto"/>
    </style:style>
    <style:style style:name="Tabella13.9" style:family="table-row">
      <style:table-row-properties style:min-row-height="0.778cm" fo:keep-together="auto"/>
    </style:style>
    <style:style style:name="Tabella13.10" style:family="table-row">
      <style:table-row-properties style:min-row-height="0.723cm" fo:keep-together="auto"/>
    </style:style>
    <style:style style:name="Tabella13.11" style:family="table-row">
      <style:table-row-properties style:min-row-height="0.861cm" fo:keep-together="auto"/>
    </style:style>
    <style:style style:name="Tabella13.12" style:family="table-row">
      <style:table-row-properties style:min-row-height="1.231cm" fo:keep-together="auto"/>
    </style:style>
    <style:style style:name="Tabella13.A12" style:family="table-cell">
      <style:table-cell-properties fo:padding-left="0.009cm" fo:padding-right="0.009cm" fo:padding-top="0cm" fo:padding-bottom="0cm" fo:border-left="0.5pt solid #00000a" fo:border-right="0.5pt solid #00000a" fo:border-top="none" fo:border-bottom="0.5pt solid #00000a"/>
    </style:style>
    <style:style style:name="Tabella13.13" style:family="table-row">
      <style:table-row-properties style:min-row-height="0.965cm" fo:keep-together="auto"/>
    </style:style>
    <style:style style:name="Tabella13.14" style:family="table-row">
      <style:table-row-properties style:min-row-height="0.672cm" fo:keep-together="auto"/>
    </style:style>
    <style:style style:name="Tabella13.15" style:family="table-row">
      <style:table-row-properties style:min-row-height="0.259cm" fo:keep-together="auto"/>
    </style:style>
    <style:style style:name="Tabella13.16" style:family="table-row">
      <style:table-row-properties style:min-row-height="0.256cm" fo:keep-together="auto"/>
    </style:style>
    <style:style style:name="Tabella13.18" style:family="table-row">
      <style:table-row-properties style:min-row-height="0.258cm" fo:keep-together="auto"/>
    </style:style>
    <style:style style:name="Tabella13.21" style:family="table-row">
      <style:table-row-properties style:min-row-height="0.536cm" fo:keep-together="auto"/>
    </style:style>
    <style:style style:name="Tabella13.22" style:family="table-row">
      <style:table-row-properties style:min-row-height="0.811cm" fo:keep-together="auto"/>
    </style:style>
    <style:style style:name="Tabella14" style:family="table">
      <style:table-properties style:width="15.951cm" fo:margin-left="1.141cm" fo:margin-top="0cm" fo:margin-bottom="0cm" table:align="left" style:writing-mode="page"/>
    </style:style>
    <style:style style:name="Tabella14.A" style:family="table-column">
      <style:table-column-properties style:column-width="7.976cm"/>
    </style:style>
    <style:style style:name="Tabella14.B" style:family="table-column">
      <style:table-column-properties style:column-width="7.975cm"/>
    </style:style>
    <style:style style:name="Tabella14.1" style:family="table-row">
      <style:table-row-properties style:min-row-height="2.2cm" fo:keep-together="auto"/>
    </style:style>
    <style:style style:name="Tabella14.A1" style:family="table-cell">
      <style:table-cell-properties fo:padding-left="0.009cm" fo:padding-right="0.009cm" fo:padding-top="0cm" fo:padding-bottom="0cm" fo:border="0.5pt solid #00000a"/>
    </style:style>
    <style:style style:name="Tabella14.2" style:family="table-row">
      <style:table-row-properties style:min-row-height="0.506cm" fo:keep-together="auto"/>
    </style:style>
    <style:style style:name="Tabella14.A2" style:family="table-cell">
      <style:table-cell-properties fo:padding-left="0.009cm" fo:padding-right="0.009cm" fo:padding-top="0cm" fo:padding-bottom="0cm" fo:border-left="0.5pt solid #00000a" fo:border-right="0.5pt solid #00000a" fo:border-top="0.5pt solid #00000a" fo:border-bottom="none"/>
    </style:style>
    <style:style style:name="Tabella14.3" style:family="table-row">
      <style:table-row-properties style:min-row-height="0.547cm" fo:keep-together="auto"/>
    </style:style>
    <style:style style:name="Tabella14.A3" style:family="table-cell">
      <style:table-cell-properties fo:padding-left="0.009cm" fo:padding-right="0.009cm" fo:padding-top="0cm" fo:padding-bottom="0cm" fo:border-left="0.5pt solid #00000a" fo:border-right="0.5pt solid #00000a" fo:border-top="none" fo:border-bottom="none"/>
    </style:style>
    <style:style style:name="Tabella14.5" style:family="table-row">
      <style:table-row-properties style:min-row-height="0.395cm" fo:keep-together="auto"/>
    </style:style>
    <style:style style:name="Tabella14.6" style:family="table-row">
      <style:table-row-properties style:min-row-height="0.676cm" fo:keep-together="auto"/>
    </style:style>
    <style:style style:name="Tabella14.7" style:family="table-row">
      <style:table-row-properties style:min-row-height="0.649cm" fo:keep-together="auto"/>
    </style:style>
    <style:style style:name="Tabella14.8" style:family="table-row">
      <style:table-row-properties style:min-row-height="0.399cm" fo:keep-together="auto"/>
    </style:style>
    <style:style style:name="Tabella14.9" style:family="table-row">
      <style:table-row-properties style:min-row-height="0.549cm" fo:keep-together="auto"/>
    </style:style>
    <style:style style:name="Tabella14.10" style:family="table-row">
      <style:table-row-properties style:min-row-height="0.554cm" fo:keep-together="auto"/>
    </style:style>
    <style:style style:name="Tabella14.11" style:family="table-row">
      <style:table-row-properties style:min-row-height="0.374cm" fo:keep-together="auto"/>
    </style:style>
    <style:style style:name="Tabella14.12" style:family="table-row">
      <style:table-row-properties style:min-row-height="0.407cm" fo:keep-together="auto"/>
    </style:style>
    <style:style style:name="Tabella14.13" style:family="table-row">
      <style:table-row-properties style:min-row-height="0.542cm" fo:keep-together="auto"/>
    </style:style>
    <style:style style:name="Tabella14.14" style:family="table-row">
      <style:table-row-properties style:min-row-height="0.277cm" fo:keep-together="auto"/>
    </style:style>
    <style:style style:name="Tabella14.15" style:family="table-row">
      <style:table-row-properties style:min-row-height="0.279cm" fo:keep-together="auto"/>
    </style:style>
    <style:style style:name="Tabella14.17" style:family="table-row">
      <style:table-row-properties style:min-row-height="0.307cm" fo:keep-together="auto"/>
    </style:style>
    <style:style style:name="Tabella14.18" style:family="table-row">
      <style:table-row-properties style:min-row-height="0.467cm" fo:keep-together="auto"/>
    </style:style>
    <style:style style:name="Tabella14.21" style:family="table-row">
      <style:table-row-properties style:min-row-height="0.536cm" fo:keep-together="auto"/>
    </style:style>
    <style:style style:name="Tabella14.22" style:family="table-row">
      <style:table-row-properties style:min-row-height="0.49cm" fo:keep-together="auto"/>
    </style:style>
    <style:style style:name="Tabella14.23" style:family="table-row">
      <style:table-row-properties style:min-row-height="0.376cm" fo:keep-together="auto"/>
    </style:style>
    <style:style style:name="Tabella14.24" style:family="table-row">
      <style:table-row-properties style:min-row-height="0.379cm" fo:keep-together="auto"/>
    </style:style>
    <style:style style:name="Tabella14.26" style:family="table-row">
      <style:table-row-properties style:min-row-height="0.377cm" fo:keep-together="auto"/>
    </style:style>
    <style:style style:name="Tabella14.27" style:family="table-row">
      <style:table-row-properties style:min-row-height="0.589cm" fo:keep-together="auto"/>
    </style:style>
    <style:style style:name="Tabella14.28" style:family="table-row">
      <style:table-row-properties style:min-row-height="0.783cm" fo:keep-together="auto"/>
    </style:style>
    <style:style style:name="Tabella14.29" style:family="table-row">
      <style:table-row-properties style:min-row-height="0.877cm" fo:keep-together="auto"/>
    </style:style>
    <style:style style:name="Tabella14.30" style:family="table-row">
      <style:table-row-properties style:min-row-height="0.639cm" fo:keep-together="auto"/>
    </style:style>
    <style:style style:name="Tabella14.31" style:family="table-row">
      <style:table-row-properties style:min-row-height="0.439cm" fo:keep-together="auto"/>
    </style:style>
    <style:style style:name="Tabella14.34" style:family="table-row">
      <style:table-row-properties style:min-row-height="0.633cm" fo:keep-together="auto"/>
    </style:style>
    <style:style style:name="Tabella14.35" style:family="table-row">
      <style:table-row-properties style:min-row-height="0.827cm" fo:keep-together="auto"/>
    </style:style>
    <style:style style:name="Tabella14.37" style:family="table-row">
      <style:table-row-properties style:min-row-height="0.46cm" fo:keep-together="auto"/>
    </style:style>
    <style:style style:name="Tabella14.38" style:family="table-row">
      <style:table-row-properties style:min-row-height="0.579cm" fo:keep-together="auto"/>
    </style:style>
    <style:style style:name="Tabella14.A38" style:family="table-cell">
      <style:table-cell-properties fo:padding-left="0.009cm" fo:padding-right="0.009cm" fo:padding-top="0cm" fo:padding-bottom="0cm" fo:border-left="0.5pt solid #00000a" fo:border-right="0.5pt solid #00000a" fo:border-top="none" fo:border-bottom="0.5pt solid #00000a"/>
    </style:style>
    <style:style style:name="Tabella15" style:family="table">
      <style:table-properties style:width="15.951cm" fo:margin-left="1.141cm" fo:margin-top="0cm" fo:margin-bottom="0cm" table:align="left" style:writing-mode="page"/>
    </style:style>
    <style:style style:name="Tabella15.A" style:family="table-column">
      <style:table-column-properties style:column-width="7.976cm"/>
    </style:style>
    <style:style style:name="Tabella15.B" style:family="table-column">
      <style:table-column-properties style:column-width="7.975cm"/>
    </style:style>
    <style:style style:name="Tabella15.1" style:family="table-row">
      <style:table-row-properties style:min-row-height="0.28cm" fo:keep-together="auto"/>
    </style:style>
    <style:style style:name="Tabella15.A1" style:family="table-cell">
      <style:table-cell-properties fo:padding-left="0.009cm" fo:padding-right="0.009cm" fo:padding-top="0cm" fo:padding-bottom="0cm" fo:border-left="0.5pt solid #00000a" fo:border-right="0.5pt solid #00000a" fo:border-top="0.5pt solid #00000a" fo:border-bottom="none"/>
    </style:style>
    <style:style style:name="Tabella15.2" style:family="table-row">
      <style:table-row-properties style:min-row-height="0.503cm" fo:keep-together="auto"/>
    </style:style>
    <style:style style:name="Tabella15.A2" style:family="table-cell">
      <style:table-cell-properties fo:padding-left="0.009cm" fo:padding-right="0.009cm" fo:padding-top="0cm" fo:padding-bottom="0cm" fo:border-left="0.5pt solid #00000a" fo:border-right="0.5pt solid #00000a" fo:border-top="none" fo:border-bottom="none"/>
    </style:style>
    <style:style style:name="Tabella15.3" style:family="table-row">
      <style:table-row-properties style:min-row-height="0.531cm" fo:keep-together="auto"/>
    </style:style>
    <style:style style:name="Tabella15.4" style:family="table-row">
      <style:table-row-properties style:min-row-height="0.626cm" fo:keep-together="auto"/>
    </style:style>
    <style:style style:name="Tabella15.5" style:family="table-row">
      <style:table-row-properties style:min-row-height="0.406cm" fo:keep-together="auto"/>
    </style:style>
    <style:style style:name="Tabella15.6" style:family="table-row">
      <style:table-row-properties style:min-row-height="0.552cm" fo:keep-together="auto"/>
    </style:style>
    <style:style style:name="Tabella15.7" style:family="table-row">
      <style:table-row-properties style:min-row-height="0.586cm" fo:keep-together="auto"/>
    </style:style>
    <style:style style:name="Tabella15.8" style:family="table-row">
      <style:table-row-properties style:min-row-height="0.448cm" fo:keep-together="auto"/>
    </style:style>
    <style:style style:name="Tabella15.9" style:family="table-row">
      <style:table-row-properties style:min-row-height="0.549cm" fo:keep-together="auto"/>
    </style:style>
    <style:style style:name="Tabella15.10" style:family="table-row">
      <style:table-row-properties style:min-row-height="0.547cm" fo:keep-together="auto"/>
    </style:style>
    <style:style style:name="Tabella15.11" style:family="table-row">
      <style:table-row-properties style:min-row-height="0.489cm" fo:keep-together="auto"/>
    </style:style>
    <style:style style:name="Tabella15.12" style:family="table-row">
      <style:table-row-properties style:min-row-height="0.289cm" fo:keep-together="auto"/>
    </style:style>
    <style:style style:name="Tabella15.13" style:family="table-row">
      <style:table-row-properties style:min-row-height="0.534cm" fo:keep-together="auto"/>
    </style:style>
    <style:style style:name="Tabella15.14" style:family="table-row">
      <style:table-row-properties style:min-row-height="0.478cm" fo:keep-together="auto"/>
    </style:style>
    <style:style style:name="Tabella15.15" style:family="table-row">
      <style:table-row-properties style:min-row-height="0.63cm" fo:keep-together="auto"/>
    </style:style>
    <style:style style:name="Tabella15.16" style:family="table-row">
      <style:table-row-properties style:min-row-height="1.078cm" fo:keep-together="auto"/>
    </style:style>
    <style:style style:name="Tabella15.A16" style:family="table-cell">
      <style:table-cell-properties fo:padding-left="0.009cm" fo:padding-right="0.009cm" fo:padding-top="0cm" fo:padding-bottom="0cm" fo:border-left="0.5pt solid #00000a" fo:border-right="0.5pt solid #00000a" fo:border-top="none" fo:border-bottom="0.5pt solid #00000a"/>
    </style:style>
    <style:style style:name="Tabella15.17" style:family="table-row">
      <style:table-row-properties style:min-row-height="1.341cm" fo:keep-together="auto"/>
    </style:style>
    <style:style style:name="Tabella15.18" style:family="table-row">
      <style:table-row-properties style:min-row-height="3.41cm" fo:keep-together="auto"/>
    </style:style>
    <style:style style:name="Tabella15.19" style:family="table-row">
      <style:table-row-properties style:min-row-height="1.589cm" fo:keep-together="auto"/>
    </style:style>
    <style:style style:name="Tabella15.20" style:family="table-row">
      <style:table-row-properties style:min-row-height="2.238cm" fo:keep-together="auto"/>
    </style:style>
    <style:style style:name="Tabella15.21" style:family="table-row">
      <style:table-row-properties style:min-row-height="0.799cm" fo:keep-together="auto"/>
    </style:style>
    <style:style style:name="Tabella15.22" style:family="table-row">
      <style:table-row-properties style:min-row-height="0.545cm" fo:keep-together="auto"/>
    </style:style>
    <style:style style:name="Tabella15.24" style:family="table-row">
      <style:table-row-properties style:min-row-height="0.496cm" fo:keep-together="auto"/>
    </style:style>
    <style:style style:name="Tabella16" style:family="table">
      <style:table-properties style:width="15.951cm" fo:margin-left="1.141cm" fo:margin-top="0cm" fo:margin-bottom="0cm" table:align="left" style:writing-mode="page"/>
    </style:style>
    <style:style style:name="Tabella16.A" style:family="table-column">
      <style:table-column-properties style:column-width="7.976cm"/>
    </style:style>
    <style:style style:name="Tabella16.B" style:family="table-column">
      <style:table-column-properties style:column-width="7.975cm"/>
    </style:style>
    <style:style style:name="Tabella16.1" style:family="table-row">
      <style:table-row-properties style:min-row-height="3.073cm" fo:keep-together="auto"/>
    </style:style>
    <style:style style:name="Tabella16.A1" style:family="table-cell">
      <style:table-cell-properties fo:padding-left="0.009cm" fo:padding-right="0.009cm" fo:padding-top="0cm" fo:padding-bottom="0cm" fo:border="0.5pt solid #00000a"/>
    </style:style>
    <style:style style:name="Tabella16.2" style:family="table-row">
      <style:table-row-properties style:min-row-height="0.612cm" fo:keep-together="auto"/>
    </style:style>
    <style:style style:name="Tabella16.A2" style:family="table-cell">
      <style:table-cell-properties fo:padding-left="0.009cm" fo:padding-right="0.009cm" fo:padding-top="0cm" fo:padding-bottom="0cm" fo:border-left="0.5pt solid #00000a" fo:border-right="0.5pt solid #00000a" fo:border-top="0.5pt solid #00000a" fo:border-bottom="none"/>
    </style:style>
    <style:style style:name="Tabella16.3" style:family="table-row">
      <style:table-row-properties style:min-row-height="1.018cm" fo:keep-together="auto"/>
    </style:style>
    <style:style style:name="Tabella16.A3" style:family="table-cell">
      <style:table-cell-properties fo:padding-left="0.009cm" fo:padding-right="0.009cm" fo:padding-top="0cm" fo:padding-bottom="0cm" fo:border-left="0.5pt solid #00000a" fo:border-right="0.5pt solid #00000a" fo:border-top="none" fo:border-bottom="none"/>
    </style:style>
    <style:style style:name="Tabella16.4" style:family="table-row">
      <style:table-row-properties style:min-row-height="0.499cm" fo:keep-together="auto"/>
    </style:style>
    <style:style style:name="Tabella16.5" style:family="table-row">
      <style:table-row-properties style:min-row-height="1.312cm" fo:keep-together="auto"/>
    </style:style>
    <style:style style:name="Tabella16.6" style:family="table-row">
      <style:table-row-properties style:min-row-height="1.7cm" fo:keep-together="auto"/>
    </style:style>
    <style:style style:name="Tabella16.7" style:family="table-row">
      <style:table-row-properties style:min-row-height="0.48cm" fo:keep-together="auto"/>
    </style:style>
    <style:style style:name="Tabella16.8" style:family="table-row">
      <style:table-row-properties style:min-row-height="1.517cm" fo:keep-together="auto"/>
    </style:style>
    <style:style style:name="Tabella16.9" style:family="table-row">
      <style:table-row-properties style:min-row-height="1.741cm" fo:keep-together="auto"/>
    </style:style>
    <style:style style:name="Tabella16.A9" style:family="table-cell">
      <style:table-cell-properties fo:padding-left="0.009cm" fo:padding-right="0.009cm" fo:padding-top="0cm" fo:padding-bottom="0cm" fo:border-left="0.5pt solid #00000a" fo:border-right="0.5pt solid #00000a" fo:border-top="none" fo:border-bottom="0.5pt solid #00000a"/>
    </style:style>
    <style:style style:name="Tabella17" style:family="table">
      <style:table-properties style:width="15.951cm" fo:margin-left="1.141cm" fo:margin-top="0cm" fo:margin-bottom="0cm" table:align="left" style:writing-mode="page"/>
    </style:style>
    <style:style style:name="Tabella17.A" style:family="table-column">
      <style:table-column-properties style:column-width="7.976cm"/>
    </style:style>
    <style:style style:name="Tabella17.B" style:family="table-column">
      <style:table-column-properties style:column-width="7.975cm"/>
    </style:style>
    <style:style style:name="Tabella17.1" style:family="table-row">
      <style:table-row-properties style:min-row-height="1.713cm" fo:keep-together="auto"/>
    </style:style>
    <style:style style:name="Tabella17.A1" style:family="table-cell">
      <style:table-cell-properties fo:padding-left="0.009cm" fo:padding-right="0.009cm" fo:padding-top="0cm" fo:padding-bottom="0cm" fo:border="0.5pt solid #00000a"/>
    </style:style>
    <style:style style:name="Tabella17.2" style:family="table-row">
      <style:table-row-properties style:min-row-height="2.623cm" fo:keep-together="auto"/>
    </style:style>
    <style:style style:name="Tabella17.3" style:family="table-row">
      <style:table-row-properties style:min-row-height="1.513cm" fo:keep-together="auto"/>
    </style:style>
    <style:style style:name="Tabella18" style:family="table">
      <style:table-properties style:width="15.951cm" fo:margin-left="1.141cm" fo:margin-top="0cm" fo:margin-bottom="0cm" table:align="left" style:writing-mode="page"/>
    </style:style>
    <style:style style:name="Tabella18.A" style:family="table-column">
      <style:table-column-properties style:column-width="7.976cm"/>
    </style:style>
    <style:style style:name="Tabella18.B" style:family="table-column">
      <style:table-column-properties style:column-width="7.975cm"/>
    </style:style>
    <style:style style:name="Tabella18.1" style:family="table-row">
      <style:table-row-properties style:min-row-height="0.28cm" fo:keep-together="auto"/>
    </style:style>
    <style:style style:name="Tabella18.A1" style:family="table-cell">
      <style:table-cell-properties fo:padding-left="0.009cm" fo:padding-right="0.009cm" fo:padding-top="0cm" fo:padding-bottom="0cm" fo:border-left="0.5pt solid #00000a" fo:border-right="0.5pt solid #00000a" fo:border-top="0.5pt solid #00000a" fo:border-bottom="none"/>
    </style:style>
    <style:style style:name="Tabella18.2" style:family="table-row">
      <style:table-row-properties style:min-row-height="0.277cm" fo:keep-together="auto"/>
    </style:style>
    <style:style style:name="Tabella18.A2" style:family="table-cell">
      <style:table-cell-properties fo:padding-left="0.009cm" fo:padding-right="0.009cm" fo:padding-top="0cm" fo:padding-bottom="0cm" fo:border-left="0.5pt solid #00000a" fo:border-right="0.5pt solid #00000a" fo:border-top="none" fo:border-bottom="none"/>
    </style:style>
    <style:style style:name="Tabella18.3" style:family="table-row">
      <style:table-row-properties style:min-row-height="0.377cm" fo:keep-together="auto"/>
    </style:style>
    <style:style style:name="Tabella18.4" style:family="table-row">
      <style:table-row-properties style:min-row-height="0.829cm" fo:keep-together="auto"/>
    </style:style>
    <style:style style:name="Tabella18.5" style:family="table-row">
      <style:table-row-properties style:min-row-height="1.351cm" fo:keep-together="auto"/>
    </style:style>
    <style:style style:name="Tabella18.7" style:family="table-row">
      <style:table-row-properties style:min-row-height="0.482cm" fo:keep-together="auto"/>
    </style:style>
    <style:style style:name="Tabella18.10" style:family="table-row">
      <style:table-row-properties style:min-row-height="0.824cm" fo:keep-together="auto"/>
    </style:style>
    <style:style style:name="Tabella18.11" style:family="table-row">
      <style:table-row-properties style:min-row-height="0.997cm" fo:keep-together="auto"/>
    </style:style>
    <style:style style:name="Tabella18.12" style:family="table-row">
      <style:table-row-properties style:min-row-height="0.282cm" fo:keep-together="auto"/>
    </style:style>
    <style:style style:name="Tabella18.13" style:family="table-row">
      <style:table-row-properties style:min-row-height="0.273cm" fo:keep-together="auto"/>
    </style:style>
    <style:style style:name="Tabella18.14" style:family="table-row">
      <style:table-row-properties style:min-row-height="0.386cm" fo:keep-together="auto"/>
    </style:style>
    <style:style style:name="Tabella18.15" style:family="table-row">
      <style:table-row-properties style:min-row-height="1.258cm" fo:keep-together="auto"/>
    </style:style>
    <style:style style:name="Tabella18.A15" style:family="table-cell">
      <style:table-cell-properties fo:padding-left="0.009cm" fo:padding-right="0.009cm" fo:padding-top="0cm" fo:padding-bottom="0cm" fo:border-left="0.5pt solid #00000a" fo:border-right="0.5pt solid #00000a" fo:border-top="none" fo:border-bottom="0.5pt solid #00000a"/>
    </style:style>
    <style:style style:name="Tabella18.16" style:family="table-row">
      <style:table-row-properties style:min-row-height="2.898cm" fo:keep-together="auto"/>
    </style:style>
    <style:style style:name="Tabella18.A16" style:family="table-cell">
      <style:table-cell-properties fo:padding-left="0.009cm" fo:padding-right="0.009cm" fo:padding-top="0cm" fo:padding-bottom="0cm" fo:border="0.5pt solid #00000a"/>
    </style:style>
    <style:style style:name="Tabella19" style:family="table">
      <style:table-properties style:width="16.014cm" fo:margin-left="1.141cm" fo:margin-top="0cm" fo:margin-bottom="0cm" table:align="left" style:writing-mode="page"/>
    </style:style>
    <style:style style:name="Tabella19.A" style:family="table-column">
      <style:table-column-properties style:column-width="7.908cm"/>
    </style:style>
    <style:style style:name="Tabella19.B" style:family="table-column">
      <style:table-column-properties style:column-width="8.107cm"/>
    </style:style>
    <style:style style:name="Tabella19.1" style:family="table-row">
      <style:table-row-properties style:min-row-height="0.707cm" fo:keep-together="auto"/>
    </style:style>
    <style:style style:name="Tabella19.A1" style:family="table-cell">
      <style:table-cell-properties fo:padding-left="0.009cm" fo:padding-right="0.009cm" fo:padding-top="0cm" fo:padding-bottom="0cm" fo:border="0.5pt solid #00000a"/>
    </style:style>
    <style:style style:name="Tabella20" style:family="table">
      <style:table-properties style:width="15.951cm" fo:margin-left="1.141cm" fo:margin-top="0cm" fo:margin-bottom="0cm" table:align="left" style:writing-mode="page"/>
    </style:style>
    <style:style style:name="Tabella20.A" style:family="table-column">
      <style:table-column-properties style:column-width="7.976cm"/>
    </style:style>
    <style:style style:name="Tabella20.B" style:family="table-column">
      <style:table-column-properties style:column-width="7.975cm"/>
    </style:style>
    <style:style style:name="Tabella20.1" style:family="table-row">
      <style:table-row-properties style:min-row-height="0.709cm" fo:keep-together="auto"/>
    </style:style>
    <style:style style:name="Tabella20.A1" style:family="table-cell">
      <style:table-cell-properties fo:padding-left="0.009cm" fo:padding-right="0.009cm" fo:padding-top="0cm" fo:padding-bottom="0cm" fo:border="0.5pt solid #00000a"/>
    </style:style>
    <style:style style:name="Tabella21" style:family="table">
      <style:table-properties style:width="15.951cm" fo:margin-left="1.141cm" fo:margin-top="0cm" fo:margin-bottom="0cm" table:align="left" style:writing-mode="page"/>
    </style:style>
    <style:style style:name="Tabella21.A" style:family="table-column">
      <style:table-column-properties style:column-width="7.976cm"/>
    </style:style>
    <style:style style:name="Tabella21.B" style:family="table-column">
      <style:table-column-properties style:column-width="7.975cm"/>
    </style:style>
    <style:style style:name="Tabella21.1" style:family="table-row">
      <style:table-row-properties style:min-row-height="2.39cm" fo:keep-together="auto"/>
    </style:style>
    <style:style style:name="Tabella21.A1" style:family="table-cell">
      <style:table-cell-properties fo:padding-left="0.009cm" fo:padding-right="0.009cm" fo:padding-top="0cm" fo:padding-bottom="0cm" fo:border="0.5pt solid #00000a"/>
    </style:style>
    <style:style style:name="Tabella21.2" style:family="table-row">
      <style:table-row-properties style:min-row-height="3.494cm" fo:keep-together="auto"/>
    </style:style>
    <style:style style:name="Tabella22" style:family="table">
      <style:table-properties style:width="15.951cm" fo:margin-left="1.141cm" fo:margin-top="0cm" fo:margin-bottom="0cm" table:align="left" style:writing-mode="page"/>
    </style:style>
    <style:style style:name="Tabella22.A" style:family="table-column">
      <style:table-column-properties style:column-width="7.976cm"/>
    </style:style>
    <style:style style:name="Tabella22.B" style:family="table-column">
      <style:table-column-properties style:column-width="7.975cm"/>
    </style:style>
    <style:style style:name="Tabella22.1" style:family="table-row">
      <style:table-row-properties style:min-row-height="0.706cm" fo:keep-together="auto"/>
    </style:style>
    <style:style style:name="Tabella22.A1" style:family="table-cell">
      <style:table-cell-properties fo:padding-left="0.009cm" fo:padding-right="0.009cm" fo:padding-top="0cm" fo:padding-bottom="0cm" fo:border="0.5pt solid #00000a"/>
    </style:style>
    <style:style style:name="Tabella22.2" style:family="table-row">
      <style:table-row-properties style:min-row-height="9.38cm" fo:keep-together="auto"/>
    </style:style>
    <style:style style:name="Tabella22.3" style:family="table-row">
      <style:table-row-properties style:min-row-height="1.302cm" fo:keep-together="auto"/>
    </style:style>
    <style:style style:name="Tabella22.4" style:family="table-row">
      <style:table-row-properties style:min-row-height="2.895cm" fo:keep-together="auto"/>
    </style:style>
    <style:style style:name="Tabella23" style:family="table">
      <style:table-properties style:width="15.951cm" fo:margin-left="1.141cm" fo:margin-top="0cm" fo:margin-bottom="0cm" table:align="left" style:writing-mode="page"/>
    </style:style>
    <style:style style:name="Tabella23.A" style:family="table-column">
      <style:table-column-properties style:column-width="7.976cm"/>
    </style:style>
    <style:style style:name="Tabella23.B" style:family="table-column">
      <style:table-column-properties style:column-width="7.975cm"/>
    </style:style>
    <style:style style:name="Tabella23.1" style:family="table-row">
      <style:table-row-properties style:min-row-height="0.706cm" fo:keep-together="auto"/>
    </style:style>
    <style:style style:name="Tabella23.A1" style:family="table-cell">
      <style:table-cell-properties fo:padding-left="0.009cm" fo:padding-right="0.009cm" fo:padding-top="0cm" fo:padding-bottom="0cm" fo:border="0.5pt solid #00000a"/>
    </style:style>
    <style:style style:name="Tabella23.2" style:family="table-row">
      <style:table-row-properties style:min-row-height="1.392cm" fo:keep-together="auto"/>
    </style:style>
    <style:style style:name="Tabella24" style:family="table">
      <style:table-properties style:width="15.951cm" fo:margin-left="1.141cm" fo:margin-top="0cm" fo:margin-bottom="0cm" table:align="left" style:writing-mode="page"/>
    </style:style>
    <style:style style:name="Tabella24.A" style:family="table-column">
      <style:table-column-properties style:column-width="7.976cm"/>
    </style:style>
    <style:style style:name="Tabella24.B" style:family="table-column">
      <style:table-column-properties style:column-width="0.164cm"/>
    </style:style>
    <style:style style:name="Tabella24.C" style:family="table-column">
      <style:table-column-properties style:column-width="2.293cm"/>
    </style:style>
    <style:style style:name="Tabella24.D" style:family="table-column">
      <style:table-column-properties style:column-width="1.605cm"/>
    </style:style>
    <style:style style:name="Tabella24.E" style:family="table-column">
      <style:table-column-properties style:column-width="1.249cm"/>
    </style:style>
    <style:style style:name="Tabella24.F" style:family="table-column">
      <style:table-column-properties style:column-width="1.97cm"/>
    </style:style>
    <style:style style:name="Tabella24.G" style:family="table-column">
      <style:table-column-properties style:column-width="0.693cm"/>
    </style:style>
    <style:style style:name="Tabella24.1" style:family="table-row">
      <style:table-row-properties style:min-row-height="1.293cm" fo:keep-together="auto"/>
    </style:style>
    <style:style style:name="Tabella24.A1" style:family="table-cell">
      <style:table-cell-properties fo:padding-left="0.009cm" fo:padding-right="0.009cm" fo:padding-top="0cm" fo:padding-bottom="0cm" fo:border-left="0.5pt solid #00000a" fo:border-right="0.5pt solid #00000a" fo:border-top="0.5pt solid #00000a" fo:border-bottom="none"/>
    </style:style>
    <style:style style:name="Tabella24.2" style:family="table-row">
      <style:table-row-properties style:min-row-height="0.637cm" fo:keep-together="auto"/>
    </style:style>
    <style:style style:name="Tabella24.A2" style:family="table-cell">
      <style:table-cell-properties fo:padding-left="0.009cm" fo:padding-right="0.009cm" fo:padding-top="0cm" fo:padding-bottom="0cm" fo:border-left="0.5pt solid #00000a" fo:border-right="0.5pt solid #00000a" fo:border-top="none" fo:border-bottom="none"/>
    </style:style>
    <style:style style:name="Tabella24.3" style:family="table-row">
      <style:table-row-properties style:min-row-height="1.071cm" fo:keep-together="auto"/>
    </style:style>
    <style:style style:name="Tabella24.4" style:family="table-row">
      <style:table-row-properties style:min-row-height="1.813cm" fo:keep-together="auto"/>
    </style:style>
    <style:style style:name="Tabella24.A4" style:family="table-cell">
      <style:table-cell-properties fo:padding-left="0.009cm" fo:padding-right="0.009cm" fo:padding-top="0cm" fo:padding-bottom="0cm" fo:border-left="0.5pt solid #00000a" fo:border-right="0.5pt solid #00000a" fo:border-top="none" fo:border-bottom="0.5pt solid #00000a"/>
    </style:style>
    <style:style style:name="Tabella24.5" style:family="table-row">
      <style:table-row-properties style:min-row-height="1.505cm" fo:keep-together="auto"/>
    </style:style>
    <style:style style:name="Tabella24.A5" style:family="table-cell">
      <style:table-cell-properties fo:padding-left="0.009cm" fo:padding-right="0.009cm" fo:padding-top="0cm" fo:padding-bottom="0cm" fo:border="0.5pt solid #00000a"/>
    </style:style>
    <style:style style:name="Tabella24.6" style:family="table-row">
      <style:table-row-properties style:min-row-height="0.706cm" fo:keep-together="auto"/>
    </style:style>
    <style:style style:name="Tabella24.7" style:family="table-row">
      <style:table-row-properties style:min-row-height="0.714cm" fo:keep-together="auto"/>
    </style:style>
    <style:style style:name="Tabella24.C7" style:family="table-cell">
      <style:table-cell-properties fo:padding-left="0.009cm" fo:padding-right="0.009cm" fo:padding-top="0cm" fo:padding-bottom="0cm" fo:border-left="0.5pt solid #00000a" fo:border-right="0.5pt solid #00000a" fo:border-top="0.5pt solid #00000a" fo:border-bottom="1pt solid #00000a"/>
    </style:style>
    <style:style style:name="Tabella24.8" style:family="table-row">
      <style:table-row-properties style:min-row-height="0.497cm" fo:keep-together="auto"/>
    </style:style>
    <style:style style:name="Tabella24.B8" style:family="table-cell">
      <style:table-cell-properties fo:padding-left="0.009cm" fo:padding-right="0.009cm" fo:padding-top="0cm" fo:padding-bottom="0cm" fo:border-left="0.5pt solid #00000a" fo:border-right="0.5pt solid #00000a" fo:border-top="1pt solid #00000a" fo:border-bottom="none"/>
    </style:style>
    <style:style style:name="Tabella24.9" style:family="table-row">
      <style:table-row-properties style:min-row-height="0.298cm" fo:keep-together="auto"/>
    </style:style>
    <style:style style:name="Tabella24.10" style:family="table-row">
      <style:table-row-properties style:min-row-height="0.545cm" fo:keep-together="auto"/>
    </style:style>
    <style:style style:name="Tabella24.11" style:family="table-row">
      <style:table-row-properties style:min-row-height="1.139cm" fo:keep-together="auto"/>
    </style:style>
    <style:style style:name="Tabella24.12" style:family="table-row">
      <style:table-row-properties style:min-row-height="0.496cm" fo:keep-together="auto"/>
    </style:style>
    <style:style style:name="Tabella25" style:family="table">
      <style:table-properties style:width="15.951cm" fo:margin-left="1.141cm" fo:margin-top="0cm" fo:margin-bottom="0cm" table:align="left" style:writing-mode="page"/>
    </style:style>
    <style:style style:name="Tabella25.A" style:family="table-column">
      <style:table-column-properties style:column-width="7.976cm"/>
    </style:style>
    <style:style style:name="Tabella25.B" style:family="table-column">
      <style:table-column-properties style:column-width="7.975cm"/>
    </style:style>
    <style:style style:name="Tabella25.1" style:family="table-row">
      <style:table-row-properties style:min-row-height="1.005cm" fo:keep-together="auto"/>
    </style:style>
    <style:style style:name="Tabella25.A1" style:family="table-cell">
      <style:table-cell-properties fo:padding-left="0.009cm" fo:padding-right="0.009cm" fo:padding-top="0cm" fo:padding-bottom="0cm" fo:border="0.5pt solid #00000a"/>
    </style:style>
    <style:style style:name="Tabella25.2" style:family="table-row">
      <style:table-row-properties style:min-row-height="1.498cm" fo:keep-together="auto"/>
    </style:style>
    <style:style style:name="Tabella25.A2" style:family="table-cell">
      <style:table-cell-properties fo:padding-left="0.009cm" fo:padding-right="0.009cm" fo:padding-top="0cm" fo:padding-bottom="0cm" fo:border-left="0.5pt solid #00000a" fo:border-right="0.5pt solid #00000a" fo:border-top="0.5pt solid #00000a" fo:border-bottom="none"/>
    </style:style>
    <style:style style:name="Tabella25.3" style:family="table-row">
      <style:table-row-properties style:min-row-height="0.797cm" fo:keep-together="auto"/>
    </style:style>
    <style:style style:name="Tabella25.A3" style:family="table-cell">
      <style:table-cell-properties fo:padding-left="0.009cm" fo:padding-right="0.009cm" fo:padding-top="0cm" fo:padding-bottom="0cm" fo:border-left="0.5pt solid #00000a" fo:border-right="0.5pt solid #00000a" fo:border-top="none" fo:border-bottom="none"/>
    </style:style>
    <style:style style:name="Tabella25.4" style:family="table-row">
      <style:table-row-properties style:min-row-height="0.975cm" fo:keep-together="auto"/>
    </style:style>
    <style:style style:name="Tabella25.5" style:family="table-row">
      <style:table-row-properties style:min-row-height="0.6cm" fo:keep-together="auto"/>
    </style:style>
    <style:style style:name="Tabella25.A5" style:family="table-cell">
      <style:table-cell-properties fo:padding-left="0.009cm" fo:padding-right="0.009cm" fo:padding-top="0cm" fo:padding-bottom="0cm" fo:border-left="0.5pt solid #00000a" fo:border-right="0.5pt solid #00000a" fo:border-top="none" fo:border-bottom="0.5pt solid #00000a"/>
    </style:style>
    <style:style style:name="Tabella25.6" style:family="table-row">
      <style:table-row-properties style:min-row-height="3.194cm" fo:keep-together="auto"/>
    </style:style>
    <style:style style:name="Tabella27" style:family="table">
      <style:table-properties style:width="16.986cm" fo:margin-left="1.141cm" fo:margin-top="0cm" fo:margin-bottom="0cm" table:align="left" style:writing-mode="page"/>
    </style:style>
    <style:style style:name="Tabella27.A" style:family="table-column">
      <style:table-column-properties style:column-width="7.976cm"/>
    </style:style>
    <style:style style:name="Tabella27.B" style:family="table-column">
      <style:table-column-properties style:column-width="9.01cm"/>
    </style:style>
    <style:style style:name="Tabella27.1" style:family="table-row">
      <style:table-row-properties style:min-row-height="0.706cm" fo:keep-together="auto"/>
    </style:style>
    <style:style style:name="Tabella27.A1" style:family="table-cell">
      <style:table-cell-properties fo:padding-left="0.009cm" fo:padding-right="0.009cm" fo:padding-top="0cm" fo:padding-bottom="0cm" fo:border="0.5pt solid #00000a"/>
    </style:style>
    <style:style style:name="Tabella27.2" style:family="table-row">
      <style:table-row-properties style:min-row-height="1.102cm" fo:keep-together="auto"/>
    </style:style>
    <style:style style:name="Tabella27.A2" style:family="table-cell">
      <style:table-cell-properties fo:padding-left="0.009cm" fo:padding-right="0.009cm" fo:padding-top="0cm" fo:padding-bottom="0cm" fo:border-left="0.5pt solid #00000a" fo:border-right="0.5pt solid #00000a" fo:border-top="0.5pt solid #00000a" fo:border-bottom="none"/>
    </style:style>
    <style:style style:name="Tabella27.3" style:family="table-row">
      <style:table-row-properties style:min-row-height="1.196cm" fo:keep-together="auto"/>
    </style:style>
    <style:style style:name="Tabella27.A3" style:family="table-cell">
      <style:table-cell-properties fo:padding-left="0.009cm" fo:padding-right="0.009cm" fo:padding-top="0cm" fo:padding-bottom="0cm" fo:border-left="0.5pt solid #00000a" fo:border-right="0.5pt solid #00000a" fo:border-top="none" fo:border-bottom="none"/>
    </style:style>
    <style:style style:name="Tabella27.4" style:family="table-row">
      <style:table-row-properties style:min-row-height="0.887cm" fo:keep-together="auto"/>
    </style:style>
    <style:style style:name="Tabella27.5" style:family="table-row">
      <style:table-row-properties style:min-row-height="0.6cm" fo:keep-together="auto"/>
    </style:style>
    <style:style style:name="Tabella27.A5" style:family="table-cell">
      <style:table-cell-properties fo:padding-left="0.009cm" fo:padding-right="0.009cm" fo:padding-top="0cm" fo:padding-bottom="0cm" fo:border-left="0.5pt solid #00000a" fo:border-right="0.5pt solid #00000a" fo:border-top="none" fo:border-bottom="0.5pt solid #00000a"/>
    </style:style>
    <style:style style:name="P1" style:family="paragraph" style:parent-style-name="Text_20_body">
      <style:paragraph-properties fo:line-height="5%"/>
      <style:text-properties fo:font-size="10pt" style:font-size-asian="10pt"/>
    </style:style>
    <style:style style:name="P2" style:family="paragraph" style:parent-style-name="Standard">
      <style:paragraph-properties fo:line-height="0.22cm"/>
      <style:text-properties fo:font-size="10pt" style:font-size-asian="10pt"/>
    </style:style>
    <style:style style:name="P3" style:family="paragraph" style:parent-style-name="Table_20_Paragraph">
      <style:paragraph-properties fo:margin-left="0cm" fo:margin-right="0cm" fo:orphans="0" fo:widows="0" fo:text-indent="0cm" style:auto-text-indent="false"/>
      <style:text-properties fo:font-size="10pt" style:font-size-asian="10pt"/>
    </style:style>
    <style:style style:name="P4" style:family="paragraph" style:parent-style-name="Table_20_Paragraph">
      <style:paragraph-properties fo:margin-left="0cm" fo:margin-right="0cm" fo:margin-top="0.005cm" fo:margin-bottom="0cm" style:contextual-spacing="false" fo:orphans="0" fo:widows="0" fo:text-indent="0cm" style:auto-text-indent="false"/>
      <style:text-properties fo:font-size="10pt" style:font-size-asian="10pt"/>
    </style:style>
    <style:style style:name="P5" style:family="paragraph" style:parent-style-name="Table_20_Paragraph">
      <style:paragraph-properties fo:margin-left="0cm" fo:margin-right="0cm" fo:margin-top="0.004cm" fo:margin-bottom="0cm" style:contextual-spacing="false" fo:orphans="0" fo:widows="0" fo:text-indent="0cm" style:auto-text-indent="false"/>
      <style:text-properties fo:font-size="10pt" style:font-size-asian="10pt"/>
    </style:style>
    <style:style style:name="P6" style:family="paragraph" style:parent-style-name="Table_20_Paragraph">
      <style:paragraph-properties fo:margin-left="0cm" fo:margin-right="0cm" fo:margin-top="0.012cm" fo:margin-bottom="0cm" style:contextual-spacing="false" fo:orphans="0" fo:widows="0" fo:text-indent="0cm" style:auto-text-indent="false"/>
      <style:text-properties fo:font-size="10pt" style:font-size-asian="10pt"/>
    </style:style>
    <style:style style:name="P7" style:family="paragraph" style:parent-style-name="Table_20_Paragraph">
      <style:paragraph-properties fo:margin-left="0cm" fo:margin-right="0cm" fo:margin-top="0.016cm" fo:margin-bottom="0cm" style:contextual-spacing="false" fo:orphans="0" fo:widows="0" fo:text-indent="0cm" style:auto-text-indent="false"/>
      <style:text-properties fo:font-size="10pt" style:font-size-asian="10pt"/>
    </style:style>
    <style:style style:name="P8" style:family="paragraph" style:parent-style-name="Text_20_body">
      <style:text-properties fo:font-size="10pt" style:font-size-asian="10pt"/>
    </style:style>
    <style:style style:name="P9" style:family="paragraph" style:parent-style-name="Text_20_body">
      <style:paragraph-properties fo:margin-top="0.002cm" fo:margin-bottom="0cm" style:contextual-spacing="false"/>
      <style:text-properties fo:font-size="10pt" style:font-size-asian="10pt"/>
    </style:style>
    <style:style style:name="P10" style:family="paragraph" style:parent-style-name="Table_20_Paragraph">
      <style:paragraph-properties fo:margin-left="0cm" fo:margin-right="-0.026cm" fo:margin-top="0.113cm" fo:margin-bottom="0cm" style:contextual-spacing="false" fo:text-align="end" style:justify-single-word="false" fo:orphans="0" fo:widows="0" fo:text-indent="0cm" style:auto-text-indent="false"/>
      <style:text-properties fo:font-size="10pt" style:font-size-asian="10pt" style:font-size-complex="10pt"/>
    </style:style>
    <style:style style:name="P11" style:family="paragraph" style:parent-style-name="Frame_20_contents">
      <style:paragraph-properties fo:margin-left="0.035cm" fo:margin-right="0cm" fo:line-height="0.381cm" fo:text-indent="0cm" style:auto-text-indent="false"/>
    </style:style>
    <style:style style:name="P12" style:family="paragraph" style:parent-style-name="Heading_20_5">
      <style:paragraph-properties fo:margin-left="1.15cm" fo:margin-right="1.51cm" fo:margin-top="0.226cm" fo:margin-bottom="0cm" style:contextual-spacing="false" fo:line-height="103%" fo:text-indent="0cm" style:auto-text-indent="false"/>
    </style:style>
    <style:style style:name="P13" style:family="paragraph" style:parent-style-name="Frame_20_contents">
      <style:paragraph-properties fo:margin-left="0.187cm" fo:margin-right="0cm" fo:margin-top="0.22cm" fo:margin-bottom="0cm" style:contextual-spacing="false" fo:line-height="103%" fo:text-indent="0cm" style:auto-text-indent="false"/>
    </style:style>
    <style:style style:name="P14" style:family="paragraph" style:parent-style-name="Frame_20_contents">
      <style:paragraph-properties fo:margin-left="0.187cm" fo:margin-right="0cm" fo:margin-top="0.21cm" fo:margin-bottom="0cm" style:contextual-spacing="false" fo:line-height="103%" fo:text-indent="0cm" style:auto-text-indent="false"/>
    </style:style>
    <style:style style:name="P15" style:family="paragraph" style:parent-style-name="Frame_20_contents">
      <style:paragraph-properties fo:margin-left="0.187cm" fo:margin-right="0cm" fo:margin-top="0.046cm" fo:margin-bottom="0cm" style:contextual-spacing="false" fo:line-height="103%" fo:text-indent="0cm" style:auto-text-indent="false"/>
    </style:style>
    <style:style style:name="P16" style:family="paragraph" style:parent-style-name="Frame_20_contents">
      <style:paragraph-properties fo:margin-left="0.187cm" fo:margin-right="0cm" fo:margin-top="0.048cm" fo:margin-bottom="0cm" style:contextual-spacing="false" fo:line-height="103%" fo:text-indent="0cm" style:auto-text-indent="false"/>
    </style:style>
    <style:style style:name="P17" style:family="paragraph" style:parent-style-name="Frame_20_contents">
      <style:paragraph-properties fo:margin-left="0.185cm" fo:margin-right="0.016cm" fo:margin-top="0.042cm" fo:margin-bottom="0cm" style:contextual-spacing="false" fo:line-height="103%" fo:text-indent="0cm" style:auto-text-indent="false"/>
    </style:style>
    <style:style style:name="P18" style:family="paragraph" style:parent-style-name="Frame_20_contents">
      <style:paragraph-properties fo:margin-left="0.185cm" fo:margin-right="0.143cm" fo:margin-top="0.042cm" fo:margin-bottom="0cm" style:contextual-spacing="false" fo:line-height="103%" fo:text-indent="0cm" style:auto-text-indent="false"/>
    </style:style>
    <style:style style:name="P19" style:family="paragraph" style:parent-style-name="Standard">
      <style:paragraph-properties fo:margin-left="1.635cm" fo:margin-right="1.512cm" fo:margin-top="0.007cm" fo:margin-bottom="0cm" style:contextual-spacing="false" fo:line-height="103%" fo:text-indent="-0.487cm" style:auto-text-indent="false"/>
    </style:style>
    <style:style style:name="P20" style:family="paragraph" style:parent-style-name="Standard">
      <style:paragraph-properties fo:margin-left="1.15cm" fo:margin-right="1.51cm" fo:margin-top="0.21cm" fo:margin-bottom="0cm" style:contextual-spacing="false" fo:line-height="103%" fo:text-align="justify" style:justify-single-word="false" fo:text-indent="0cm" style:auto-text-indent="false"/>
    </style:style>
    <style:style style:name="P21" style:family="paragraph" style:parent-style-name="Frame_20_contents">
      <style:paragraph-properties fo:margin-left="0.187cm" fo:margin-right="0.182cm" fo:margin-top="0.044cm" fo:margin-bottom="0cm" style:contextual-spacing="false" fo:line-height="103%" fo:text-align="justify" style:justify-single-word="false" fo:text-indent="0cm" style:auto-text-indent="false"/>
    </style:style>
    <style:style style:name="P22" style:family="paragraph" style:parent-style-name="Frame_20_contents">
      <style:paragraph-properties fo:margin-left="0.187cm" fo:margin-right="0.182cm" fo:margin-top="0.002cm" fo:margin-bottom="0cm" style:contextual-spacing="false" fo:line-height="103%" fo:text-align="justify" style:justify-single-word="false" fo:text-indent="0cm" style:auto-text-indent="false"/>
    </style:style>
    <style:style style:name="P23" style:family="paragraph" style:parent-style-name="Frame_20_contents">
      <style:paragraph-properties fo:margin-left="0.187cm" fo:margin-right="0.176cm" fo:line-height="103%" fo:text-align="justify" style:justify-single-word="false" fo:text-indent="0cm" style:auto-text-indent="false"/>
    </style:style>
    <style:style style:name="P24" style:family="paragraph" style:parent-style-name="Frame_20_contents">
      <style:paragraph-properties fo:margin-left="0.187cm" fo:margin-right="0.175cm" fo:margin-top="0.002cm" fo:margin-bottom="0cm" style:contextual-spacing="false" fo:line-height="103%" fo:text-align="justify" style:justify-single-word="false" fo:text-indent="0cm" style:auto-text-indent="false"/>
    </style:style>
    <style:style style:name="P25" style:family="paragraph" style:parent-style-name="Frame_20_contents">
      <style:paragraph-properties fo:margin-left="0.187cm" fo:margin-right="0.178cm" fo:margin-top="0.046cm" fo:margin-bottom="0cm" style:contextual-spacing="false" fo:line-height="103%" fo:text-align="justify" style:justify-single-word="false" fo:text-indent="0cm" style:auto-text-indent="false"/>
    </style:style>
    <style:style style:name="P26" style:family="paragraph" style:parent-style-name="Table_20_Paragraph">
      <style:paragraph-properties fo:margin-left="0.155cm" fo:margin-right="0.166cm" fo:margin-top="0.002cm" fo:margin-bottom="0cm" style:contextual-spacing="false" fo:line-height="103%" fo:text-align="justify" style:justify-single-word="false" fo:orphans="0" fo:widows="0" fo:text-indent="0cm" style:auto-text-indent="false"/>
    </style:style>
    <style:style style:name="P27" style:family="paragraph" style:parent-style-name="Table_20_Paragraph">
      <style:paragraph-properties fo:margin-left="0.155cm" fo:margin-right="0.605cm" fo:margin-top="0.219cm" fo:margin-bottom="0cm" style:contextual-spacing="false" fo:line-height="103%" fo:text-align="justify" style:justify-single-word="false" fo:orphans="0" fo:widows="0" fo:text-indent="0cm" style:auto-text-indent="false"/>
    </style:style>
    <style:style style:name="P28" style:family="paragraph" style:parent-style-name="Table_20_Paragraph">
      <style:paragraph-properties fo:margin-top="0.009cm" fo:margin-bottom="0cm" style:contextual-spacing="false" fo:line-height="103%" fo:orphans="0" fo:widows="0"/>
    </style:style>
    <style:style style:name="P29" style:family="paragraph" style:parent-style-name="Table_20_Paragraph">
      <style:paragraph-properties fo:margin-left="0.155cm" fo:margin-right="0.289cm" fo:margin-top="0.217cm" fo:margin-bottom="0cm" style:contextual-spacing="false" fo:line-height="103%" fo:orphans="0" fo:widows="0" fo:text-indent="0cm" style:auto-text-indent="false"/>
    </style:style>
    <style:style style:name="P30" style:family="paragraph" style:parent-style-name="Table_20_Paragraph">
      <style:paragraph-properties fo:margin-left="0.155cm" fo:margin-right="0.166cm" fo:margin-top="0.173cm" fo:margin-bottom="0cm" style:contextual-spacing="false" fo:line-height="103%" fo:orphans="0" fo:widows="0" fo:text-indent="0cm" style:auto-text-indent="false"/>
    </style:style>
    <style:style style:name="P31" style:family="paragraph" style:parent-style-name="Table_20_Paragraph">
      <style:paragraph-properties fo:margin-left="0.155cm" fo:margin-right="0.166cm" fo:margin-top="0.245cm" fo:margin-bottom="0cm" style:contextual-spacing="false" fo:line-height="103%" fo:orphans="0" fo:widows="0" fo:text-indent="0cm" style:auto-text-indent="false"/>
    </style:style>
    <style:style style:name="P32" style:family="paragraph" style:parent-style-name="Table_20_Paragraph">
      <style:paragraph-properties fo:margin-left="0.155cm" fo:margin-right="1.39cm" fo:margin-top="0.22cm" fo:margin-bottom="0cm" style:contextual-spacing="false" fo:line-height="103%" fo:orphans="0" fo:widows="0" fo:text-indent="0cm" style:auto-text-indent="false"/>
    </style:style>
    <style:style style:name="P33" style:family="paragraph" style:parent-style-name="Table_20_Paragraph">
      <style:paragraph-properties fo:margin-left="0.887cm" fo:margin-right="0.529cm" fo:margin-top="0.217cm" fo:margin-bottom="0cm" style:contextual-spacing="false" fo:line-height="103%" fo:orphans="0" fo:widows="0" fo:text-indent="-0.734cm" style:auto-text-indent="false"/>
    </style:style>
    <style:style style:name="P34" style:family="paragraph" style:parent-style-name="Text_20_body">
      <style:paragraph-properties fo:margin-left="1.635cm" fo:margin-right="1.512cm" fo:margin-top="0.141cm" fo:margin-bottom="0cm" style:contextual-spacing="false" fo:line-height="105%" fo:text-indent="-0.487cm" style:auto-text-indent="false"/>
    </style:style>
    <style:style style:name="P35" style:family="paragraph" style:parent-style-name="Standard">
      <style:paragraph-properties fo:margin-left="1.635cm" fo:margin-right="1.512cm" fo:margin-top="0.118cm" fo:margin-bottom="0cm" style:contextual-spacing="false" fo:line-height="105%" fo:text-indent="-0.487cm" style:auto-text-indent="false"/>
    </style:style>
    <style:style style:name="P36" style:family="paragraph" style:parent-style-name="Text_20_body">
      <style:paragraph-properties fo:margin-left="1.635cm" fo:margin-right="0.513cm" fo:margin-top="0.005cm" fo:margin-bottom="0cm" style:contextual-spacing="false" fo:line-height="105%" fo:text-indent="-0.487cm" style:auto-text-indent="false"/>
    </style:style>
    <style:style style:name="P37" style:family="paragraph" style:parent-style-name="Standard">
      <style:paragraph-properties fo:margin-left="1.635cm" fo:margin-right="0.513cm" fo:line-height="105%" fo:text-indent="-0.487cm" style:auto-text-indent="false"/>
    </style:style>
    <style:style style:name="P38" style:family="paragraph" style:parent-style-name="Text_20_body">
      <style:paragraph-properties fo:margin-left="1.635cm" fo:margin-right="0.513cm" fo:margin-top="0.009cm" fo:margin-bottom="0cm" style:contextual-spacing="false" fo:line-height="105%" fo:text-indent="-0.487cm" style:auto-text-indent="false"/>
    </style:style>
    <style:style style:name="P39" style:family="paragraph" style:parent-style-name="Text_20_body">
      <style:paragraph-properties fo:margin-left="1.635cm" fo:margin-right="0cm" fo:margin-top="0.023cm" fo:margin-bottom="0cm" style:contextual-spacing="false" fo:line-height="105%" fo:text-indent="-0.487cm" style:auto-text-indent="false"/>
    </style:style>
    <style:style style:name="P40" style:family="paragraph" style:parent-style-name="Standard">
      <style:paragraph-properties fo:margin-left="1.635cm" fo:margin-right="1.512cm" fo:line-height="105%" fo:text-indent="0cm" style:auto-text-indent="false"/>
    </style:style>
    <style:style style:name="P41" style:family="paragraph" style:parent-style-name="Frame_20_contents">
      <style:paragraph-properties fo:margin-left="0.187cm" fo:margin-right="0cm" fo:margin-top="0.049cm" fo:margin-bottom="0cm" style:contextual-spacing="false" fo:line-height="105%" fo:text-indent="0cm" style:auto-text-indent="false"/>
    </style:style>
    <style:style style:name="P42" style:family="paragraph" style:parent-style-name="Frame_20_contents">
      <style:paragraph-properties fo:margin-left="0.187cm" fo:margin-right="0.497cm" fo:margin-top="0.046cm" fo:margin-bottom="0cm" style:contextual-spacing="false" fo:line-height="105%" fo:text-indent="0cm" style:auto-text-indent="false"/>
    </style:style>
    <style:style style:name="P43" style:family="paragraph" style:parent-style-name="Frame_20_contents">
      <style:paragraph-properties fo:margin-left="0.185cm" fo:margin-right="0.143cm" fo:margin-top="0.042cm" fo:margin-bottom="0cm" style:contextual-spacing="false" fo:line-height="105%" fo:text-indent="0cm" style:auto-text-indent="false"/>
    </style:style>
    <style:style style:name="P44" style:family="paragraph" style:parent-style-name="Standard">
      <style:paragraph-properties fo:margin-left="1.15cm" fo:margin-right="1.513cm" fo:margin-top="0.206cm" fo:margin-bottom="0cm" style:contextual-spacing="false" fo:line-height="105%" fo:text-align="justify" style:justify-single-word="false" fo:text-indent="0cm" style:auto-text-indent="false"/>
    </style:style>
    <style:style style:name="P45" style:family="paragraph" style:parent-style-name="Frame_20_contents">
      <style:paragraph-properties fo:margin-left="0.185cm" fo:margin-right="0.039cm" fo:margin-top="0.042cm" fo:margin-bottom="0cm" style:contextual-spacing="false" fo:line-height="105%" fo:text-align="justify" style:justify-single-word="false" fo:text-indent="0cm" style:auto-text-indent="false"/>
    </style:style>
    <style:style style:name="P46" style:family="paragraph" style:parent-style-name="Table_20_Paragraph">
      <style:paragraph-properties fo:margin-left="0.155cm" fo:margin-right="0.166cm" fo:line-height="105%" fo:text-align="justify" style:justify-single-word="false" fo:orphans="0" fo:widows="0" fo:text-indent="0cm" style:auto-text-indent="false"/>
    </style:style>
    <style:style style:name="P47" style:family="paragraph" style:parent-style-name="Table_20_Paragraph">
      <style:paragraph-properties fo:margin-left="0.155cm" fo:margin-right="0.166cm" fo:margin-top="0.217cm" fo:margin-bottom="0cm" style:contextual-spacing="false" fo:line-height="105%" fo:text-align="justify" style:justify-single-word="false" fo:orphans="0" fo:widows="0" fo:text-indent="0cm" style:auto-text-indent="false"/>
    </style:style>
    <style:style style:name="P48" style:family="paragraph" style:parent-style-name="Table_20_Paragraph">
      <style:paragraph-properties fo:margin-left="0.155cm" fo:margin-right="0.169cm" fo:margin-top="0.035cm" fo:margin-bottom="0cm" style:contextual-spacing="false" fo:line-height="105%" fo:text-align="justify" style:justify-single-word="false" fo:orphans="0" fo:widows="0" fo:text-indent="0cm" style:auto-text-indent="false"/>
    </style:style>
    <style:style style:name="P49" style:family="paragraph" style:parent-style-name="Table_20_Paragraph">
      <style:paragraph-properties fo:margin-left="0.155cm" fo:margin-right="0.162cm" fo:margin-top="0.018cm" fo:margin-bottom="0cm" style:contextual-spacing="false" fo:line-height="105%" fo:text-align="justify" style:justify-single-word="false" fo:orphans="0" fo:widows="0" fo:text-indent="0cm" style:auto-text-indent="false"/>
    </style:style>
    <style:style style:name="P50" style:family="paragraph" style:parent-style-name="Table_20_Paragraph">
      <style:paragraph-properties fo:margin-left="0.155cm" fo:margin-right="0.162cm" fo:margin-top="0.217cm" fo:margin-bottom="0cm" style:contextual-spacing="false" fo:line-height="105%" fo:text-align="justify" style:justify-single-word="false" fo:orphans="0" fo:widows="0" fo:text-indent="0cm" style:auto-text-indent="false"/>
    </style:style>
    <style:style style:name="P51" style:family="paragraph" style:parent-style-name="Table_20_Paragraph">
      <style:paragraph-properties fo:margin-left="0.155cm" fo:margin-right="0.162cm" fo:margin-top="0.249cm" fo:margin-bottom="0cm" style:contextual-spacing="false" fo:line-height="105%" fo:text-align="justify" style:justify-single-word="false" fo:orphans="0" fo:widows="0" fo:text-indent="0cm" style:auto-text-indent="false"/>
    </style:style>
    <style:style style:name="P52" style:family="paragraph" style:parent-style-name="Table_20_Paragraph">
      <style:paragraph-properties fo:margin-left="0.155cm" fo:margin-right="0.168cm" fo:margin-top="0.22cm" fo:margin-bottom="0cm" style:contextual-spacing="false" fo:line-height="105%" fo:text-align="justify" style:justify-single-word="false" fo:orphans="0" fo:widows="0" fo:text-indent="0cm" style:auto-text-indent="false"/>
    </style:style>
    <style:style style:name="P53" style:family="paragraph" style:parent-style-name="Table_20_Paragraph">
      <style:paragraph-properties fo:margin-left="0.155cm" fo:margin-right="0.168cm" fo:margin-top="0.219cm" fo:margin-bottom="0cm" style:contextual-spacing="false" fo:line-height="105%" fo:text-align="justify" style:justify-single-word="false" fo:orphans="0" fo:widows="0" fo:text-indent="0cm" style:auto-text-indent="false"/>
    </style:style>
    <style:style style:name="P54" style:family="paragraph" style:parent-style-name="Table_20_Paragraph">
      <style:paragraph-properties fo:margin-left="0.155cm" fo:margin-right="0.168cm" fo:margin-top="0.215cm" fo:margin-bottom="0cm" style:contextual-spacing="false" fo:line-height="105%" fo:text-align="justify" style:justify-single-word="false" fo:orphans="0" fo:widows="0" fo:text-indent="0cm" style:auto-text-indent="false"/>
    </style:style>
    <style:style style:name="P55" style:family="paragraph" style:parent-style-name="Table_20_Paragraph">
      <style:paragraph-properties fo:margin-left="0.155cm" fo:margin-right="0.319cm" fo:margin-top="0.208cm" fo:margin-bottom="0cm" style:contextual-spacing="false" fo:line-height="105%" fo:text-align="justify" style:justify-single-word="false" fo:orphans="0" fo:widows="0" fo:text-indent="0cm" style:auto-text-indent="false"/>
    </style:style>
    <style:style style:name="P56" style:family="paragraph" style:parent-style-name="Table_20_Paragraph">
      <style:paragraph-properties fo:margin-left="0.684cm" fo:margin-right="0.166cm" fo:margin-top="0.109cm" fo:margin-bottom="0cm" style:contextual-spacing="false" fo:line-height="105%" fo:text-align="justify" style:justify-single-word="false" fo:orphans="0" fo:widows="0" fo:text-indent="-0.487cm" style:auto-text-indent="false"/>
    </style:style>
    <style:style style:name="P57" style:family="paragraph" style:parent-style-name="Table_20_Paragraph">
      <style:paragraph-properties fo:margin-left="0.684cm" fo:margin-right="0.171cm" fo:margin-top="0.109cm" fo:margin-bottom="0cm" style:contextual-spacing="false" fo:line-height="105%" fo:text-align="justify" style:justify-single-word="false" fo:orphans="0" fo:widows="0" fo:text-indent="-0.487cm" style:auto-text-indent="false"/>
    </style:style>
    <style:style style:name="P58" style:family="paragraph" style:parent-style-name="Table_20_Paragraph">
      <style:paragraph-properties fo:margin-left="0.515cm" fo:margin-right="0.342cm" fo:margin-top="0.217cm" fo:margin-bottom="0cm" style:contextual-spacing="false" fo:line-height="105%" fo:text-align="justify" style:justify-single-word="false" fo:orphans="0" fo:widows="0" fo:text-indent="-0.36cm" style:auto-text-indent="false"/>
    </style:style>
    <style:style style:name="P59" style:family="paragraph" style:parent-style-name="Table_20_Paragraph">
      <style:paragraph-properties fo:margin-top="0.002cm" fo:margin-bottom="0cm" style:contextual-spacing="false" fo:line-height="105%" fo:orphans="0" fo:widows="0"/>
    </style:style>
    <style:style style:name="P60" style:family="paragraph" style:parent-style-name="Table_20_Paragraph">
      <style:paragraph-properties fo:margin-top="0.219cm" fo:margin-bottom="0cm" style:contextual-spacing="false" fo:line-height="105%" fo:orphans="0" fo:widows="0"/>
    </style:style>
    <style:style style:name="P61" style:family="paragraph" style:parent-style-name="Table_20_Paragraph">
      <style:paragraph-properties fo:margin-left="0.706cm" fo:margin-right="0cm" fo:line-height="105%" fo:orphans="0" fo:widows="0" fo:text-indent="-0.547cm" style:auto-text-indent="false"/>
    </style:style>
    <style:style style:name="P62" style:family="paragraph" style:parent-style-name="Table_20_Paragraph">
      <style:paragraph-properties fo:margin-left="0.161cm" fo:margin-right="1.032cm" fo:margin-top="0.215cm" fo:margin-bottom="0cm" style:contextual-spacing="false" fo:line-height="105%" fo:orphans="0" fo:widows="0" fo:text-indent="0cm" style:auto-text-indent="false"/>
    </style:style>
    <style:style style:name="P63" style:family="paragraph" style:parent-style-name="Table_20_Paragraph">
      <style:paragraph-properties fo:margin-left="0.155cm" fo:margin-right="0.529cm" fo:margin-top="0.085cm" fo:margin-bottom="0cm" style:contextual-spacing="false" fo:line-height="105%" fo:orphans="0" fo:widows="0" fo:text-indent="0cm" style:auto-text-indent="false"/>
    </style:style>
    <style:style style:name="P64" style:family="paragraph" style:parent-style-name="Table_20_Paragraph">
      <style:paragraph-properties fo:margin-left="0.155cm" fo:margin-right="0.529cm" fo:line-height="105%" fo:orphans="0" fo:widows="0" fo:text-indent="0cm" style:auto-text-indent="false"/>
    </style:style>
    <style:style style:name="P65" style:family="paragraph" style:parent-style-name="Table_20_Paragraph">
      <style:paragraph-properties fo:margin-left="0.155cm" fo:margin-right="0.333cm" fo:margin-top="0.22cm" fo:margin-bottom="0cm" style:contextual-spacing="false" fo:line-height="105%" fo:orphans="0" fo:widows="0" fo:text-indent="0cm" style:auto-text-indent="false"/>
    </style:style>
    <style:style style:name="P66" style:family="paragraph" style:parent-style-name="Table_20_Paragraph">
      <style:paragraph-properties fo:margin-left="0.155cm" fo:margin-right="0.72cm" fo:margin-top="0.219cm" fo:margin-bottom="0cm" style:contextual-spacing="false" fo:line-height="105%" fo:orphans="0" fo:widows="0" fo:text-indent="0cm" style:auto-text-indent="false"/>
    </style:style>
    <style:style style:name="P67" style:family="paragraph" style:parent-style-name="Table_20_Paragraph">
      <style:paragraph-properties fo:margin-left="0.155cm" fo:margin-right="0.383cm" fo:margin-top="0.002cm" fo:margin-bottom="0cm" style:contextual-spacing="false" fo:line-height="105%" fo:orphans="0" fo:widows="0" fo:text-indent="0cm" style:auto-text-indent="false"/>
    </style:style>
    <style:style style:name="P68" style:family="paragraph" style:parent-style-name="Table_20_Paragraph">
      <style:paragraph-properties fo:margin-left="0.155cm" fo:margin-right="0.164cm" fo:margin-top="0.219cm" fo:margin-bottom="0cm" style:contextual-spacing="false" fo:line-height="105%" fo:orphans="0" fo:widows="0" fo:text-indent="0cm" style:auto-text-indent="false"/>
    </style:style>
    <style:style style:name="P69" style:family="paragraph" style:parent-style-name="Table_20_Paragraph">
      <style:paragraph-properties fo:margin-left="0.155cm" fo:margin-right="0.242cm" fo:margin-top="0.217cm" fo:margin-bottom="0cm" style:contextual-spacing="false" fo:line-height="105%" fo:orphans="0" fo:widows="0" fo:text-indent="0cm" style:auto-text-indent="false"/>
    </style:style>
    <style:style style:name="P70" style:family="paragraph" style:parent-style-name="Table_20_Paragraph">
      <style:paragraph-properties fo:margin-left="0.155cm" fo:margin-right="0.243cm" fo:margin-top="0.22cm" fo:margin-bottom="0cm" style:contextual-spacing="false" fo:line-height="105%" fo:orphans="0" fo:widows="0" fo:text-indent="0cm" style:auto-text-indent="false"/>
    </style:style>
    <style:style style:name="P71" style:family="paragraph" style:parent-style-name="Table_20_Paragraph">
      <style:paragraph-properties fo:margin-left="0.155cm" fo:margin-right="1.173cm" fo:margin-top="0.002cm" fo:margin-bottom="0cm" style:contextual-spacing="false" fo:line-height="105%" fo:orphans="0" fo:widows="0" fo:text-indent="0cm" style:auto-text-indent="false"/>
    </style:style>
    <style:style style:name="P72" style:family="paragraph" style:parent-style-name="Table_20_Paragraph">
      <style:paragraph-properties fo:margin-left="0.155cm" fo:margin-right="1.173cm" fo:line-height="105%" fo:orphans="0" fo:widows="0" fo:text-indent="0cm" style:auto-text-indent="false"/>
    </style:style>
    <style:style style:name="P73" style:family="paragraph" style:parent-style-name="Table_20_Paragraph">
      <style:paragraph-properties fo:margin-left="0.155cm" fo:margin-right="0.919cm" fo:margin-top="0.208cm" fo:margin-bottom="0cm" style:contextual-spacing="false" fo:line-height="105%" fo:orphans="0" fo:widows="0" fo:text-indent="0cm" style:auto-text-indent="false"/>
    </style:style>
    <style:style style:name="P74" style:family="paragraph" style:parent-style-name="Table_20_Paragraph">
      <style:paragraph-properties fo:margin-left="0.155cm" fo:margin-right="0.238cm" fo:margin-top="0.215cm" fo:margin-bottom="0cm" style:contextual-spacing="false" fo:line-height="105%" fo:orphans="0" fo:widows="0" fo:text-indent="0cm" style:auto-text-indent="false"/>
    </style:style>
    <style:style style:name="P75" style:family="paragraph" style:parent-style-name="Table_20_Paragraph">
      <style:paragraph-properties fo:margin-left="0.155cm" fo:margin-right="0.473cm" fo:margin-top="0.217cm" fo:margin-bottom="0cm" style:contextual-spacing="false" fo:line-height="105%" fo:orphans="0" fo:widows="0" fo:text-indent="0cm" style:auto-text-indent="false"/>
    </style:style>
    <style:style style:name="P76" style:family="paragraph" style:parent-style-name="Table_20_Paragraph">
      <style:paragraph-properties fo:margin-left="0.155cm" fo:margin-right="0.157cm" fo:margin-top="0.205cm" fo:margin-bottom="0cm" style:contextual-spacing="false" fo:line-height="105%" fo:orphans="0" fo:widows="0" fo:text-indent="0cm" style:auto-text-indent="false"/>
    </style:style>
    <style:style style:name="P77" style:family="paragraph" style:parent-style-name="Table_20_Paragraph">
      <style:paragraph-properties fo:margin-left="0.155cm" fo:margin-right="0.372cm" fo:margin-top="0.012cm" fo:margin-bottom="0cm" style:contextual-spacing="false" fo:line-height="105%" fo:orphans="0" fo:widows="0" fo:text-indent="0cm" style:auto-text-indent="false"/>
    </style:style>
    <style:style style:name="P78" style:family="paragraph" style:parent-style-name="Table_20_Paragraph">
      <style:paragraph-properties fo:margin-left="0.155cm" fo:margin-right="0.609cm" fo:line-height="105%" fo:orphans="0" fo:widows="0" fo:text-indent="0cm" style:auto-text-indent="false"/>
    </style:style>
    <style:style style:name="P79" style:family="paragraph" style:parent-style-name="Table_20_Paragraph">
      <style:paragraph-properties fo:margin-left="0.155cm" fo:margin-right="0.609cm" fo:margin-top="0.004cm" fo:margin-bottom="0cm" style:contextual-spacing="false" fo:line-height="105%" fo:orphans="0" fo:widows="0" fo:text-indent="0cm" style:auto-text-indent="false"/>
    </style:style>
    <style:style style:name="P80" style:family="paragraph" style:parent-style-name="Table_20_Paragraph">
      <style:paragraph-properties fo:margin-left="0.155cm" fo:margin-right="0.609cm" fo:margin-top="0.012cm" fo:margin-bottom="0cm" style:contextual-spacing="false" fo:line-height="105%" fo:orphans="0" fo:widows="0" fo:text-indent="0cm" style:auto-text-indent="false"/>
    </style:style>
    <style:style style:name="P81" style:family="paragraph" style:parent-style-name="Table_20_Paragraph">
      <style:paragraph-properties fo:margin-left="0.155cm" fo:margin-right="0.609cm" fo:margin-top="0.002cm" fo:margin-bottom="0cm" style:contextual-spacing="false" fo:line-height="105%" fo:orphans="0" fo:widows="0" fo:text-indent="0cm" style:auto-text-indent="false"/>
    </style:style>
    <style:style style:name="P82" style:family="paragraph" style:parent-style-name="Table_20_Paragraph">
      <style:paragraph-properties fo:margin-left="0.155cm" fo:margin-right="0.474cm" fo:line-height="105%" fo:orphans="0" fo:widows="0" fo:text-indent="0cm" style:auto-text-indent="false"/>
    </style:style>
    <style:style style:name="P83" style:family="paragraph" style:parent-style-name="Table_20_Paragraph">
      <style:paragraph-properties fo:margin-left="0.155cm" fo:margin-right="0.474cm" fo:margin-top="0.198cm" fo:margin-bottom="0cm" style:contextual-spacing="false" fo:line-height="105%" fo:orphans="0" fo:widows="0" fo:text-indent="0cm" style:auto-text-indent="false"/>
    </style:style>
    <style:style style:name="P84" style:family="paragraph" style:parent-style-name="Table_20_Paragraph">
      <style:paragraph-properties fo:margin-left="0.155cm" fo:margin-right="1.014cm" fo:line-height="105%" fo:orphans="0" fo:widows="0" fo:text-indent="0cm" style:auto-text-indent="false"/>
    </style:style>
    <style:style style:name="P85" style:family="paragraph" style:parent-style-name="Table_20_Paragraph">
      <style:paragraph-properties fo:margin-left="0.155cm" fo:margin-right="0.855cm" fo:margin-top="0.178cm" fo:margin-bottom="0cm" style:contextual-spacing="false" fo:line-height="105%" fo:orphans="0" fo:widows="0" fo:text-indent="0cm" style:auto-text-indent="false"/>
    </style:style>
    <style:style style:name="P86" style:family="paragraph" style:parent-style-name="Table_20_Paragraph">
      <style:paragraph-properties fo:margin-left="0.155cm" fo:margin-right="0.855cm" fo:line-height="105%" fo:orphans="0" fo:widows="0" fo:text-indent="0cm" style:auto-text-indent="false"/>
    </style:style>
    <style:style style:name="P87" style:family="paragraph" style:parent-style-name="Table_20_Paragraph">
      <style:paragraph-properties fo:margin-left="0.155cm" fo:margin-right="0.258cm" fo:margin-top="0.22cm" fo:margin-bottom="0cm" style:contextual-spacing="false" fo:line-height="105%" fo:orphans="0" fo:widows="0" fo:text-indent="0cm" style:auto-text-indent="false"/>
    </style:style>
    <style:style style:name="P88" style:family="paragraph" style:parent-style-name="Table_20_Paragraph">
      <style:paragraph-properties fo:margin-left="0.155cm" fo:margin-right="0.27cm" fo:margin-top="0.217cm" fo:margin-bottom="0cm" style:contextual-spacing="false" fo:line-height="105%" fo:orphans="0" fo:widows="0" fo:text-indent="0cm" style:auto-text-indent="false"/>
    </style:style>
    <style:style style:name="P89" style:family="paragraph" style:parent-style-name="Table_20_Paragraph">
      <style:paragraph-properties fo:margin-left="0.155cm" fo:margin-right="0.316cm" fo:margin-top="0.109cm" fo:margin-bottom="0cm" style:contextual-spacing="false" fo:line-height="105%" fo:orphans="0" fo:widows="0" fo:text-indent="0cm" style:auto-text-indent="false"/>
    </style:style>
    <style:style style:name="P90" style:family="paragraph" style:parent-style-name="Table_20_Paragraph">
      <style:paragraph-properties fo:margin-left="0.155cm" fo:margin-right="0.316cm" fo:margin-top="0.198cm" fo:margin-bottom="0cm" style:contextual-spacing="false" fo:line-height="105%" fo:orphans="0" fo:widows="0" fo:text-indent="0cm" style:auto-text-indent="false"/>
    </style:style>
    <style:style style:name="P91" style:family="paragraph" style:parent-style-name="Table_20_Paragraph">
      <style:paragraph-properties fo:margin-left="0.155cm" fo:margin-right="0.467cm" fo:margin-top="0.217cm" fo:margin-bottom="0cm" style:contextual-spacing="false" fo:line-height="105%" fo:orphans="0" fo:widows="0" fo:text-indent="0cm" style:auto-text-indent="false"/>
    </style:style>
    <style:style style:name="P92" style:family="paragraph" style:parent-style-name="Table_20_Paragraph">
      <style:paragraph-properties fo:margin-left="0.155cm" fo:margin-right="0.788cm" fo:margin-top="0.213cm" fo:margin-bottom="0cm" style:contextual-spacing="false" fo:line-height="105%" fo:orphans="0" fo:widows="0" fo:text-indent="0cm" style:auto-text-indent="false"/>
    </style:style>
    <style:style style:name="P93" style:family="paragraph" style:parent-style-name="Table_20_Paragraph">
      <style:paragraph-properties fo:margin-left="0.155cm" fo:margin-right="0.751cm" fo:margin-top="0.203cm" fo:margin-bottom="0cm" style:contextual-spacing="false" fo:line-height="105%" fo:orphans="0" fo:widows="0" fo:text-indent="0cm" style:auto-text-indent="false"/>
    </style:style>
    <style:style style:name="P94" style:family="paragraph" style:parent-style-name="Table_20_Paragraph">
      <style:paragraph-properties fo:margin-left="0.439cm" fo:margin-right="0cm" fo:margin-top="0.009cm" fo:margin-bottom="0cm" style:contextual-spacing="false" fo:line-height="105%" fo:orphans="0" fo:widows="0" fo:text-indent="0cm" style:auto-text-indent="false"/>
    </style:style>
    <style:style style:name="P95" style:family="paragraph" style:parent-style-name="Table_20_Paragraph">
      <style:paragraph-properties fo:margin-left="0.439cm" fo:margin-right="0.563cm" fo:margin-top="0.007cm" fo:margin-bottom="0cm" style:contextual-spacing="false" fo:line-height="105%" fo:orphans="0" fo:widows="0" fo:text-indent="0cm" style:auto-text-indent="false"/>
    </style:style>
    <style:style style:name="P96" style:family="paragraph" style:parent-style-name="Table_20_Paragraph">
      <style:paragraph-properties fo:margin-left="0.642cm" fo:margin-right="2.021cm" fo:line-height="105%" fo:orphans="0" fo:widows="0" fo:text-indent="0cm" style:auto-text-indent="false"/>
    </style:style>
    <style:style style:name="P97" style:family="paragraph" style:parent-style-name="Table_20_Paragraph">
      <style:paragraph-properties fo:margin-left="0.642cm" fo:margin-right="0.296cm" fo:line-height="105%" fo:orphans="0" fo:widows="0" fo:text-indent="0cm" style:auto-text-indent="false"/>
    </style:style>
    <style:style style:name="P98" style:family="paragraph" style:parent-style-name="Table_20_Paragraph">
      <style:paragraph-properties fo:margin-left="0.887cm" fo:margin-right="0.319cm" fo:margin-top="0.005cm" fo:margin-bottom="0cm" style:contextual-spacing="false" fo:line-height="105%" fo:orphans="0" fo:widows="0" fo:text-indent="0cm" style:auto-text-indent="false"/>
    </style:style>
    <style:style style:name="P99" style:family="paragraph" style:parent-style-name="Table_20_Paragraph">
      <style:paragraph-properties fo:margin-top="0.205cm" fo:margin-bottom="0cm" style:contextual-spacing="false" fo:line-height="105%" fo:orphans="0" fo:widows="0"/>
    </style:style>
    <style:style style:name="P100" style:family="paragraph" style:parent-style-name="Table_20_Paragraph">
      <style:paragraph-properties fo:margin-left="0.684cm" fo:margin-right="0cm" fo:margin-top="0.18cm" fo:margin-bottom="0cm" style:contextual-spacing="false" fo:line-height="105%" fo:orphans="0" fo:widows="0" fo:text-indent="-0.487cm" style:auto-text-indent="false"/>
    </style:style>
    <style:style style:name="P101" style:family="paragraph" style:parent-style-name="Table_20_Paragraph">
      <style:paragraph-properties fo:margin-left="0.515cm" fo:margin-right="0.358cm" fo:margin-top="0.217cm" fo:margin-bottom="0cm" style:contextual-spacing="false" fo:line-height="105%" fo:orphans="0" fo:widows="0" fo:text-indent="-0.36cm" style:auto-text-indent="false"/>
    </style:style>
    <style:style style:name="P102" style:family="paragraph" style:parent-style-name="Table_20_Paragraph">
      <style:paragraph-properties fo:margin-left="0.155cm" fo:margin-right="0.609cm" fo:margin-top="0.012cm" fo:margin-bottom="0cm" style:contextual-spacing="false" fo:line-height="105%" fo:orphans="0" fo:widows="0" fo:text-indent="0cm" style:auto-text-indent="false"/>
      <style:text-properties officeooo:paragraph-rsid="00026c7e"/>
    </style:style>
    <style:style style:name="P103" style:family="paragraph" style:parent-style-name="Heading_20_1">
      <style:paragraph-properties fo:margin-left="1.565cm" fo:margin-right="1.935cm" fo:text-indent="0cm" style:auto-text-indent="false"/>
    </style:style>
    <style:style style:name="P104" style:family="paragraph" style:parent-style-name="Heading_20_4">
      <style:paragraph-properties fo:margin-left="1.565cm" fo:margin-right="1.935cm" fo:margin-top="0.198cm" fo:margin-bottom="0cm" style:contextual-spacing="false" fo:text-indent="0cm" style:auto-text-indent="false"/>
    </style:style>
    <style:style style:name="P105" style:family="paragraph" style:parent-style-name="Heading_20_4">
      <style:paragraph-properties fo:margin-left="1.565cm" fo:margin-right="1.926cm" fo:margin-top="0.185cm" fo:margin-bottom="0cm" style:contextual-spacing="false" fo:text-indent="0cm" style:auto-text-indent="false"/>
    </style:style>
    <style:style style:name="P106" style:family="paragraph" style:parent-style-name="Text_20_body">
      <style:paragraph-properties fo:margin-left="1.15cm" fo:margin-right="0cm" fo:margin-top="0.115cm" fo:margin-bottom="0cm" style:contextual-spacing="false" fo:text-indent="0cm" style:auto-text-indent="false"/>
    </style:style>
    <style:style style:name="P107" style:family="paragraph" style:parent-style-name="Standard">
      <style:paragraph-properties fo:margin-left="1.15cm" fo:margin-right="0cm" fo:margin-top="0.115cm" fo:margin-bottom="0cm" style:contextual-spacing="false" fo:text-indent="0cm" style:auto-text-indent="false"/>
    </style:style>
    <style:style style:name="P108" style:family="paragraph" style:parent-style-name="Text_20_body">
      <style:paragraph-properties fo:margin-left="1.15cm" fo:margin-right="0cm" fo:margin-top="0.012cm" fo:margin-bottom="0cm" style:contextual-spacing="false" fo:text-indent="0cm" style:auto-text-indent="false"/>
    </style:style>
    <style:style style:name="P109" style:family="paragraph" style:parent-style-name="Text_20_body">
      <style:paragraph-properties fo:margin-left="1.15cm" fo:margin-right="0cm" fo:margin-top="0.004cm" fo:margin-bottom="0cm" style:contextual-spacing="false" fo:text-indent="0cm" style:auto-text-indent="false"/>
    </style:style>
    <style:style style:name="P110" style:family="paragraph" style:parent-style-name="Text_20_body">
      <style:paragraph-properties fo:margin-left="1.15cm" fo:margin-right="0cm" fo:margin-top="0.018cm" fo:margin-bottom="0cm" style:contextual-spacing="false" fo:text-indent="0cm" style:auto-text-indent="false"/>
    </style:style>
    <style:style style:name="P111" style:family="paragraph" style:parent-style-name="Text_20_body">
      <style:paragraph-properties fo:margin-left="1.15cm" fo:margin-right="0cm" fo:text-indent="0cm" style:auto-text-indent="false"/>
    </style:style>
    <style:style style:name="P112" style:family="paragraph" style:parent-style-name="Text_20_body">
      <style:paragraph-properties fo:margin-left="1.15cm" fo:margin-right="0cm" fo:margin-top="0.134cm" fo:margin-bottom="0cm" style:contextual-spacing="false" fo:text-indent="0cm" style:auto-text-indent="false"/>
    </style:style>
    <style:style style:name="P113" style:family="paragraph" style:parent-style-name="Standard">
      <style:paragraph-properties fo:margin-left="1.15cm" fo:margin-right="0cm" fo:margin-top="0.002cm" fo:margin-bottom="0cm" style:contextual-spacing="false" fo:text-indent="0cm" style:auto-text-indent="false"/>
    </style:style>
    <style:style style:name="P114" style:family="paragraph" style:parent-style-name="Standard">
      <style:paragraph-properties fo:margin-left="1.15cm" fo:margin-right="0cm" fo:text-indent="0cm" style:auto-text-indent="false"/>
    </style:style>
    <style:style style:name="P115" style:family="paragraph" style:parent-style-name="Standard">
      <style:paragraph-properties fo:margin-left="1.15cm" fo:margin-right="0cm" fo:margin-top="0.178cm" fo:margin-bottom="0cm" style:contextual-spacing="false" fo:text-indent="0cm" style:auto-text-indent="false"/>
    </style:style>
    <style:style style:name="P116" style:family="paragraph" style:parent-style-name="Standard">
      <style:paragraph-properties fo:margin-left="1.15cm" fo:margin-right="0cm" fo:margin-top="0.166cm" fo:margin-bottom="0cm" style:contextual-spacing="false" fo:text-indent="0cm" style:auto-text-indent="false"/>
    </style:style>
    <style:style style:name="P117" style:family="paragraph" style:parent-style-name="Frame_20_contents">
      <style:paragraph-properties fo:margin-left="0.187cm" fo:margin-right="0cm" fo:margin-top="0.002cm" fo:margin-bottom="0cm" style:contextual-spacing="false" fo:text-indent="0cm" style:auto-text-indent="false"/>
    </style:style>
    <style:style style:name="P118" style:family="paragraph" style:parent-style-name="Frame_20_contents">
      <style:paragraph-properties fo:margin-left="0.187cm" fo:margin-right="0cm" fo:margin-top="0.219cm" fo:margin-bottom="0cm" style:contextual-spacing="false" fo:text-indent="0cm" style:auto-text-indent="false"/>
    </style:style>
    <style:style style:name="P119" style:family="paragraph" style:parent-style-name="Frame_20_contents">
      <style:paragraph-properties fo:margin-left="0.187cm" fo:margin-right="0cm" fo:margin-top="0.049cm" fo:margin-bottom="0cm" style:contextual-spacing="false" fo:text-indent="0cm" style:auto-text-indent="false"/>
    </style:style>
    <style:style style:name="P120" style:family="paragraph" style:parent-style-name="Frame_20_contents">
      <style:paragraph-properties fo:margin-left="0.185cm" fo:margin-right="0cm" fo:margin-top="0.042cm" fo:margin-bottom="0cm" style:contextual-spacing="false" fo:text-indent="0cm" style:auto-text-indent="false"/>
    </style:style>
    <style:style style:name="P121" style:family="paragraph" style:parent-style-name="Text_20_body">
      <style:paragraph-properties fo:margin-left="0.947cm" fo:margin-right="0cm" fo:text-indent="0cm" style:auto-text-indent="false"/>
    </style:style>
    <style:style style:name="P122" style:family="paragraph" style:parent-style-name="Text_20_body">
      <style:paragraph-properties fo:margin-left="1.115cm" fo:margin-right="0cm" fo:text-indent="0cm" style:auto-text-indent="false"/>
    </style:style>
    <style:style style:name="P123" style:family="paragraph" style:parent-style-name="Heading_20_1">
      <style:paragraph-properties fo:margin-top="0.171cm" fo:margin-bottom="0cm" style:contextual-spacing="false"/>
    </style:style>
    <style:style style:name="P124" style:family="paragraph" style:parent-style-name="Heading_20_2">
      <style:paragraph-properties fo:margin-left="1.565cm" fo:margin-right="1.926cm" fo:margin-top="0.173cm" fo:margin-bottom="0cm" style:contextual-spacing="false" fo:text-align="center" style:justify-single-word="false" fo:text-indent="0cm" style:auto-text-indent="false"/>
      <style:text-properties fo:color="#00000a" loext:opacity="100%" fo:letter-spacing="-0.002cm" style:text-scale="105%"/>
    </style:style>
    <style:style style:name="P125" style:family="paragraph" style:parent-style-name="Table_20_Paragraph">
      <style:paragraph-properties fo:margin-top="0.002cm" fo:margin-bottom="0cm" style:contextual-spacing="false" fo:orphans="0" fo:widows="0"/>
      <style:text-properties fo:color="#00000a" loext:opacity="100%" fo:font-size="6.5pt" officeooo:rsid="000161d4" officeooo:paragraph-rsid="000d2ca3" style:font-size-asian="6.5pt" style:font-size-complex="6.5pt" style:text-scale="105%"/>
    </style:style>
    <style:style style:name="P126" style:family="paragraph" style:parent-style-name="Heading_20_2">
      <style:paragraph-properties fo:margin-left="1.565cm" fo:margin-right="1.926cm" fo:margin-top="0.173cm" fo:margin-bottom="0cm" style:contextual-spacing="false" fo:text-align="center" style:justify-single-word="false" fo:text-indent="0cm" style:auto-text-indent="false"/>
    </style:style>
    <style:style style:name="P127" style:family="paragraph" style:parent-style-name="Standard">
      <style:paragraph-properties fo:margin-left="1.565cm" fo:margin-right="1.926cm" fo:margin-top="0.404cm" fo:margin-bottom="0cm" style:contextual-spacing="false" fo:text-align="center" style:justify-single-word="false" fo:text-indent="0cm" style:auto-text-indent="false"/>
    </style:style>
    <style:style style:name="P128" style:family="paragraph" style:parent-style-name="Heading_20_3">
      <style:paragraph-properties fo:margin-left="1.565cm" fo:margin-right="1.931cm" fo:margin-top="0.182cm" fo:margin-bottom="0cm" style:contextual-spacing="false" fo:text-align="center" style:justify-single-word="false" fo:text-indent="0cm" style:auto-text-indent="false"/>
    </style:style>
    <style:style style:name="P129" style:family="paragraph" style:parent-style-name="Standard">
      <style:paragraph-properties fo:margin-left="1.565cm" fo:margin-right="1.931cm" fo:text-align="center" style:justify-single-word="false" fo:text-indent="0cm" style:auto-text-indent="false"/>
    </style:style>
    <style:style style:name="P130" style:family="paragraph" style:parent-style-name="Heading_20_3">
      <style:paragraph-properties fo:margin-left="1.565cm" fo:margin-right="1.928cm" fo:margin-top="0.27cm" fo:margin-bottom="0cm" style:contextual-spacing="false" fo:text-align="center" style:justify-single-word="false" fo:text-indent="0cm" style:auto-text-indent="false"/>
    </style:style>
    <style:style style:name="P131" style:family="paragraph" style:parent-style-name="Standard">
      <style:paragraph-properties fo:margin-left="1.565cm" fo:margin-right="1.933cm" fo:margin-top="0.22cm" fo:margin-bottom="0cm" style:contextual-spacing="false" fo:text-align="center" style:justify-single-word="false" fo:text-indent="0cm" style:auto-text-indent="false"/>
    </style:style>
    <style:style style:name="P132" style:family="paragraph" style:parent-style-name="Standard">
      <style:paragraph-properties fo:margin-left="1.565cm" fo:margin-right="1.933cm" fo:margin-top="0.215cm" fo:margin-bottom="0cm" style:contextual-spacing="false" fo:text-align="center" style:justify-single-word="false" fo:text-indent="0cm" style:auto-text-indent="false"/>
    </style:style>
    <style:style style:name="P133" style:family="paragraph" style:parent-style-name="Standard">
      <style:paragraph-properties fo:margin-left="1.565cm" fo:margin-right="1.93cm" fo:text-align="center" style:justify-single-word="false" fo:text-indent="0cm" style:auto-text-indent="false"/>
    </style:style>
    <style:style style:name="P134" style:family="paragraph" style:parent-style-name="Standard">
      <style:paragraph-properties fo:margin-left="1.565cm" fo:margin-right="1.935cm" fo:margin-top="0.222cm" fo:margin-bottom="0cm" style:contextual-spacing="false" fo:text-align="center" style:justify-single-word="false" fo:text-indent="0cm" style:auto-text-indent="false"/>
    </style:style>
    <style:style style:name="P135" style:family="paragraph" style:parent-style-name="Standard">
      <style:paragraph-properties fo:margin-left="1.565cm" fo:margin-right="1.935cm" fo:margin-top="0.171cm" fo:margin-bottom="0cm" style:contextual-spacing="false" fo:text-align="center" style:justify-single-word="false" fo:text-indent="0cm" style:auto-text-indent="false"/>
    </style:style>
    <style:style style:name="P136" style:family="paragraph" style:parent-style-name="Standard">
      <style:paragraph-properties fo:margin-left="1.559cm" fo:margin-right="1.935cm" fo:margin-top="0.168cm" fo:margin-bottom="0cm" style:contextual-spacing="false" fo:text-align="center" style:justify-single-word="false" fo:text-indent="0cm" style:auto-text-indent="false"/>
    </style:style>
    <style:style style:name="P137" style:family="paragraph" style:parent-style-name="Table_20_Paragraph">
      <style:paragraph-properties fo:margin-left="0.065cm" fo:margin-right="0cm" fo:margin-top="0.219cm" fo:margin-bottom="0cm" style:contextual-spacing="false" fo:text-align="center" style:justify-single-word="false" fo:orphans="0" fo:widows="0" fo:text-indent="0cm" style:auto-text-indent="false"/>
    </style:style>
    <style:style style:name="P138" style:family="paragraph" style:parent-style-name="Table_20_Paragraph">
      <style:paragraph-properties fo:margin-left="0.065cm" fo:margin-right="0cm" fo:margin-top="0.113cm" fo:margin-bottom="0cm" style:contextual-spacing="false" fo:text-align="center" style:justify-single-word="false" fo:orphans="0" fo:widows="0" fo:text-indent="0cm" style:auto-text-indent="false"/>
    </style:style>
    <style:style style:name="P139" style:family="paragraph" style:parent-style-name="Heading_20_4">
      <style:paragraph-properties fo:margin-top="0.236cm" fo:margin-bottom="0cm" style:contextual-spacing="false"/>
    </style:style>
    <style:style style:name="P140" style:family="paragraph" style:parent-style-name="Heading_20_4">
      <style:paragraph-properties fo:margin-left="5.269cm" fo:margin-right="1.833cm" fo:line-height="108%" fo:text-align="start" style:justify-single-word="false" fo:text-indent="-3.794cm" style:auto-text-indent="false"/>
    </style:style>
    <style:style style:name="P141" style:family="paragraph" style:parent-style-name="Table_20_Paragraph">
      <loext:graphic-properties draw:fill="none"/>
      <style:paragraph-properties fo:margin-left="0.199cm" fo:margin-right="0cm" fo:margin-top="0.012cm" fo:margin-bottom="0cm" style:contextual-spacing="false" fo:line-height="108%" fo:text-align="start" style:justify-single-word="false" fo:orphans="0" fo:widows="0" fo:text-indent="0cm" style:auto-text-indent="false" fo:background-color="transparent" style:writing-mode="lr-tb">
        <style:tab-stops>
          <style:tab-stop style:position="1.311cm" style:leader-style="dotted" style:leader-text="."/>
        </style:tab-stops>
      </style:paragraph-properties>
      <style:text-properties officeooo:paragraph-rsid="0010a646"/>
    </style:style>
    <style:style style:name="P142" style:family="paragraph" style:parent-style-name="Text_20_body">
      <style:paragraph-properties fo:margin-left="1.635cm" fo:margin-right="0.527cm" fo:margin-top="0.021cm" fo:margin-bottom="0cm" style:contextual-spacing="false" fo:line-height="108%" fo:text-align="justify" style:justify-single-word="false" fo:text-indent="0cm" style:auto-text-indent="false"/>
    </style:style>
    <style:style style:name="P143" style:family="paragraph" style:parent-style-name="Table_20_Paragraph">
      <style:paragraph-properties fo:margin-left="0.155cm" fo:margin-right="0.166cm" fo:margin-top="0.217cm" fo:margin-bottom="0cm" style:contextual-spacing="false" fo:line-height="108%" fo:text-align="justify" style:justify-single-word="false" fo:orphans="0" fo:widows="0" fo:text-indent="0cm" style:auto-text-indent="false"/>
    </style:style>
    <style:style style:name="P144" style:family="paragraph" style:parent-style-name="Table_20_Paragraph">
      <style:paragraph-properties fo:margin-left="0.194cm" fo:margin-right="0.258cm" fo:margin-top="0.004cm" fo:margin-bottom="0cm" style:contextual-spacing="false" fo:line-height="108%" fo:text-align="justify" style:justify-single-word="false" fo:orphans="0" fo:widows="0" fo:text-indent="0cm" style:auto-text-indent="false"/>
    </style:style>
    <style:style style:name="P145" style:family="paragraph" style:parent-style-name="Text_20_body">
      <style:paragraph-properties fo:margin-left="1.635cm" fo:margin-right="1.512cm" fo:line-height="108%" fo:text-indent="-0.487cm" style:auto-text-indent="false"/>
    </style:style>
    <style:style style:name="P146" style:family="paragraph" style:parent-style-name="Standard">
      <style:paragraph-properties fo:margin-left="1.565cm" fo:margin-right="1.935cm" fo:line-height="108%" fo:text-align="center" style:justify-single-word="false" fo:text-indent="0cm" style:auto-text-indent="false"/>
    </style:style>
    <style:style style:name="P147" style:family="paragraph" style:parent-style-name="Table_20_Paragraph">
      <style:paragraph-properties fo:margin-left="0.155cm" fo:margin-right="0.919cm" fo:margin-top="0.12cm" fo:margin-bottom="0cm" style:contextual-spacing="false" fo:line-height="108%" fo:orphans="0" fo:widows="0" fo:text-indent="0cm" style:auto-text-indent="false"/>
    </style:style>
    <style:style style:name="P148" style:family="paragraph" style:parent-style-name="Table_20_Paragraph">
      <style:paragraph-properties fo:margin-left="0.155cm" fo:margin-right="0.474cm" fo:margin-top="0.111cm" fo:margin-bottom="0cm" style:contextual-spacing="false" fo:line-height="108%" fo:orphans="0" fo:widows="0" fo:text-indent="0cm" style:auto-text-indent="false"/>
    </style:style>
    <style:style style:name="P149" style:family="paragraph" style:parent-style-name="Table_20_Paragraph">
      <style:paragraph-properties fo:margin-left="0.439cm" fo:margin-right="0cm" fo:margin-top="0.009cm" fo:margin-bottom="0cm" style:contextual-spacing="false" fo:line-height="108%" fo:orphans="0" fo:widows="0" fo:text-indent="0cm" style:auto-text-indent="false"/>
    </style:style>
    <style:style style:name="P150" style:family="paragraph" style:parent-style-name="Table_20_Paragraph">
      <style:paragraph-properties fo:margin-left="0.684cm" fo:margin-right="0.136cm" fo:margin-top="0.203cm" fo:margin-bottom="0cm" style:contextual-spacing="false" fo:line-height="108%" fo:orphans="0" fo:widows="0" fo:text-indent="-0.487cm" style:auto-text-indent="false"/>
    </style:style>
    <style:style style:name="P151" style:family="paragraph" style:parent-style-name="Heading_20_4">
      <style:paragraph-properties fo:margin-top="0.236cm" fo:margin-bottom="0cm" style:contextual-spacing="false"/>
      <style:text-properties fo:font-size="4pt" style:font-size-asian="4pt"/>
    </style:style>
    <style:style style:name="P152" style:family="paragraph" style:parent-style-name="Text_20_body">
      <style:paragraph-properties fo:margin-left="1.15cm" fo:margin-right="0cm" fo:margin-top="0.115cm" fo:margin-bottom="0cm" style:contextual-spacing="false" fo:line-height="0.24cm" fo:text-indent="0cm" style:auto-text-indent="false"/>
    </style:style>
    <style:style style:name="P153" style:family="paragraph" style:parent-style-name="Text_20_body">
      <style:paragraph-properties fo:margin-left="1.15cm" fo:margin-right="0cm" fo:line-height="0.24cm" fo:text-indent="0cm" style:auto-text-indent="false"/>
    </style:style>
    <style:style style:name="P154" style:family="paragraph" style:parent-style-name="Standard">
      <style:paragraph-properties fo:margin-left="1.15cm" fo:margin-right="0cm" fo:line-height="0.24cm" fo:text-indent="0cm" style:auto-text-indent="false"/>
    </style:style>
    <style:style style:name="P155" style:family="paragraph" style:parent-style-name="Table_20_Paragraph">
      <style:paragraph-properties fo:margin-left="0cm" fo:margin-right="0.173cm" fo:margin-top="0.009cm" fo:margin-bottom="0cm" style:contextual-spacing="false" fo:line-height="0.24cm" fo:text-align="end" style:justify-single-word="false" fo:orphans="0" fo:widows="0" fo:text-indent="0cm" style:auto-text-indent="false"/>
    </style:style>
    <style:style style:name="P156" style:family="paragraph" style:parent-style-name="Table_20_Paragraph">
      <style:paragraph-properties fo:margin-left="0cm" fo:margin-right="0.176cm" fo:line-height="0.24cm" fo:text-align="end" style:justify-single-word="false" fo:orphans="0" fo:widows="0" fo:text-indent="0cm" style:auto-text-indent="false"/>
    </style:style>
    <style:style style:name="P157" style:family="paragraph" style:parent-style-name="Text_20_body">
      <style:paragraph-properties fo:margin-left="1.15cm" fo:margin-right="0cm" fo:margin-top="0.115cm" fo:margin-bottom="0cm" style:contextual-spacing="false" fo:line-height="0.242cm" fo:text-indent="0cm" style:auto-text-indent="false"/>
    </style:style>
    <style:style style:name="P158" style:family="paragraph" style:parent-style-name="Standard">
      <style:paragraph-properties fo:margin-left="1.15cm" fo:margin-right="0cm" fo:margin-top="0.111cm" fo:margin-bottom="0cm" style:contextual-spacing="false" fo:line-height="0.242cm" fo:text-indent="0cm" style:auto-text-indent="false"/>
    </style:style>
    <style:style style:name="P159" style:family="paragraph" style:parent-style-name="Table_20_Contents">
      <style:text-properties fo:font-size="7pt" style:font-size-asian="7pt" style:font-size-complex="7pt"/>
    </style:style>
    <style:style style:name="P160" style:family="paragraph" style:parent-style-name="Table_20_Paragraph">
      <style:paragraph-properties fo:margin-left="0cm" fo:margin-right="0cm" fo:margin-top="0.014cm" fo:margin-bottom="0cm" style:contextual-spacing="false" fo:orphans="0" fo:widows="0" fo:text-indent="0cm" style:auto-text-indent="false"/>
      <style:text-properties fo:font-size="7pt" style:font-size-asian="7pt"/>
    </style:style>
    <style:style style:name="P161" style:family="paragraph" style:parent-style-name="Table_20_Paragraph">
      <style:paragraph-properties fo:margin-left="0cm" fo:margin-right="0cm" fo:orphans="0" fo:widows="0" fo:text-indent="0cm" style:auto-text-indent="false"/>
      <style:text-properties fo:font-size="7pt" style:font-size-asian="7pt"/>
    </style:style>
    <style:style style:name="P162" style:family="paragraph" style:parent-style-name="Table_20_Paragraph">
      <style:paragraph-properties fo:margin-left="0cm" fo:margin-right="0cm" fo:margin-top="0.011cm" fo:margin-bottom="0cm" style:contextual-spacing="false" fo:orphans="0" fo:widows="0" fo:text-indent="0cm" style:auto-text-indent="false"/>
      <style:text-properties fo:font-size="7pt" style:font-size-asian="7pt"/>
    </style:style>
    <style:style style:name="P163" style:family="paragraph" style:parent-style-name="Table_20_Paragraph">
      <style:paragraph-properties fo:margin-left="0cm" fo:margin-right="0cm" fo:margin-top="0.007cm" fo:margin-bottom="0cm" style:contextual-spacing="false" fo:orphans="0" fo:widows="0" fo:text-indent="0cm" style:auto-text-indent="false"/>
      <style:text-properties fo:font-size="7pt" style:font-size-asian="7pt"/>
    </style:style>
    <style:style style:name="P164" style:family="paragraph" style:parent-style-name="Table_20_Paragraph">
      <style:paragraph-properties fo:margin-left="0cm" fo:margin-right="0cm" fo:margin-top="0.005cm" fo:margin-bottom="0cm" style:contextual-spacing="false" fo:orphans="0" fo:widows="0" fo:text-indent="0cm" style:auto-text-indent="false"/>
      <style:text-properties fo:font-size="7pt" style:font-size-asian="7pt"/>
    </style:style>
    <style:style style:name="P165" style:family="paragraph" style:parent-style-name="Table_20_Paragraph">
      <style:paragraph-properties fo:margin-left="0cm" fo:margin-right="0cm" fo:margin-top="0.009cm" fo:margin-bottom="0cm" style:contextual-spacing="false" fo:orphans="0" fo:widows="0" fo:text-indent="0cm" style:auto-text-indent="false"/>
      <style:text-properties fo:font-size="7pt" style:font-size-asian="7pt"/>
    </style:style>
    <style:style style:name="P166" style:family="paragraph" style:parent-style-name="Table_20_Paragraph">
      <style:paragraph-properties fo:margin-left="0cm" fo:margin-right="0cm" fo:margin-top="0.012cm" fo:margin-bottom="0cm" style:contextual-spacing="false" fo:orphans="0" fo:widows="0" fo:text-indent="0cm" style:auto-text-indent="false"/>
      <style:text-properties fo:font-size="7pt" style:font-size-asian="7pt"/>
    </style:style>
    <style:style style:name="P167" style:family="paragraph" style:parent-style-name="Table_20_Paragraph">
      <style:paragraph-properties fo:margin-left="0cm" fo:margin-right="0cm" fo:margin-top="0.016cm" fo:margin-bottom="0cm" style:contextual-spacing="false" fo:orphans="0" fo:widows="0" fo:text-indent="0cm" style:auto-text-indent="false"/>
      <style:text-properties fo:font-size="7pt" style:font-size-asian="7pt"/>
    </style:style>
    <style:style style:name="P168" style:family="paragraph" style:parent-style-name="Text_20_body">
      <style:paragraph-properties fo:margin-top="0.012cm" fo:margin-bottom="0cm" style:contextual-spacing="false"/>
      <style:text-properties fo:font-size="7pt" style:font-size-asian="7pt"/>
    </style:style>
    <style:style style:name="P169" style:family="paragraph" style:parent-style-name="Text_20_body">
      <style:text-properties fo:font-size="7pt" style:font-size-asian="7pt"/>
    </style:style>
    <style:style style:name="P170" style:family="paragraph" style:parent-style-name="Table_20_Paragraph">
      <style:paragraph-properties fo:margin-left="0cm" fo:margin-right="0cm" fo:orphans="0" fo:widows="0" fo:text-indent="0cm" style:auto-text-indent="false"/>
      <style:text-properties style:font-name="Times New Roman" fo:font-size="6pt" style:font-size-asian="6pt"/>
    </style:style>
    <style:style style:name="P171" style:family="paragraph" style:parent-style-name="Table_20_Paragraph">
      <style:paragraph-properties fo:margin-left="0cm" fo:margin-right="0cm" fo:orphans="0" fo:widows="0" fo:text-indent="0cm" style:auto-text-indent="false"/>
      <style:text-properties style:font-name="Times New Roman" fo:font-size="7pt" style:font-size-asian="7pt"/>
    </style:style>
    <style:style style:name="P172" style:family="paragraph" style:parent-style-name="Table_20_Paragraph">
      <style:paragraph-properties fo:margin-left="0cm" fo:margin-right="0cm" fo:orphans="0" fo:widows="0" fo:text-indent="0cm" style:auto-text-indent="false"/>
      <style:text-properties style:font-name="Times New Roman" fo:font-size="5pt" style:font-size-asian="5pt"/>
    </style:style>
    <style:style style:name="P173" style:family="paragraph" style:parent-style-name="Text_20_body">
      <style:paragraph-properties fo:margin-top="0.004cm" fo:margin-bottom="0cm" style:contextual-spacing="false"/>
      <style:text-properties style:font-name="Times New Roman" fo:font-size="5pt" fo:font-weight="bold" style:font-size-asian="5pt" style:font-weight-asian="bold"/>
    </style:style>
    <style:style style:name="P174" style:family="paragraph" style:parent-style-name="Text_20_body">
      <style:paragraph-properties fo:margin-top="0.007cm" fo:margin-bottom="0cm" style:contextual-spacing="false"/>
      <style:text-properties style:font-name="Times New Roman" fo:font-size="12.5pt" fo:font-weight="bold" style:font-size-asian="12.5pt" style:font-weight-asian="bold"/>
    </style:style>
    <style:style style:name="P175" style:family="paragraph" style:parent-style-name="Text_20_body">
      <style:paragraph-properties fo:margin-top="0.007cm" fo:margin-bottom="0cm" style:contextual-spacing="false"/>
      <style:text-properties style:font-name="Times New Roman" fo:font-size="8.5pt" style:font-size-asian="8.5pt"/>
    </style:style>
    <style:style style:name="P176" style:family="paragraph" style:parent-style-name="Text_20_body">
      <style:text-properties style:font-name="Times New Roman" fo:font-size="8.5pt" style:font-size-asian="8.5pt"/>
    </style:style>
    <style:style style:name="P177" style:family="paragraph" style:parent-style-name="Text_20_body">
      <style:paragraph-properties fo:margin-top="0.004cm" fo:margin-bottom="0cm" style:contextual-spacing="false"/>
      <style:text-properties style:font-name="Times New Roman" fo:font-size="10pt" style:font-size-asian="10pt"/>
    </style:style>
    <style:style style:name="P178" style:family="paragraph" style:parent-style-name="Table_20_Paragraph">
      <style:paragraph-properties fo:margin-left="0cm" fo:margin-right="0cm" fo:orphans="0" fo:widows="0" fo:text-indent="0cm" style:auto-text-indent="false"/>
      <style:text-properties style:font-name="Times New Roman" fo:font-size="10pt" style:font-size-asian="10pt" style:font-size-complex="10pt"/>
    </style:style>
    <style:style style:name="P179" style:family="paragraph" style:parent-style-name="Text_20_body">
      <style:text-properties style:font-name="Times New Roman" fo:font-size="10pt" fo:font-weight="bold" style:font-size-asian="10pt" style:font-weight-asian="bold"/>
    </style:style>
    <style:style style:name="P180" style:family="paragraph" style:parent-style-name="Text_20_body">
      <style:text-properties style:font-name="Times New Roman" fo:font-size="13pt" fo:font-weight="bold" style:font-size-asian="13pt" style:font-weight-asian="bold"/>
    </style:style>
    <style:style style:name="P181" style:family="paragraph" style:parent-style-name="Text_20_body">
      <style:paragraph-properties fo:margin-top="0.012cm" fo:margin-bottom="0cm" style:contextual-spacing="false"/>
      <style:text-properties style:font-name="Times New Roman" fo:font-size="11.5pt" fo:font-weight="bold" style:font-size-asian="11.5pt" style:font-weight-asian="bold"/>
    </style:style>
    <style:style style:name="P182" style:family="paragraph" style:parent-style-name="Text_20_body">
      <style:text-properties style:font-name="Times New Roman" fo:font-size="9pt" fo:font-weight="bold" style:font-size-asian="9pt" style:font-weight-asian="bold"/>
    </style:style>
    <style:style style:name="P183" style:family="paragraph" style:parent-style-name="Table_20_Paragraph">
      <style:paragraph-properties fo:margin-left="0cm" fo:margin-right="0cm" fo:margin-top="0.005cm" fo:margin-bottom="0cm" style:contextual-spacing="false" fo:orphans="0" fo:widows="0" fo:text-indent="0cm" style:auto-text-indent="false"/>
      <style:text-properties fo:font-size="5.5pt" style:font-size-asian="5.5pt"/>
    </style:style>
    <style:style style:name="P184" style:family="paragraph" style:parent-style-name="Table_20_Paragraph">
      <style:paragraph-properties fo:margin-left="0cm" fo:margin-right="0cm" fo:margin-top="0.002cm" fo:margin-bottom="0cm" style:contextual-spacing="false" fo:orphans="0" fo:widows="0" fo:text-indent="0cm" style:auto-text-indent="false"/>
      <style:text-properties fo:font-size="5.5pt" style:font-size-asian="5.5pt"/>
    </style:style>
    <style:style style:name="P185" style:family="paragraph" style:parent-style-name="Table_20_Paragraph">
      <style:paragraph-properties fo:margin-left="0cm" fo:margin-right="0cm" fo:margin-top="0.004cm" fo:margin-bottom="0cm" style:contextual-spacing="false" fo:orphans="0" fo:widows="0" fo:text-indent="0cm" style:auto-text-indent="false"/>
      <style:text-properties fo:font-size="5.5pt" style:font-size-asian="5.5pt"/>
    </style:style>
    <style:style style:name="P186" style:family="paragraph" style:parent-style-name="Table_20_Paragraph">
      <style:paragraph-properties fo:margin-left="0cm" fo:margin-right="0cm" fo:margin-top="0.019cm" fo:margin-bottom="0cm" style:contextual-spacing="false" fo:orphans="0" fo:widows="0" fo:text-indent="0cm" style:auto-text-indent="false"/>
      <style:text-properties fo:font-size="5.5pt" style:font-size-asian="5.5pt"/>
    </style:style>
    <style:style style:name="P187" style:family="paragraph" style:parent-style-name="Table_20_Paragraph">
      <style:paragraph-properties fo:margin-left="0cm" fo:margin-right="0cm" fo:margin-top="0.007cm" fo:margin-bottom="0cm" style:contextual-spacing="false" fo:orphans="0" fo:widows="0" fo:text-indent="0cm" style:auto-text-indent="false"/>
      <style:text-properties fo:font-size="5.5pt" style:font-size-asian="5.5pt"/>
    </style:style>
    <style:style style:name="P188" style:family="paragraph" style:parent-style-name="Table_20_Paragraph">
      <style:paragraph-properties fo:margin-left="0cm" fo:margin-right="0cm" fo:margin-top="0.005cm" fo:margin-bottom="0cm" style:contextual-spacing="false" fo:orphans="0" fo:widows="0" fo:text-indent="0cm" style:auto-text-indent="false"/>
      <style:text-properties fo:font-size="6.5pt" style:font-size-asian="6.5pt"/>
    </style:style>
    <style:style style:name="P189" style:family="paragraph" style:parent-style-name="Table_20_Paragraph">
      <style:paragraph-properties fo:margin-left="0cm" fo:margin-right="0cm" fo:margin-top="0.014cm" fo:margin-bottom="0cm" style:contextual-spacing="false" fo:orphans="0" fo:widows="0" fo:text-indent="0cm" style:auto-text-indent="false"/>
      <style:text-properties fo:font-size="6.5pt" style:font-size-asian="6.5pt"/>
    </style:style>
    <style:style style:name="P190" style:family="paragraph" style:parent-style-name="Table_20_Paragraph">
      <style:paragraph-properties fo:margin-left="0cm" fo:margin-right="0cm" fo:margin-top="0.011cm" fo:margin-bottom="0cm" style:contextual-spacing="false" fo:orphans="0" fo:widows="0" fo:text-indent="0cm" style:auto-text-indent="false"/>
      <style:text-properties fo:font-size="6.5pt" style:font-size-asian="6.5pt"/>
    </style:style>
    <style:style style:name="P191" style:family="paragraph" style:parent-style-name="Table_20_Paragraph">
      <style:paragraph-properties fo:margin-left="0cm" fo:margin-right="0cm" fo:margin-top="0.009cm" fo:margin-bottom="0cm" style:contextual-spacing="false" fo:orphans="0" fo:widows="0" fo:text-indent="0cm" style:auto-text-indent="false"/>
      <style:text-properties fo:font-size="6.5pt" style:font-size-asian="6.5pt"/>
    </style:style>
    <style:style style:name="P192" style:family="paragraph" style:parent-style-name="Table_20_Paragraph">
      <style:paragraph-properties fo:margin-left="0cm" fo:margin-right="0cm" fo:margin-top="0.004cm" fo:margin-bottom="0cm" style:contextual-spacing="false" fo:orphans="0" fo:widows="0" fo:text-indent="0cm" style:auto-text-indent="false"/>
      <style:text-properties fo:font-size="6.5pt" style:font-size-asian="6.5pt"/>
    </style:style>
    <style:style style:name="P193" style:family="paragraph" style:parent-style-name="Table_20_Paragraph">
      <style:paragraph-properties fo:margin-left="0cm" fo:margin-right="0cm" fo:margin-top="0.012cm" fo:margin-bottom="0cm" style:contextual-spacing="false" fo:orphans="0" fo:widows="0" fo:text-indent="0cm" style:auto-text-indent="false"/>
      <style:text-properties fo:font-size="6.5pt" style:font-size-asian="6.5pt"/>
    </style:style>
    <style:style style:name="P194" style:family="paragraph" style:parent-style-name="Table_20_Paragraph">
      <style:paragraph-properties fo:margin-left="0cm" fo:margin-right="0cm" fo:margin-top="0.002cm" fo:margin-bottom="0cm" style:contextual-spacing="false" fo:orphans="0" fo:widows="0" fo:text-indent="0cm" style:auto-text-indent="false"/>
      <style:text-properties fo:font-size="6.5pt" style:font-size-asian="6.5pt"/>
    </style:style>
    <style:style style:name="P195" style:family="paragraph" style:parent-style-name="Table_20_Paragraph">
      <style:paragraph-properties fo:margin-left="0cm" fo:margin-right="0cm" fo:orphans="0" fo:widows="0" fo:text-indent="0cm" style:auto-text-indent="false"/>
      <style:text-properties fo:font-size="6.5pt" style:font-size-asian="6.5pt"/>
    </style:style>
    <style:style style:name="P196" style:family="paragraph" style:parent-style-name="Table_20_Paragraph">
      <style:paragraph-properties fo:margin-top="0.002cm" fo:margin-bottom="0cm" style:contextual-spacing="false" fo:orphans="0" fo:widows="0"/>
      <style:text-properties fo:font-size="6.5pt" officeooo:rsid="000161d4" officeooo:paragraph-rsid="000161d4" style:font-size-asian="6.5pt" style:font-size-complex="6.5pt"/>
    </style:style>
    <style:style style:name="P197" style:family="paragraph" style:parent-style-name="Text_20_body">
      <style:paragraph-properties fo:margin-top="0.016cm" fo:margin-bottom="0cm" style:contextual-spacing="false"/>
      <style:text-properties fo:font-size="6.5pt" style:font-size-asian="6.5pt"/>
    </style:style>
    <style:style style:name="P198" style:family="paragraph" style:parent-style-name="Table_20_Paragraph">
      <style:paragraph-properties fo:margin-left="0cm" fo:margin-right="0cm" fo:orphans="0" fo:widows="0" fo:text-indent="0cm" style:auto-text-indent="false"/>
      <style:text-properties fo:font-size="8pt" style:font-size-asian="8pt"/>
    </style:style>
    <style:style style:name="P199" style:family="paragraph" style:parent-style-name="Table_20_Paragraph">
      <style:paragraph-properties fo:margin-left="0cm" fo:margin-right="0cm" fo:margin-top="0.002cm" fo:margin-bottom="0cm" style:contextual-spacing="false" fo:orphans="0" fo:widows="0" fo:text-indent="0cm" style:auto-text-indent="false"/>
      <style:text-properties fo:font-size="8pt" style:font-size-asian="8pt"/>
    </style:style>
    <style:style style:name="P200" style:family="paragraph" style:parent-style-name="Table_20_Paragraph">
      <style:paragraph-properties fo:margin-left="0cm" fo:margin-right="0cm" fo:margin-top="0.012cm" fo:margin-bottom="0cm" style:contextual-spacing="false" fo:orphans="0" fo:widows="0" fo:text-indent="0cm" style:auto-text-indent="false"/>
      <style:text-properties fo:font-size="8pt" style:font-size-asian="8pt"/>
    </style:style>
    <style:style style:name="P201" style:family="paragraph" style:parent-style-name="Table_20_Paragraph">
      <style:paragraph-properties fo:margin-left="0cm" fo:margin-right="0cm" fo:margin-top="0.007cm" fo:margin-bottom="0cm" style:contextual-spacing="false" fo:orphans="0" fo:widows="0" fo:text-indent="0cm" style:auto-text-indent="false"/>
      <style:text-properties fo:font-size="8pt" style:font-size-asian="8pt"/>
    </style:style>
    <style:style style:name="P202" style:family="paragraph" style:parent-style-name="Text_20_body">
      <style:paragraph-properties fo:margin-top="0.012cm" fo:margin-bottom="0cm" style:contextual-spacing="false"/>
      <style:text-properties fo:font-size="8pt" style:font-size-asian="8pt"/>
    </style:style>
    <style:style style:name="P203" style:family="paragraph" style:parent-style-name="Text_20_body">
      <style:paragraph-properties fo:margin-top="0.002cm" fo:margin-bottom="0cm" style:contextual-spacing="false"/>
      <style:text-properties fo:font-size="8pt" style:font-size-asian="8pt"/>
    </style:style>
    <style:style style:name="P204" style:family="paragraph" style:parent-style-name="Table_20_Paragraph">
      <style:paragraph-properties fo:margin-left="0.007cm" fo:margin-right="0cm" fo:margin-top="0.222cm" fo:margin-bottom="0cm" style:contextual-spacing="false" fo:orphans="0" fo:widows="0" fo:text-indent="0cm" style:auto-text-indent="false"/>
      <style:text-properties fo:font-size="8pt" style:font-size-asian="7pt" style:font-size-complex="8pt"/>
    </style:style>
    <style:style style:name="P205" style:family="paragraph" style:parent-style-name="Table_20_Paragraph">
      <style:paragraph-properties fo:margin-left="0cm" fo:margin-right="0cm" fo:margin-top="0.018cm" fo:margin-bottom="0cm" style:contextual-spacing="false" fo:orphans="0" fo:widows="0" fo:text-indent="0cm" style:auto-text-indent="false"/>
      <style:text-properties fo:font-size="7.5pt" style:font-size-asian="7.5pt"/>
    </style:style>
    <style:style style:name="P206" style:family="paragraph" style:parent-style-name="Table_20_Paragraph">
      <style:paragraph-properties fo:margin-left="0cm" fo:margin-right="0cm" fo:margin-top="0.014cm" fo:margin-bottom="0cm" style:contextual-spacing="false" fo:orphans="0" fo:widows="0" fo:text-indent="0cm" style:auto-text-indent="false"/>
      <style:text-properties fo:font-size="7.5pt" style:font-size-asian="7.5pt"/>
    </style:style>
    <style:style style:name="P207" style:family="paragraph" style:parent-style-name="Table_20_Paragraph">
      <style:paragraph-properties fo:margin-left="0cm" fo:margin-right="0cm" fo:margin-top="0.012cm" fo:margin-bottom="0cm" style:contextual-spacing="false" fo:orphans="0" fo:widows="0" fo:text-indent="0cm" style:auto-text-indent="false"/>
      <style:text-properties fo:font-size="7.5pt" style:font-size-asian="7.5pt"/>
    </style:style>
    <style:style style:name="P208" style:family="paragraph" style:parent-style-name="Table_20_Paragraph">
      <style:paragraph-properties fo:margin-left="0cm" fo:margin-right="0cm" fo:margin-top="0.019cm" fo:margin-bottom="0cm" style:contextual-spacing="false" fo:orphans="0" fo:widows="0" fo:text-indent="0cm" style:auto-text-indent="false"/>
      <style:text-properties fo:font-size="7.5pt" style:font-size-asian="7.5pt"/>
    </style:style>
    <style:style style:name="P209" style:family="paragraph" style:parent-style-name="Table_20_Paragraph">
      <style:paragraph-properties fo:margin-left="0cm" fo:margin-right="0cm" fo:margin-top="0.009cm" fo:margin-bottom="0cm" style:contextual-spacing="false" fo:orphans="0" fo:widows="0" fo:text-indent="0cm" style:auto-text-indent="false"/>
      <style:text-properties fo:font-size="7.5pt" style:font-size-asian="7.5pt"/>
    </style:style>
    <style:style style:name="P210" style:family="paragraph" style:parent-style-name="Text_20_body">
      <style:text-properties fo:font-size="7.5pt" style:font-size-asian="7.5pt"/>
    </style:style>
    <style:style style:name="P211" style:family="paragraph" style:parent-style-name="Table_20_Paragraph">
      <style:paragraph-properties fo:margin-left="0cm" fo:margin-right="0cm" fo:margin-top="0.005cm" fo:margin-bottom="0cm" style:contextual-spacing="false" fo:orphans="0" fo:widows="0" fo:text-indent="0cm" style:auto-text-indent="false"/>
      <style:text-properties style:font-name="Arial" fo:font-size="7.5pt" fo:font-weight="bold" style:font-size-asian="7.5pt" style:font-weight-asian="bold"/>
    </style:style>
    <style:style style:name="P212" style:family="paragraph" style:parent-style-name="Table_20_Paragraph">
      <style:paragraph-properties fo:margin-left="0cm" fo:margin-right="0cm" fo:orphans="0" fo:widows="0" fo:text-indent="0cm" style:auto-text-indent="false"/>
      <style:text-properties style:font-name="Arial" fo:font-size="8pt" fo:font-weight="bold" style:font-size-asian="8pt" style:font-weight-asian="bold"/>
    </style:style>
    <style:style style:name="P213" style:family="paragraph" style:parent-style-name="Text_20_body">
      <style:text-properties style:font-name="Arial" fo:font-size="8pt" fo:font-weight="bold" style:font-size-asian="8pt" style:font-weight-asian="bold"/>
    </style:style>
    <style:style style:name="P214" style:family="paragraph" style:parent-style-name="Text_20_body">
      <style:text-properties style:font-name="Arial" fo:font-size="8pt" fo:font-style="italic" style:font-size-asian="8pt" style:font-style-asian="italic"/>
    </style:style>
    <style:style style:name="P215" style:family="paragraph" style:parent-style-name="Table_20_Paragraph">
      <style:paragraph-properties fo:margin-left="0cm" fo:margin-right="0cm" fo:margin-top="0.012cm" fo:margin-bottom="0cm" style:contextual-spacing="false" fo:orphans="0" fo:widows="0" fo:text-indent="0cm" style:auto-text-indent="false"/>
      <style:text-properties style:font-name="Arial" fo:font-size="6pt" fo:font-weight="bold" style:font-size-asian="6pt" style:font-weight-asian="bold"/>
    </style:style>
    <style:style style:name="P216" style:family="paragraph" style:parent-style-name="Table_20_Paragraph">
      <style:paragraph-properties fo:margin-left="0cm" fo:margin-right="0cm" fo:margin-top="0.016cm" fo:margin-bottom="0cm" style:contextual-spacing="false" fo:orphans="0" fo:widows="0" fo:text-indent="0cm" style:auto-text-indent="false"/>
      <style:text-properties style:font-name="Arial" fo:font-size="6.5pt" fo:font-weight="bold" style:font-size-asian="6.5pt" style:font-weight-asian="bold"/>
    </style:style>
    <style:style style:name="P217" style:family="paragraph" style:parent-style-name="Text_20_body">
      <style:paragraph-properties fo:margin-top="0.005cm" fo:margin-bottom="0cm" style:contextual-spacing="false"/>
      <style:text-properties style:font-name="Arial" fo:font-size="6.5pt" fo:font-weight="bold" style:font-size-asian="6.5pt" style:font-weight-asian="bold"/>
    </style:style>
    <style:style style:name="P218" style:family="paragraph" style:parent-style-name="Table_20_Paragraph">
      <style:paragraph-properties fo:margin-left="0cm" fo:margin-right="0cm" fo:margin-top="0.011cm" fo:margin-bottom="0cm" style:contextual-spacing="false" fo:orphans="0" fo:widows="0" fo:text-indent="0cm" style:auto-text-indent="false"/>
      <style:text-properties style:font-name="Arial" fo:font-size="7pt" fo:font-weight="bold" style:font-size-asian="7pt" style:font-weight-asian="bold"/>
    </style:style>
    <style:style style:name="P219" style:family="paragraph" style:parent-style-name="Table_20_Paragraph">
      <style:paragraph-properties fo:margin-left="0cm" fo:margin-right="0cm" fo:orphans="0" fo:widows="0" fo:text-indent="0cm" style:auto-text-indent="false"/>
      <style:text-properties style:font-name="Arial" fo:font-size="5.5pt" fo:font-weight="bold" style:font-size-asian="5.5pt" style:font-weight-asian="bold"/>
    </style:style>
    <style:style style:name="P220" style:family="paragraph" style:parent-style-name="Text_20_body">
      <style:paragraph-properties fo:margin-top="0.009cm" fo:margin-bottom="0cm" style:contextual-spacing="false"/>
      <style:text-properties style:font-name="Arial" fo:font-size="9pt" fo:font-weight="bold" style:font-size-asian="9pt" style:font-weight-asian="bold"/>
    </style:style>
    <style:style style:name="P221" style:family="paragraph" style:parent-style-name="Text_20_body">
      <style:text-properties style:font-name="Arial" fo:font-size="10pt" fo:font-weight="bold" style:font-size-asian="10pt" style:font-weight-asian="bold"/>
    </style:style>
    <style:style style:name="P222" style:family="paragraph" style:parent-style-name="Text_20_body">
      <style:paragraph-properties fo:margin-top="0.004cm" fo:margin-bottom="0cm" style:contextual-spacing="false"/>
      <style:text-properties style:font-name="Arial" fo:font-size="10pt" fo:font-weight="bold" style:font-size-asian="10pt" style:font-weight-asian="bold"/>
    </style:style>
    <style:style style:name="P223" style:family="paragraph" style:parent-style-name="Text_20_body">
      <style:paragraph-properties fo:margin-top="0cm" fo:margin-bottom="0.002cm" style:contextual-spacing="false"/>
      <style:text-properties style:font-name="Arial" fo:font-size="12.5pt" fo:font-weight="bold" style:font-size-asian="12.5pt" style:font-weight-asian="bold"/>
    </style:style>
    <style:style style:name="P224" style:family="paragraph" style:parent-style-name="Text_20_body">
      <style:paragraph-properties fo:margin-top="0.002cm" fo:margin-bottom="0.002cm" style:contextual-spacing="false"/>
      <style:text-properties style:font-name="Arial" fo:font-size="5pt" fo:font-weight="bold" style:font-size-asian="5pt" style:font-weight-asian="bold"/>
    </style:style>
    <style:style style:name="P225" style:family="paragraph" style:parent-style-name="Text_20_body">
      <style:paragraph-properties fo:margin-top="0.005cm" fo:margin-bottom="0cm" style:contextual-spacing="false"/>
      <style:text-properties style:font-name="Arial" fo:font-size="13.5pt" fo:font-weight="bold" style:font-size-asian="13.5pt" style:font-weight-asian="bold"/>
    </style:style>
    <style:style style:name="P226" style:family="paragraph" style:parent-style-name="Table_20_Paragraph">
      <style:paragraph-properties fo:margin-left="0cm" fo:margin-right="0cm" fo:margin-top="0.005cm" fo:margin-bottom="0cm" style:contextual-spacing="false" fo:orphans="0" fo:widows="0" fo:text-indent="0cm" style:auto-text-indent="false"/>
      <style:text-properties fo:font-size="9.5pt" style:font-size-asian="9.5pt"/>
    </style:style>
    <style:style style:name="P227" style:family="paragraph" style:parent-style-name="Table_20_Paragraph">
      <style:paragraph-properties fo:margin-left="0cm" fo:margin-right="0cm" fo:margin-top="0.002cm" fo:margin-bottom="0cm" style:contextual-spacing="false" fo:orphans="0" fo:widows="0" fo:text-indent="0cm" style:auto-text-indent="false"/>
      <style:text-properties fo:font-size="9.5pt" style:font-size-asian="9.5pt"/>
    </style:style>
    <style:style style:name="P228" style:family="paragraph" style:parent-style-name="Table_20_Paragraph">
      <style:paragraph-properties fo:margin-left="0cm" fo:margin-right="0cm" fo:margin-top="0.009cm" fo:margin-bottom="0cm" style:contextual-spacing="false" fo:orphans="0" fo:widows="0" fo:text-indent="0cm" style:auto-text-indent="false"/>
      <style:text-properties fo:font-size="9.5pt" style:font-size-asian="9.5pt"/>
    </style:style>
    <style:style style:name="P229" style:family="paragraph" style:parent-style-name="Text_20_body">
      <style:paragraph-properties fo:margin-top="0.004cm" fo:margin-bottom="0cm" style:contextual-spacing="false"/>
      <style:text-properties fo:font-size="9.5pt" style:font-size-asian="9.5pt"/>
    </style:style>
    <style:style style:name="P230" style:family="paragraph" style:parent-style-name="Text_20_body">
      <style:text-properties fo:font-size="9.5pt" style:font-size-asian="9.5pt"/>
    </style:style>
    <style:style style:name="P231" style:family="paragraph" style:parent-style-name="Table_20_Paragraph">
      <style:paragraph-properties fo:margin-left="0cm" fo:margin-right="0cm" fo:margin-top="0.014cm" fo:margin-bottom="0cm" style:contextual-spacing="false" fo:orphans="0" fo:widows="0" fo:text-indent="0cm" style:auto-text-indent="false"/>
      <style:text-properties fo:font-size="8.5pt" style:font-size-asian="8.5pt"/>
    </style:style>
    <style:style style:name="P232" style:family="paragraph" style:parent-style-name="Table_20_Paragraph">
      <style:paragraph-properties fo:margin-left="0cm" fo:margin-right="0cm" fo:margin-top="0.018cm" fo:margin-bottom="0cm" style:contextual-spacing="false" fo:orphans="0" fo:widows="0" fo:text-indent="0cm" style:auto-text-indent="false"/>
      <style:text-properties fo:font-size="8.5pt" style:font-size-asian="8.5pt"/>
    </style:style>
    <style:style style:name="P233" style:family="paragraph" style:parent-style-name="Table_20_Paragraph">
      <style:paragraph-properties fo:margin-left="0cm" fo:margin-right="0cm" fo:margin-top="0.011cm" fo:margin-bottom="0cm" style:contextual-spacing="false" fo:orphans="0" fo:widows="0" fo:text-indent="0cm" style:auto-text-indent="false"/>
      <style:text-properties fo:font-size="8.5pt" style:font-size-asian="8.5pt"/>
    </style:style>
    <style:style style:name="P234" style:family="paragraph" style:parent-style-name="Text_20_body">
      <style:paragraph-properties fo:margin-top="0.016cm" fo:margin-bottom="0cm" style:contextual-spacing="false"/>
      <style:text-properties fo:font-size="8.5pt" style:font-size-asian="8.5pt"/>
    </style:style>
    <style:style style:name="P235" style:family="paragraph" style:parent-style-name="Text_20_body">
      <style:paragraph-properties fo:margin-top="0.005cm" fo:margin-bottom="0cm" style:contextual-spacing="false"/>
      <style:text-properties fo:font-size="8.5pt" style:font-size-asian="8.5pt"/>
    </style:style>
    <style:style style:name="P236" style:family="paragraph" style:parent-style-name="Text_20_body">
      <style:paragraph-properties fo:margin-top="0.009cm" fo:margin-bottom="0cm" style:contextual-spacing="false"/>
      <style:text-properties fo:font-size="8.5pt" style:font-size-asian="8.5pt"/>
    </style:style>
    <style:style style:name="P237" style:family="paragraph" style:parent-style-name="Table_20_Paragraph">
      <style:paragraph-properties fo:margin-left="0cm" fo:margin-right="0cm" fo:margin-top="0.019cm" fo:margin-bottom="0cm" style:contextual-spacing="false" fo:orphans="0" fo:widows="0" fo:text-indent="0cm" style:auto-text-indent="false"/>
      <style:text-properties fo:font-size="9pt" style:font-size-asian="9pt"/>
    </style:style>
    <style:style style:name="P238" style:family="paragraph" style:parent-style-name="Table_20_Paragraph">
      <style:paragraph-properties fo:margin-left="0cm" fo:margin-right="0cm" fo:margin-top="0.011cm" fo:margin-bottom="0cm" style:contextual-spacing="false" fo:orphans="0" fo:widows="0" fo:text-indent="0cm" style:auto-text-indent="false"/>
      <style:text-properties fo:font-size="9pt" style:font-size-asian="9pt"/>
    </style:style>
    <style:style style:name="P239" style:family="paragraph" style:parent-style-name="Table_20_Paragraph">
      <style:paragraph-properties fo:margin-left="0cm" fo:margin-right="0cm" fo:margin-top="0.004cm" fo:margin-bottom="0cm" style:contextual-spacing="false" fo:orphans="0" fo:widows="0" fo:text-indent="0cm" style:auto-text-indent="false"/>
      <style:text-properties fo:font-size="9pt" style:font-size-asian="9pt"/>
    </style:style>
    <style:style style:name="P240" style:family="paragraph" style:parent-style-name="Table_20_Paragraph">
      <style:paragraph-properties fo:margin-left="0cm" fo:margin-right="0cm" fo:margin-top="0.016cm" fo:margin-bottom="0cm" style:contextual-spacing="false" fo:orphans="0" fo:widows="0" fo:text-indent="0cm" style:auto-text-indent="false"/>
      <style:text-properties fo:font-size="6pt" style:font-size-asian="6pt"/>
    </style:style>
    <style:style style:name="P241" style:family="paragraph" style:parent-style-name="Table_20_Paragraph">
      <style:paragraph-properties fo:margin-left="0cm" fo:margin-right="0cm" fo:margin-top="0.018cm" fo:margin-bottom="0cm" style:contextual-spacing="false" fo:orphans="0" fo:widows="0" fo:text-indent="0cm" style:auto-text-indent="false"/>
      <style:text-properties fo:font-size="6pt" style:font-size-asian="6pt"/>
    </style:style>
    <style:style style:name="P242" style:family="paragraph" style:parent-style-name="Table_20_Paragraph">
      <style:paragraph-properties fo:margin-left="0cm" fo:margin-right="0cm" fo:margin-top="0.007cm" fo:margin-bottom="0cm" style:contextual-spacing="false" fo:orphans="0" fo:widows="0" fo:text-indent="0cm" style:auto-text-indent="false"/>
      <style:text-properties fo:font-size="6pt" style:font-size-asian="6pt"/>
    </style:style>
    <style:style style:name="P243" style:family="paragraph" style:parent-style-name="Table_20_Paragraph">
      <style:paragraph-properties fo:margin-left="0cm" fo:margin-right="0cm" fo:margin-top="0.005cm" fo:margin-bottom="0cm" style:contextual-spacing="false" fo:orphans="0" fo:widows="0" fo:text-indent="0cm" style:auto-text-indent="false"/>
      <style:text-properties fo:font-size="6pt" style:font-size-asian="6pt"/>
    </style:style>
    <style:style style:name="P244" style:family="paragraph" style:parent-style-name="Table_20_Paragraph">
      <style:paragraph-properties fo:margin-left="0cm" fo:margin-right="0cm" fo:margin-top="0.014cm" fo:margin-bottom="0cm" style:contextual-spacing="false" fo:orphans="0" fo:widows="0" fo:text-indent="0cm" style:auto-text-indent="false"/>
      <style:text-properties fo:font-size="6pt" style:font-size-asian="6pt"/>
    </style:style>
    <style:style style:name="P245" style:family="paragraph" style:parent-style-name="Text_20_body">
      <style:paragraph-properties fo:margin-left="1.15cm" fo:margin-right="0cm" fo:line-height="0.224cm" fo:text-indent="0cm" style:auto-text-indent="false"/>
    </style:style>
    <style:style style:name="P246" style:family="paragraph" style:parent-style-name="Table_20_Paragraph">
      <style:paragraph-properties fo:line-height="0.224cm" fo:orphans="0" fo:widows="0"/>
    </style:style>
    <style:style style:name="P247" style:family="paragraph" style:parent-style-name="Table_20_Paragraph">
      <style:paragraph-properties fo:margin-left="1.416cm" fo:margin-right="0cm" fo:line-height="0.224cm" fo:orphans="0" fo:widows="0" fo:text-indent="0cm" style:auto-text-indent="false"/>
    </style:style>
    <style:style style:name="P248" style:family="paragraph" style:parent-style-name="Table_20_Paragraph">
      <style:paragraph-properties fo:margin-left="0cm" fo:margin-right="0cm" fo:margin-top="0.002cm" fo:margin-bottom="0cm" style:contextual-spacing="false" fo:orphans="0" fo:widows="0" fo:text-indent="0cm" style:auto-text-indent="false"/>
      <style:text-properties fo:font-size="11.5pt" style:font-size-asian="11.5pt"/>
    </style:style>
    <style:style style:name="P249" style:family="paragraph" style:parent-style-name="Table_20_Paragraph">
      <style:paragraph-properties fo:margin-left="0cm" fo:margin-right="0cm" fo:margin-top="0.011cm" fo:margin-bottom="0cm" style:contextual-spacing="false" fo:orphans="0" fo:widows="0" fo:text-indent="0cm" style:auto-text-indent="false"/>
      <style:text-properties fo:font-size="11.5pt" style:font-size-asian="11.5pt"/>
    </style:style>
    <style:style style:name="P250" style:family="paragraph" style:parent-style-name="Text_20_body">
      <style:paragraph-properties fo:margin-top="0.005cm" fo:margin-bottom="0cm" style:contextual-spacing="false"/>
      <style:text-properties fo:font-size="11.5pt" style:font-size-asian="11.5pt"/>
    </style:style>
    <style:style style:name="P251" style:family="paragraph" style:parent-style-name="Text_20_body">
      <style:text-properties fo:font-size="11.5pt" style:font-size-asian="11.5pt"/>
    </style:style>
    <style:style style:name="P252" style:family="paragraph" style:parent-style-name="Text_20_body">
      <style:paragraph-properties fo:margin-top="0.009cm" fo:margin-bottom="0cm" style:contextual-spacing="false"/>
      <style:text-properties fo:font-size="11.5pt" style:font-size-asian="11.5pt"/>
    </style:style>
    <style:style style:name="P253" style:family="paragraph" style:parent-style-name="Text_20_body">
      <style:paragraph-properties fo:margin-top="0.007cm" fo:margin-bottom="0cm" style:contextual-spacing="false"/>
      <style:text-properties fo:font-size="13.5pt" style:font-size-asian="13.5pt"/>
    </style:style>
    <style:style style:name="P254" style:family="paragraph" style:parent-style-name="Text_20_body">
      <style:paragraph-properties fo:margin-top="0.012cm" fo:margin-bottom="0cm" style:contextual-spacing="false"/>
      <style:text-properties fo:font-size="13.5pt" style:font-size-asian="13.5pt"/>
    </style:style>
    <style:style style:name="P255" style:family="paragraph" style:parent-style-name="Text_20_body">
      <style:paragraph-properties fo:margin-top="0.016cm" fo:margin-bottom="0cm" style:contextual-spacing="false"/>
      <style:text-properties fo:font-size="13.5pt" style:font-size-asian="13.5pt"/>
    </style:style>
    <style:style style:name="P256" style:family="paragraph" style:parent-style-name="Text_20_body">
      <style:paragraph-properties fo:margin-top="0.002cm" fo:margin-bottom="0cm" style:contextual-spacing="false"/>
      <style:text-properties fo:font-size="13.5pt" style:font-size-asian="13.5pt"/>
    </style:style>
    <style:style style:name="P257" style:family="paragraph" style:parent-style-name="Text_20_body">
      <style:paragraph-properties fo:margin-top="0.018cm" fo:margin-bottom="0cm" style:contextual-spacing="false"/>
      <style:text-properties fo:font-size="3.5pt" style:font-size-asian="3.5pt"/>
    </style:style>
    <style:style style:name="P258" style:family="paragraph" style:parent-style-name="Text_20_body">
      <style:text-properties fo:font-size="3.5pt" style:font-size-asian="3.5pt"/>
    </style:style>
    <style:style style:name="P259" style:family="paragraph" style:parent-style-name="Text_20_body">
      <style:paragraph-properties fo:margin-top="0.011cm" fo:margin-bottom="0cm" style:contextual-spacing="false"/>
      <style:text-properties fo:font-size="3.5pt" style:font-size-asian="3.5pt"/>
    </style:style>
    <style:style style:name="P260" style:family="paragraph" style:parent-style-name="Text_20_body">
      <style:paragraph-properties fo:margin-top="0.012cm" fo:margin-bottom="0cm" style:contextual-spacing="false"/>
      <style:text-properties fo:font-size="3.5pt" style:font-size-asian="3.5pt"/>
    </style:style>
    <style:style style:name="P261" style:family="paragraph" style:parent-style-name="Text_20_body">
      <style:paragraph-properties fo:margin-top="0.012cm" fo:margin-bottom="0.002cm" style:contextual-spacing="false"/>
      <style:text-properties fo:font-size="3.5pt" style:font-size-asian="3.5pt"/>
    </style:style>
    <style:style style:name="P262" style:family="paragraph" style:parent-style-name="Text_20_body">
      <style:paragraph-properties fo:margin-top="0.004cm" fo:margin-bottom="0cm" style:contextual-spacing="false"/>
      <style:text-properties fo:font-size="12.5pt" style:font-size-asian="12.5pt"/>
    </style:style>
    <style:style style:name="P263" style:family="paragraph" style:parent-style-name="Text_20_body">
      <style:paragraph-properties fo:margin-top="0.016cm" fo:margin-bottom="0cm" style:contextual-spacing="false"/>
      <style:text-properties fo:font-size="12.5pt" style:font-size-asian="12.5pt"/>
    </style:style>
    <style:style style:name="P264" style:family="paragraph" style:parent-style-name="Text_20_body" style:master-page-name="">
      <style:paragraph-properties style:page-number="auto"/>
      <style:text-properties fo:font-size="12.5pt" style:font-size-asian="12.5pt"/>
    </style:style>
    <style:style style:name="P265" style:family="paragraph" style:parent-style-name="Text_20_body">
      <style:paragraph-properties fo:margin-left="1.15cm" fo:margin-right="0cm" fo:margin-top="0.138cm" fo:margin-bottom="0cm" style:contextual-spacing="false" fo:line-height="0.217cm" fo:text-indent="0cm" style:auto-text-indent="false"/>
    </style:style>
    <style:style style:name="P266" style:family="paragraph" style:parent-style-name="Text_20_body">
      <style:paragraph-properties fo:margin-left="1.635cm" fo:margin-right="0.527cm" fo:margin-top="0.138cm" fo:margin-bottom="0cm" style:contextual-spacing="false" fo:line-height="110%" fo:text-align="justify" style:justify-single-word="false" fo:text-indent="-0.487cm" style:auto-text-indent="false"/>
    </style:style>
    <style:style style:name="P267" style:family="paragraph" style:parent-style-name="Text_20_body">
      <style:paragraph-properties fo:margin-left="1.635cm" fo:margin-right="1.833cm" fo:line-height="110%" fo:text-indent="-0.487cm" style:auto-text-indent="false"/>
    </style:style>
    <style:style style:name="P268" style:family="paragraph" style:parent-style-name="Text_20_body">
      <style:paragraph-properties fo:margin-left="1.15cm" fo:margin-right="0cm" fo:line-height="0.21cm" fo:text-align="justify" style:justify-single-word="false" fo:text-indent="0cm" style:auto-text-indent="false"/>
    </style:style>
    <style:style style:name="P269" style:family="paragraph" style:parent-style-name="Text_20_body">
      <style:paragraph-properties fo:margin-left="1.15cm" fo:margin-right="0cm" fo:line-height="0.215cm" fo:text-indent="0cm" style:auto-text-indent="false"/>
    </style:style>
    <style:style style:name="P270" style:family="paragraph" style:parent-style-name="Text_20_body">
      <style:paragraph-properties fo:margin-top="0.005cm" fo:margin-bottom="0cm" style:contextual-spacing="false"/>
    </style:style>
    <style:style style:name="P271" style:family="paragraph" style:parent-style-name="Text_20_body">
      <style:paragraph-properties fo:margin-top="0.011cm" fo:margin-bottom="0cm" style:contextual-spacing="false"/>
      <style:text-properties fo:font-size="5pt" style:font-size-asian="5pt"/>
    </style:style>
    <style:style style:name="P272" style:family="paragraph" style:parent-style-name="Text_20_body">
      <style:paragraph-properties fo:margin-top="0.014cm" fo:margin-bottom="0cm" style:contextual-spacing="false"/>
      <style:text-properties fo:font-size="14.5pt" style:font-size-asian="14.5pt"/>
    </style:style>
    <style:style style:name="P273" style:family="paragraph" style:parent-style-name="Text_20_body">
      <style:text-properties fo:font-size="14pt" style:font-size-asian="14pt"/>
    </style:style>
    <style:style style:name="P274" style:family="paragraph" style:parent-style-name="Text_20_body">
      <style:paragraph-properties fo:margin-top="0.002cm" fo:margin-bottom="0cm" style:contextual-spacing="false"/>
      <style:text-properties fo:font-size="11pt" style:font-size-asian="11pt"/>
    </style:style>
    <style:style style:name="P275" style:family="paragraph" style:parent-style-name="Text_20_body">
      <style:paragraph-properties fo:margin-top="0.019cm" fo:margin-bottom="0cm" style:contextual-spacing="false"/>
      <style:text-properties fo:font-size="11pt" style:font-size-asian="11pt"/>
    </style:style>
    <style:style style:name="P276" style:family="paragraph" style:parent-style-name="Standard">
      <style:paragraph-properties fo:margin-top="0.212cm" fo:margin-bottom="0.212cm" style:contextual-spacing="false"/>
      <style:text-properties fo:color="#000000" loext:opacity="100%" style:font-name="Arial1" fo:font-size="6.5pt" fo:font-weight="bold" officeooo:paragraph-rsid="000161d4" style:font-size-asian="6.5pt" style:font-weight-asian="bold" style:font-name-complex="Arial1" style:font-size-complex="8pt" style:text-scale="104%"/>
    </style:style>
    <style:style style:name="P277" style:family="paragraph" style:parent-style-name="Frame_20_contents">
      <style:paragraph-properties fo:margin-left="0.185cm" fo:margin-right="0cm" fo:margin-top="0.203cm" fo:margin-bottom="0cm" style:contextual-spacing="false" fo:line-height="103%" fo:text-indent="0cm" style:auto-text-indent="false"/>
      <style:text-properties fo:background-color="#ffff00"/>
    </style:style>
    <style:style style:name="P278" style:family="paragraph" style:parent-style-name="Table_20_Paragraph">
      <style:paragraph-properties fo:margin-left="0.161cm" fo:margin-right="0cm" fo:margin-top="0.002cm" fo:margin-bottom="0cm" style:contextual-spacing="false" fo:orphans="0" fo:widows="0" fo:text-indent="0cm" style:auto-text-indent="false"/>
    </style:style>
    <style:style style:name="P279" style:family="paragraph" style:parent-style-name="Table_20_Paragraph">
      <style:paragraph-properties fo:margin-left="0.161cm" fo:margin-right="0cm" fo:margin-top="0.219cm" fo:margin-bottom="0cm" style:contextual-spacing="false" fo:orphans="0" fo:widows="0" fo:text-indent="0cm" style:auto-text-indent="false"/>
    </style:style>
    <style:style style:name="P280" style:family="paragraph" style:parent-style-name="Table_20_Paragraph">
      <style:paragraph-properties fo:margin-left="0.161cm" fo:margin-right="0cm" fo:margin-top="0.215cm" fo:margin-bottom="0cm" style:contextual-spacing="false" fo:orphans="0" fo:widows="0" fo:text-indent="0cm" style:auto-text-indent="false"/>
    </style:style>
    <style:style style:name="P281" style:family="paragraph" style:parent-style-name="Table_20_Paragraph">
      <style:paragraph-properties fo:margin-left="0.161cm" fo:margin-right="0cm" fo:margin-top="0.22cm" fo:margin-bottom="0cm" style:contextual-spacing="false" fo:orphans="0" fo:widows="0" fo:text-indent="0cm" style:auto-text-indent="false"/>
    </style:style>
    <style:style style:name="P282" style:family="paragraph" style:parent-style-name="Table_20_Paragraph">
      <style:paragraph-properties fo:margin-left="0.161cm" fo:margin-right="0cm" fo:margin-top="0.206cm" fo:margin-bottom="0cm" style:contextual-spacing="false" fo:orphans="0" fo:widows="0" fo:text-indent="0cm" style:auto-text-indent="false"/>
    </style:style>
    <style:style style:name="P283" style:family="paragraph" style:parent-style-name="Table_20_Paragraph">
      <style:paragraph-properties fo:margin-left="0.161cm" fo:margin-right="0cm" fo:orphans="0" fo:widows="0" fo:text-indent="0cm" style:auto-text-indent="false"/>
    </style:style>
    <style:style style:name="P284" style:family="paragraph" style:parent-style-name="Table_20_Paragraph">
      <style:paragraph-properties fo:margin-left="0.161cm" fo:margin-right="0cm" fo:margin-top="0.21cm" fo:margin-bottom="0cm" style:contextual-spacing="false" fo:orphans="0" fo:widows="0" fo:text-indent="0cm" style:auto-text-indent="false"/>
    </style:style>
    <style:style style:name="P285" style:family="paragraph" style:parent-style-name="Table_20_Paragraph">
      <style:paragraph-properties fo:margin-left="0.161cm" fo:margin-right="0cm" fo:margin-top="0.224cm" fo:margin-bottom="0cm" style:contextual-spacing="false" fo:orphans="0" fo:widows="0" fo:text-indent="0cm" style:auto-text-indent="false"/>
    </style:style>
    <style:style style:name="P286" style:family="paragraph" style:parent-style-name="Table_20_Paragraph">
      <style:paragraph-properties fo:margin-left="0.161cm" fo:margin-right="0cm" fo:margin-top="0.217cm" fo:margin-bottom="0cm" style:contextual-spacing="false" fo:orphans="0" fo:widows="0" fo:text-indent="0cm" style:auto-text-indent="false"/>
    </style:style>
    <style:style style:name="P287" style:family="paragraph" style:parent-style-name="Table_20_Paragraph">
      <style:paragraph-properties fo:margin-left="0.161cm" fo:margin-right="0cm" fo:margin-top="0.222cm" fo:margin-bottom="0cm" style:contextual-spacing="false" fo:orphans="0" fo:widows="0" fo:text-indent="0cm" style:auto-text-indent="false"/>
    </style:style>
    <style:style style:name="P288" style:family="paragraph" style:parent-style-name="Table_20_Paragraph">
      <style:paragraph-properties fo:margin-left="0.007cm" fo:margin-right="0cm" fo:margin-top="0.219cm" fo:margin-bottom="0cm" style:contextual-spacing="false" fo:orphans="0" fo:widows="0" fo:text-indent="0cm" style:auto-text-indent="false"/>
    </style:style>
    <style:style style:name="P289" style:family="paragraph" style:parent-style-name="Table_20_Paragraph">
      <style:paragraph-properties fo:margin-left="0.693cm" fo:margin-right="0cm" fo:margin-top="0.208cm" fo:margin-bottom="0cm" style:contextual-spacing="false" fo:orphans="0" fo:widows="0" fo:text-indent="0cm" style:auto-text-indent="false"/>
    </style:style>
    <style:style style:name="P290" style:family="paragraph" style:parent-style-name="Table_20_Paragraph">
      <style:paragraph-properties fo:margin-left="0.131cm" fo:margin-right="0cm" fo:margin-top="0.212cm" fo:margin-bottom="0cm" style:contextual-spacing="false" fo:orphans="0" fo:widows="0" fo:text-indent="0cm" style:auto-text-indent="false"/>
    </style:style>
    <style:style style:name="P291" style:family="paragraph" style:parent-style-name="Table_20_Paragraph">
      <style:paragraph-properties fo:margin-left="0.826cm" fo:margin-right="0cm" fo:margin-top="0.005cm" fo:margin-bottom="0cm" style:contextual-spacing="false" fo:orphans="0" fo:widows="0" fo:text-indent="0cm" style:auto-text-indent="false"/>
    </style:style>
    <style:style style:name="P292" style:family="paragraph" style:parent-style-name="Table_20_Paragraph">
      <style:paragraph-properties fo:margin-left="0.228cm" fo:margin-right="0cm" fo:orphans="0" fo:widows="0" fo:text-indent="0cm" style:auto-text-indent="false"/>
    </style:style>
    <style:style style:name="P293" style:family="paragraph" style:parent-style-name="Table_20_Paragraph">
      <style:paragraph-properties fo:margin-left="0.228cm" fo:margin-right="0cm" fo:margin-top="0.224cm" fo:margin-bottom="0cm" style:contextual-spacing="false" fo:orphans="0" fo:widows="0" fo:text-indent="0cm" style:auto-text-indent="false"/>
    </style:style>
    <style:style style:name="P294" style:family="paragraph" style:parent-style-name="Table_20_Paragraph">
      <style:paragraph-properties fo:margin-left="0.159cm" fo:margin-right="0cm" fo:margin-top="0.22cm" fo:margin-bottom="0cm" style:contextual-spacing="false" fo:orphans="0" fo:widows="0" fo:text-indent="0cm" style:auto-text-indent="false"/>
    </style:style>
    <style:style style:name="P295" style:family="paragraph" style:parent-style-name="Table_20_Paragraph">
      <style:paragraph-properties fo:margin-left="0.159cm" fo:margin-right="0cm" fo:margin-top="0.222cm" fo:margin-bottom="0cm" style:contextual-spacing="false" fo:orphans="0" fo:widows="0" fo:text-indent="0cm" style:auto-text-indent="false"/>
    </style:style>
    <style:style style:name="P296" style:family="paragraph" style:parent-style-name="Table_20_Paragraph">
      <style:paragraph-properties fo:margin-left="0.159cm" fo:margin-right="0cm" fo:margin-top="0.205cm" fo:margin-bottom="0cm" style:contextual-spacing="false" fo:orphans="0" fo:widows="0" fo:text-indent="0cm" style:auto-text-indent="false"/>
    </style:style>
    <style:style style:name="P297" style:family="paragraph" style:parent-style-name="Table_20_Paragraph">
      <style:paragraph-properties fo:margin-left="0.159cm" fo:margin-right="0cm" fo:margin-top="0.198cm" fo:margin-bottom="0cm" style:contextual-spacing="false" fo:orphans="0" fo:widows="0" fo:text-indent="0cm" style:auto-text-indent="false"/>
    </style:style>
    <style:style style:name="P298" style:family="paragraph" style:parent-style-name="Table_20_Paragraph">
      <style:paragraph-properties fo:margin-left="0.159cm" fo:margin-right="0cm" fo:orphans="0" fo:widows="0" fo:text-indent="0cm" style:auto-text-indent="false"/>
    </style:style>
    <style:style style:name="P299" style:family="paragraph" style:parent-style-name="Table_20_Paragraph">
      <style:paragraph-properties fo:margin-left="0.159cm" fo:margin-right="0cm" fo:margin-top="0.219cm" fo:margin-bottom="0cm" style:contextual-spacing="false" fo:orphans="0" fo:widows="0" fo:text-indent="0cm" style:auto-text-indent="false"/>
    </style:style>
    <style:style style:name="P300" style:family="paragraph" style:parent-style-name="Table_20_Paragraph">
      <style:paragraph-properties fo:margin-left="0.159cm" fo:margin-right="0cm" fo:margin-top="0.148cm" fo:margin-bottom="0cm" style:contextual-spacing="false" fo:orphans="0" fo:widows="0" fo:text-indent="0cm" style:auto-text-indent="false"/>
    </style:style>
    <style:style style:name="P301" style:family="paragraph" style:parent-style-name="Table_20_Paragraph">
      <style:paragraph-properties fo:margin-left="0.159cm" fo:margin-right="0cm" fo:margin-top="0.141cm" fo:margin-bottom="0cm" style:contextual-spacing="false" fo:orphans="0" fo:widows="0" fo:text-indent="0cm" style:auto-text-indent="false"/>
    </style:style>
    <style:style style:name="P302" style:family="paragraph" style:parent-style-name="Table_20_Paragraph">
      <style:paragraph-properties fo:margin-left="0.157cm" fo:margin-right="0cm" fo:margin-top="0.002cm" fo:margin-bottom="0cm" style:contextual-spacing="false" fo:orphans="0" fo:widows="0" fo:text-indent="0cm" style:auto-text-indent="false"/>
    </style:style>
    <style:style style:name="P303" style:family="paragraph" style:parent-style-name="Table_20_Paragraph">
      <style:paragraph-properties fo:margin-left="0.157cm" fo:margin-right="0cm" fo:margin-top="0.118cm" fo:margin-bottom="0cm" style:contextual-spacing="false" fo:orphans="0" fo:widows="0" fo:text-indent="0cm" style:auto-text-indent="false"/>
    </style:style>
    <style:style style:name="P304" style:family="paragraph" style:parent-style-name="Table_20_Paragraph">
      <style:paragraph-properties fo:margin-left="0.157cm" fo:margin-right="0cm" fo:orphans="0" fo:widows="0" fo:text-indent="0cm" style:auto-text-indent="false"/>
    </style:style>
    <style:style style:name="P305" style:family="paragraph" style:parent-style-name="Table_20_Paragraph">
      <style:paragraph-properties fo:margin-left="0.642cm" fo:margin-right="0cm" fo:margin-top="0.011cm" fo:margin-bottom="0cm" style:contextual-spacing="false" fo:orphans="0" fo:widows="0" fo:text-indent="0cm" style:auto-text-indent="false"/>
    </style:style>
    <style:style style:name="P306" style:family="paragraph" style:parent-style-name="Table_20_Paragraph">
      <style:paragraph-properties fo:margin-left="0.642cm" fo:margin-right="0cm" fo:margin-top="0.009cm" fo:margin-bottom="0cm" style:contextual-spacing="false" fo:orphans="0" fo:widows="0" fo:text-indent="0cm" style:auto-text-indent="false"/>
    </style:style>
    <style:style style:name="P307" style:family="paragraph" style:parent-style-name="Table_20_Paragraph">
      <style:paragraph-properties fo:margin-left="0.642cm" fo:margin-right="0cm" fo:margin-top="0.004cm" fo:margin-bottom="0cm" style:contextual-spacing="false" fo:orphans="0" fo:widows="0" fo:text-indent="0cm" style:auto-text-indent="false"/>
    </style:style>
    <style:style style:name="P308" style:family="paragraph" style:parent-style-name="Table_20_Paragraph">
      <style:paragraph-properties fo:margin-left="1.416cm" fo:margin-right="0cm" fo:orphans="0" fo:widows="0" fo:text-indent="0cm" style:auto-text-indent="false"/>
    </style:style>
    <style:style style:name="P309" style:family="paragraph" style:parent-style-name="Table_20_Paragraph">
      <style:paragraph-properties fo:margin-left="0.439cm" fo:margin-right="0cm" fo:margin-top="0.007cm" fo:margin-bottom="0cm" style:contextual-spacing="false" fo:orphans="0" fo:widows="0" fo:text-indent="0cm" style:auto-text-indent="false"/>
    </style:style>
    <style:style style:name="P310" style:family="paragraph" style:parent-style-name="Table_20_Paragraph">
      <style:paragraph-properties fo:margin-left="0.439cm" fo:margin-right="0cm" fo:margin-top="0.009cm" fo:margin-bottom="0cm" style:contextual-spacing="false" fo:orphans="0" fo:widows="0" fo:text-indent="0cm" style:auto-text-indent="false"/>
    </style:style>
    <style:style style:name="P311" style:family="paragraph" style:parent-style-name="Table_20_Paragraph">
      <style:paragraph-properties fo:margin-left="0.439cm" fo:margin-right="0cm" fo:orphans="0" fo:widows="0" fo:text-indent="0cm" style:auto-text-indent="false"/>
    </style:style>
    <style:style style:name="P312" style:family="paragraph" style:parent-style-name="Table_20_Paragraph">
      <style:paragraph-properties fo:margin-left="0.439cm" fo:margin-right="0cm" fo:margin-top="0.011cm" fo:margin-bottom="0cm" style:contextual-spacing="false" fo:orphans="0" fo:widows="0" fo:text-indent="0cm" style:auto-text-indent="false"/>
    </style:style>
    <style:style style:name="P313" style:family="paragraph" style:parent-style-name="Table_20_Paragraph">
      <style:paragraph-properties fo:margin-left="0.198cm" fo:margin-right="0cm" fo:margin-top="0.127cm" fo:margin-bottom="0cm" style:contextual-spacing="false" fo:orphans="0" fo:widows="0" fo:text-indent="0cm" style:auto-text-indent="false"/>
    </style:style>
    <style:style style:name="P314" style:family="paragraph" style:parent-style-name="Table_20_Paragraph">
      <style:paragraph-properties fo:margin-left="0.155cm" fo:margin-right="0.182cm" fo:margin-top="0.22cm" fo:margin-bottom="0cm" style:contextual-spacing="false" fo:orphans="0" fo:widows="0" fo:text-indent="0cm" style:auto-text-indent="false"/>
    </style:style>
    <style:style style:name="P315" style:family="paragraph" style:parent-style-name="Table_20_Paragraph">
      <style:paragraph-properties fo:margin-left="0.27cm" fo:margin-right="0cm" fo:orphans="0" fo:widows="0" fo:text-indent="0cm" style:auto-text-indent="false"/>
    </style:style>
    <style:style style:name="P316" style:family="paragraph" style:parent-style-name="Table_20_Paragraph">
      <style:paragraph-properties fo:margin-left="0.152cm" fo:margin-right="0cm" fo:margin-top="0.22cm" fo:margin-bottom="0cm" style:contextual-spacing="false" fo:orphans="0" fo:widows="0" fo:text-indent="0cm" style:auto-text-indent="false"/>
    </style:style>
    <style:style style:name="P317" style:family="paragraph" style:parent-style-name="Table_20_Paragraph">
      <style:paragraph-properties fo:margin-left="0.148cm" fo:margin-right="0cm" fo:margin-top="0.22cm" fo:margin-bottom="0cm" style:contextual-spacing="false" fo:orphans="0" fo:widows="0" fo:text-indent="0cm" style:auto-text-indent="false"/>
    </style:style>
    <style:style style:name="P318" style:family="paragraph" style:parent-style-name="Table_20_Paragraph">
      <style:paragraph-properties fo:margin-top="0.002cm" fo:margin-bottom="0cm" style:contextual-spacing="false" fo:orphans="0" fo:widows="0"/>
    </style:style>
    <style:style style:name="P319" style:family="paragraph" style:parent-style-name="Table_20_Paragraph">
      <style:paragraph-properties fo:margin-top="0.247cm" fo:margin-bottom="0cm" style:contextual-spacing="false" fo:orphans="0" fo:widows="0"/>
    </style:style>
    <style:style style:name="P320" style:family="paragraph" style:parent-style-name="Table_20_Paragraph">
      <style:paragraph-properties fo:margin-top="0.215cm" fo:margin-bottom="0cm" style:contextual-spacing="false" fo:orphans="0" fo:widows="0"/>
    </style:style>
    <style:style style:name="P321" style:family="paragraph" style:parent-style-name="Table_20_Paragraph">
      <style:paragraph-properties fo:margin-top="0.219cm" fo:margin-bottom="0cm" style:contextual-spacing="false" fo:orphans="0" fo:widows="0"/>
    </style:style>
    <style:style style:name="P322" style:family="paragraph" style:parent-style-name="Table_20_Paragraph">
      <style:paragraph-properties fo:margin-left="0cm" fo:margin-right="0cm" fo:margin-top="0.219cm" fo:margin-bottom="0cm" style:contextual-spacing="false" fo:orphans="0" fo:widows="0" fo:text-indent="0cm" style:auto-text-indent="false"/>
      <style:text-properties officeooo:paragraph-rsid="000161d4"/>
    </style:style>
    <style:style style:name="P323" style:family="paragraph" style:parent-style-name="Table_20_Paragraph">
      <style:paragraph-properties fo:margin-left="0.161cm" fo:margin-right="0cm" fo:margin-top="0.002cm" fo:margin-bottom="0cm" style:contextual-spacing="false" fo:orphans="0" fo:widows="0" fo:text-indent="0cm" style:auto-text-indent="false"/>
      <style:text-properties officeooo:paragraph-rsid="000161d4"/>
    </style:style>
    <style:style style:name="P324" style:family="paragraph" style:parent-style-name="Table_20_Paragraph">
      <style:paragraph-properties fo:margin-top="0.113cm" fo:margin-bottom="0cm" style:contextual-spacing="false" fo:orphans="0" fo:widows="0"/>
    </style:style>
    <style:style style:name="P325" style:family="paragraph" style:parent-style-name="Table_20_Paragraph">
      <style:paragraph-properties fo:margin-top="0.222cm" fo:margin-bottom="0cm" style:contextual-spacing="false" fo:orphans="0" fo:widows="0"/>
    </style:style>
    <style:style style:name="P326" style:family="paragraph" style:parent-style-name="Table_20_Paragraph">
      <style:paragraph-properties fo:margin-top="0.011cm" fo:margin-bottom="0cm" style:contextual-spacing="false" fo:orphans="0" fo:widows="0"/>
    </style:style>
    <style:style style:name="P327" style:family="paragraph" style:parent-style-name="Table_20_Paragraph">
      <style:paragraph-properties fo:margin-left="0.161cm" fo:margin-right="0cm" fo:orphans="0" fo:widows="0" fo:text-indent="0cm" style:auto-text-indent="false">
        <style:tab-stops>
          <style:tab-stop style:position="2.036cm" style:leader-style="dotted" style:leader-text="."/>
        </style:tab-stops>
      </style:paragraph-properties>
    </style:style>
    <style:style style:name="P328" style:family="paragraph" style:parent-style-name="Table_20_Paragraph">
      <style:paragraph-properties fo:margin-top="0.21cm" fo:margin-bottom="0cm" style:contextual-spacing="false" fo:orphans="0" fo:widows="0"/>
    </style:style>
    <style:style style:name="P329" style:family="paragraph" style:parent-style-name="Table_20_Paragraph">
      <style:paragraph-properties fo:margin-left="0.161cm" fo:margin-right="0cm" fo:margin-top="0.012cm" fo:margin-bottom="0cm" style:contextual-spacing="false" fo:orphans="0" fo:widows="0" fo:text-indent="0cm" style:auto-text-indent="false">
        <style:tab-stops>
          <style:tab-stop style:position="1.824cm" style:leader-style="dotted" style:leader-text="."/>
        </style:tab-stops>
      </style:paragraph-properties>
    </style:style>
    <style:style style:name="P330" style:family="paragraph" style:parent-style-name="Table_20_Paragraph">
      <style:paragraph-properties fo:margin-top="0.199cm" fo:margin-bottom="0cm" style:contextual-spacing="false" fo:orphans="0" fo:widows="0"/>
    </style:style>
    <style:style style:name="P331" style:family="paragraph" style:parent-style-name="Table_20_Paragraph">
      <style:paragraph-properties fo:margin-top="0.198cm" fo:margin-bottom="0cm" style:contextual-spacing="false" fo:orphans="0" fo:widows="0"/>
    </style:style>
    <style:style style:name="P332" style:family="paragraph" style:parent-style-name="Table_20_Paragraph">
      <style:paragraph-properties fo:margin-top="0.081cm" fo:margin-bottom="0cm" style:contextual-spacing="false" fo:orphans="0" fo:widows="0"/>
    </style:style>
    <style:style style:name="P333" style:family="paragraph" style:parent-style-name="Table_20_Paragraph">
      <style:paragraph-properties fo:margin-top="0.217cm" fo:margin-bottom="0cm" style:contextual-spacing="false" fo:orphans="0" fo:widows="0"/>
    </style:style>
    <style:style style:name="P334" style:family="paragraph" style:parent-style-name="Table_20_Paragraph">
      <style:paragraph-properties fo:margin-left="0.161cm" fo:margin-right="0cm" fo:orphans="0" fo:widows="0" fo:text-indent="0cm" style:auto-text-indent="false">
        <style:tab-stops>
          <style:tab-stop style:position="2.034cm" style:leader-style="dotted" style:leader-text="."/>
        </style:tab-stops>
      </style:paragraph-properties>
    </style:style>
    <style:style style:name="P335" style:family="paragraph" style:parent-style-name="Table_20_Paragraph">
      <style:paragraph-properties fo:margin-left="0.161cm" fo:margin-right="0cm" fo:margin-top="0.243cm" fo:margin-bottom="0cm" style:contextual-spacing="false" fo:orphans="0" fo:widows="0" fo:text-indent="0cm" style:auto-text-indent="false">
        <style:tab-stops>
          <style:tab-stop style:position="2.034cm" style:leader-style="dotted" style:leader-text="."/>
        </style:tab-stops>
      </style:paragraph-properties>
    </style:style>
    <style:style style:name="P336" style:family="paragraph" style:parent-style-name="Table_20_Paragraph">
      <style:paragraph-properties fo:margin-left="0.161cm" fo:margin-right="0cm" fo:orphans="0" fo:widows="0" fo:text-indent="0cm" style:auto-text-indent="false">
        <style:tab-stops>
          <style:tab-stop style:position="2.021cm" style:leader-style="dotted" style:leader-text="."/>
        </style:tab-stops>
      </style:paragraph-properties>
    </style:style>
    <style:style style:name="P337" style:family="paragraph" style:parent-style-name="Table_20_Paragraph">
      <style:paragraph-properties fo:margin-left="0.157cm" fo:margin-right="0cm" fo:margin-top="0.056cm" fo:margin-bottom="0cm" style:contextual-spacing="false" fo:orphans="0" fo:widows="0" fo:text-indent="0cm" style:auto-text-indent="false">
        <style:tab-stops>
          <style:tab-stop style:position="2.021cm" style:leader-style="dotted" style:leader-text="."/>
        </style:tab-stops>
      </style:paragraph-properties>
    </style:style>
    <style:style style:name="P338" style:family="paragraph" style:parent-style-name="Table_20_Paragraph">
      <style:paragraph-properties fo:margin-top="0.085cm" fo:margin-bottom="0cm" style:contextual-spacing="false" fo:orphans="0" fo:widows="0"/>
    </style:style>
    <style:style style:name="P339" style:family="paragraph" style:parent-style-name="Table_20_Paragraph">
      <style:paragraph-properties fo:margin-top="0.016cm" fo:margin-bottom="0cm" style:contextual-spacing="false" fo:orphans="0" fo:widows="0"/>
    </style:style>
    <style:style style:name="P340" style:family="paragraph" style:parent-style-name="Table_20_Paragraph">
      <style:paragraph-properties fo:margin-top="0.088cm" fo:margin-bottom="0cm" style:contextual-spacing="false" fo:orphans="0" fo:widows="0"/>
    </style:style>
    <style:style style:name="P341" style:family="paragraph" style:parent-style-name="Table_20_Paragraph">
      <style:paragraph-properties fo:orphans="0" fo:widows="0"/>
    </style:style>
    <style:style style:name="P342" style:family="paragraph" style:parent-style-name="Table_20_Paragraph">
      <style:paragraph-properties fo:margin-top="0.205cm" fo:margin-bottom="0cm" style:contextual-spacing="false" fo:orphans="0" fo:widows="0"/>
    </style:style>
    <style:style style:name="P343" style:family="paragraph" style:parent-style-name="Table_20_Paragraph">
      <style:paragraph-properties fo:margin-top="0.208cm" fo:margin-bottom="0cm" style:contextual-spacing="false" fo:orphans="0" fo:widows="0"/>
    </style:style>
    <style:style style:name="P344" style:family="paragraph" style:parent-style-name="Table_20_Paragraph">
      <style:paragraph-properties fo:margin-top="0.224cm" fo:margin-bottom="0cm" style:contextual-spacing="false" fo:orphans="0" fo:widows="0"/>
    </style:style>
    <style:style style:name="P345" style:family="paragraph" style:parent-style-name="Table_20_Paragraph">
      <style:paragraph-properties fo:margin-top="0.15cm" fo:margin-bottom="0cm" style:contextual-spacing="false" fo:orphans="0" fo:widows="0"/>
    </style:style>
    <style:style style:name="P346" style:family="paragraph" style:parent-style-name="Table_20_Paragraph">
      <style:paragraph-properties fo:margin-top="0.203cm" fo:margin-bottom="0cm" style:contextual-spacing="false" fo:orphans="0" fo:widows="0"/>
    </style:style>
    <style:style style:name="P347" style:family="paragraph" style:parent-style-name="Table_20_Paragraph">
      <style:paragraph-properties fo:margin-top="0.22cm" fo:margin-bottom="0cm" style:contextual-spacing="false" fo:orphans="0" fo:widows="0"/>
    </style:style>
    <style:style style:name="P348" style:family="paragraph" style:parent-style-name="Table_20_Paragraph">
      <style:paragraph-properties fo:margin-top="0.206cm" fo:margin-bottom="0cm" style:contextual-spacing="false" fo:orphans="0" fo:widows="0"/>
    </style:style>
    <style:style style:name="P349" style:family="paragraph" style:parent-style-name="Table_20_Paragraph">
      <style:paragraph-properties fo:margin-top="0.176cm" fo:margin-bottom="0cm" style:contextual-spacing="false" fo:orphans="0" fo:widows="0"/>
    </style:style>
    <style:style style:name="P350" style:family="paragraph" style:parent-style-name="Table_20_Paragraph">
      <style:paragraph-properties fo:orphans="0" fo:widows="0">
        <style:tab-stops>
          <style:tab-stop style:position="1.699cm" style:leader-style="dotted" style:leader-text="."/>
        </style:tab-stops>
      </style:paragraph-properties>
    </style:style>
    <style:style style:name="P351" style:family="paragraph" style:parent-style-name="Table_20_Paragraph">
      <style:paragraph-properties fo:margin-left="0.157cm" fo:margin-right="0cm" fo:orphans="0" fo:widows="0" fo:text-indent="0cm" style:auto-text-indent="false">
        <style:tab-stops>
          <style:tab-stop style:position="1.702cm" style:leader-style="dotted" style:leader-text="."/>
        </style:tab-stops>
      </style:paragraph-properties>
    </style:style>
    <style:style style:name="P352" style:family="paragraph" style:parent-style-name="Table_20_Paragraph">
      <style:paragraph-properties fo:margin-top="0.145cm" fo:margin-bottom="0cm" style:contextual-spacing="false" fo:orphans="0" fo:widows="0"/>
    </style:style>
    <style:style style:name="P353" style:family="paragraph" style:parent-style-name="Table_20_Paragraph">
      <style:paragraph-properties fo:margin-left="0.157cm" fo:margin-right="0cm" fo:orphans="0" fo:widows="0" fo:text-indent="0cm" style:auto-text-indent="false">
        <style:tab-stops>
          <style:tab-stop style:position="1.704cm" style:leader-style="dotted" style:leader-text="."/>
        </style:tab-stops>
      </style:paragraph-properties>
    </style:style>
    <style:style style:name="P354" style:family="paragraph" style:parent-style-name="Table_20_Paragraph">
      <style:paragraph-properties fo:margin-top="0.132cm" fo:margin-bottom="0cm" style:contextual-spacing="false" fo:orphans="0" fo:widows="0">
        <style:tab-stops>
          <style:tab-stop style:position="0.598cm"/>
        </style:tab-stops>
      </style:paragraph-properties>
    </style:style>
    <style:style style:name="P355" style:family="paragraph" style:parent-style-name="Table_20_Paragraph">
      <style:paragraph-properties fo:margin-left="0.157cm" fo:margin-right="0cm" fo:margin-top="0.132cm" fo:margin-bottom="0cm" style:contextual-spacing="false" fo:orphans="0" fo:widows="0" fo:text-indent="0cm" style:auto-text-indent="false">
        <style:tab-stops>
          <style:tab-stop style:position="0.601cm"/>
        </style:tab-stops>
      </style:paragraph-properties>
    </style:style>
    <style:style style:name="P356" style:family="paragraph" style:parent-style-name="Table_20_Paragraph">
      <style:paragraph-properties fo:margin-top="0.118cm" fo:margin-bottom="0cm" style:contextual-spacing="false" fo:orphans="0" fo:widows="0"/>
    </style:style>
    <style:style style:name="P357" style:family="paragraph" style:parent-style-name="Table_20_Paragraph">
      <style:paragraph-properties fo:margin-top="0.168cm" fo:margin-bottom="0cm" style:contextual-spacing="false" fo:orphans="0" fo:widows="0"/>
    </style:style>
    <style:style style:name="P358" style:family="paragraph" style:parent-style-name="Table_20_Paragraph">
      <style:paragraph-properties fo:margin-top="0.056cm" fo:margin-bottom="0cm" style:contextual-spacing="false" fo:orphans="0" fo:widows="0">
        <style:tab-stops>
          <style:tab-stop style:position="2.018cm" style:leader-style="dotted" style:leader-text="."/>
        </style:tab-stops>
      </style:paragraph-properties>
    </style:style>
    <style:style style:name="P359" style:family="paragraph" style:parent-style-name="Table_20_Paragraph">
      <style:paragraph-properties fo:margin-top="0.226cm" fo:margin-bottom="0cm" style:contextual-spacing="false" fo:orphans="0" fo:widows="0"/>
    </style:style>
    <style:style style:name="P360" style:family="paragraph" style:parent-style-name="Table_20_Paragraph">
      <style:paragraph-properties fo:margin-top="0.104cm" fo:margin-bottom="0cm" style:contextual-spacing="false" fo:orphans="0" fo:widows="0"/>
    </style:style>
    <style:style style:name="P361" style:family="paragraph" style:parent-style-name="Table_20_Paragraph">
      <style:paragraph-properties fo:margin-top="0.189cm" fo:margin-bottom="0cm" style:contextual-spacing="false" fo:orphans="0" fo:widows="0"/>
    </style:style>
    <style:style style:name="P362" style:family="paragraph" style:parent-style-name="Table_20_Paragraph">
      <style:paragraph-properties fo:margin-top="0.053cm" fo:margin-bottom="0cm" style:contextual-spacing="false" fo:orphans="0" fo:widows="0"/>
    </style:style>
    <style:style style:name="P363" style:family="paragraph" style:parent-style-name="Table_20_Paragraph">
      <style:paragraph-properties fo:margin-top="0.171cm" fo:margin-bottom="0cm" style:contextual-spacing="false" fo:orphans="0" fo:widows="0"/>
    </style:style>
    <style:style style:name="P364" style:family="paragraph" style:parent-style-name="Table_20_Paragraph">
      <style:paragraph-properties fo:margin-top="0.191cm" fo:margin-bottom="0cm" style:contextual-spacing="false" fo:orphans="0" fo:widows="0"/>
    </style:style>
    <style:style style:name="P365" style:family="paragraph" style:parent-style-name="Table_20_Paragraph">
      <style:paragraph-properties fo:margin-top="0.034cm" fo:margin-bottom="0cm" style:contextual-spacing="false" fo:orphans="0" fo:widows="0"/>
    </style:style>
    <style:style style:name="P366" style:family="paragraph" style:parent-style-name="Table_20_Paragraph">
      <style:paragraph-properties fo:margin-top="0.005cm" fo:margin-bottom="0cm" style:contextual-spacing="false" fo:orphans="0" fo:widows="0"/>
    </style:style>
    <style:style style:name="P367" style:family="paragraph" style:parent-style-name="Table_20_Paragraph">
      <style:paragraph-properties fo:margin-top="0.097cm" fo:margin-bottom="0cm" style:contextual-spacing="false" fo:orphans="0" fo:widows="0"/>
    </style:style>
    <style:style style:name="P368" style:family="paragraph" style:parent-style-name="Table_20_Paragraph">
      <style:paragraph-properties fo:margin-top="0.051cm" fo:margin-bottom="0cm" style:contextual-spacing="false" fo:orphans="0" fo:widows="0"/>
    </style:style>
    <style:style style:name="P369" style:family="paragraph" style:parent-style-name="Table_20_Paragraph">
      <style:paragraph-properties fo:margin-top="0.044cm" fo:margin-bottom="0cm" style:contextual-spacing="false" fo:orphans="0" fo:widows="0"/>
    </style:style>
    <style:style style:name="P370" style:family="paragraph" style:parent-style-name="Table_20_Paragraph">
      <style:paragraph-properties fo:margin-top="0.076cm" fo:margin-bottom="0cm" style:contextual-spacing="false" fo:orphans="0" fo:widows="0"/>
    </style:style>
    <style:style style:name="P371" style:family="paragraph" style:parent-style-name="Table_20_Paragraph">
      <style:paragraph-properties fo:margin-top="0.007cm" fo:margin-bottom="0cm" style:contextual-spacing="false" fo:orphans="0" fo:widows="0"/>
    </style:style>
    <style:style style:name="P372" style:family="paragraph" style:parent-style-name="Table_20_Paragraph">
      <style:paragraph-properties fo:margin-top="0.009cm" fo:margin-bottom="0cm" style:contextual-spacing="false" fo:orphans="0" fo:widows="0"/>
    </style:style>
    <style:style style:name="P373" style:family="paragraph" style:parent-style-name="Table_20_Paragraph">
      <style:paragraph-properties fo:margin-top="0.136cm" fo:margin-bottom="0cm" style:contextual-spacing="false" fo:orphans="0" fo:widows="0"/>
    </style:style>
    <style:style style:name="P374" style:family="paragraph" style:parent-style-name="Table_20_Paragraph">
      <style:paragraph-properties fo:margin-top="0.049cm" fo:margin-bottom="0cm" style:contextual-spacing="false" fo:orphans="0" fo:widows="0"/>
    </style:style>
    <style:style style:name="P375" style:family="paragraph" style:parent-style-name="Table_20_Paragraph">
      <style:paragraph-properties fo:margin-top="0.093cm" fo:margin-bottom="0cm" style:contextual-spacing="false" fo:orphans="0" fo:widows="0"/>
    </style:style>
    <style:style style:name="P376" style:family="paragraph" style:parent-style-name="Table_20_Paragraph">
      <style:paragraph-properties fo:margin-top="0.178cm" fo:margin-bottom="0cm" style:contextual-spacing="false" fo:orphans="0" fo:widows="0"/>
    </style:style>
    <style:style style:name="P377" style:family="paragraph" style:parent-style-name="Table_20_Paragraph">
      <style:paragraph-properties fo:margin-top="0.125cm" fo:margin-bottom="0cm" style:contextual-spacing="false" fo:orphans="0" fo:widows="0"/>
    </style:style>
    <style:style style:name="P378" style:family="paragraph" style:parent-style-name="Table_20_Paragraph">
      <style:paragraph-properties fo:margin-top="0.048cm" fo:margin-bottom="0cm" style:contextual-spacing="false" fo:orphans="0" fo:widows="0"/>
    </style:style>
    <style:style style:name="P379" style:family="paragraph" style:parent-style-name="Table_20_Paragraph">
      <style:paragraph-properties fo:margin-top="0.146cm" fo:margin-bottom="0cm" style:contextual-spacing="false" fo:orphans="0" fo:widows="0"/>
    </style:style>
    <style:style style:name="P380" style:family="paragraph" style:parent-style-name="Table_20_Paragraph">
      <style:paragraph-properties fo:margin-top="0.111cm" fo:margin-bottom="0cm" style:contextual-spacing="false" fo:orphans="0" fo:widows="0"/>
    </style:style>
    <style:style style:name="P381" style:family="paragraph" style:parent-style-name="Table_20_Paragraph">
      <style:paragraph-properties fo:margin-top="0.109cm" fo:margin-bottom="0cm" style:contextual-spacing="false" fo:orphans="0" fo:widows="0"/>
    </style:style>
    <style:style style:name="P382" style:family="paragraph" style:parent-style-name="Table_20_Paragraph">
      <style:paragraph-properties fo:margin-top="0.164cm" fo:margin-bottom="0cm" style:contextual-spacing="false" fo:orphans="0" fo:widows="0"/>
    </style:style>
    <style:style style:name="P383" style:family="paragraph" style:parent-style-name="Table_20_Paragraph">
      <style:paragraph-properties fo:margin-top="0.113cm" fo:margin-bottom="0cm" style:contextual-spacing="false" fo:orphans="0" fo:widows="0">
        <style:tab-stops>
          <style:tab-stop style:position="6.851cm" style:leader-style="dotted" style:leader-text="."/>
        </style:tab-stops>
      </style:paragraph-properties>
    </style:style>
    <style:style style:name="P384" style:family="paragraph" style:parent-style-name="Table_20_Paragraph">
      <style:paragraph-properties fo:margin-top="0.018cm" fo:margin-bottom="0cm" style:contextual-spacing="false" fo:orphans="0" fo:widows="0"/>
    </style:style>
    <style:style style:name="P385" style:family="paragraph" style:parent-style-name="Table_20_Paragraph">
      <style:paragraph-properties fo:margin-top="0.108cm" fo:margin-bottom="0cm" style:contextual-spacing="false" fo:orphans="0" fo:widows="0"/>
    </style:style>
    <style:style style:name="P386" style:family="paragraph" style:parent-style-name="Table_20_Paragraph">
      <style:paragraph-properties fo:margin-left="0.228cm" fo:margin-right="0cm" fo:margin-top="0.208cm" fo:margin-bottom="0cm" style:contextual-spacing="false" fo:orphans="0" fo:widows="0" fo:text-indent="0cm" style:auto-text-indent="false"/>
      <style:text-properties officeooo:paragraph-rsid="00026c7e"/>
    </style:style>
    <style:style style:name="P387" style:family="paragraph" style:parent-style-name="Standard">
      <style:paragraph-properties fo:margin-left="1.15cm" fo:margin-right="0cm" fo:line-height="0.22cm" fo:text-indent="0cm" style:auto-text-indent="false"/>
    </style:style>
    <style:style style:name="P388" style:family="paragraph" style:parent-style-name="Standard">
      <style:paragraph-properties fo:margin-left="1.15cm" fo:margin-right="0cm" fo:margin-top="0.224cm" fo:margin-bottom="0cm" style:contextual-spacing="false" fo:text-align="justify" style:justify-single-word="false" fo:text-indent="0cm" style:auto-text-indent="false">
        <style:tab-stops>
          <style:tab-stop style:position="8.812cm" style:leader-style="dotted" style:leader-text="."/>
        </style:tab-stops>
      </style:paragraph-properties>
    </style:style>
    <style:style style:name="P389" style:family="paragraph" style:parent-style-name="Table_20_Paragraph">
      <style:paragraph-properties fo:text-align="justify" style:justify-single-word="false" fo:orphans="0" fo:widows="0"/>
    </style:style>
    <style:style style:name="P390" style:family="paragraph" style:parent-style-name="Table_20_Paragraph">
      <style:paragraph-properties fo:margin-top="0.201cm" fo:margin-bottom="0cm" style:contextual-spacing="false" fo:text-align="justify" style:justify-single-word="false" fo:orphans="0" fo:widows="0"/>
    </style:style>
    <style:style style:name="P391" style:family="paragraph" style:parent-style-name="Table_20_Paragraph">
      <style:paragraph-properties fo:margin-top="0.208cm" fo:margin-bottom="0cm" style:contextual-spacing="false" fo:text-align="justify" style:justify-single-word="false" fo:orphans="0" fo:widows="0"/>
    </style:style>
    <style:style style:name="P392" style:family="paragraph" style:parent-style-name="Standard">
      <style:paragraph-properties fo:margin-left="1.15cm" fo:margin-right="0cm" fo:line-height="0.236cm" fo:text-indent="0cm" style:auto-text-indent="false"/>
    </style:style>
    <style:style style:name="P393" style:family="paragraph" style:parent-style-name="Table_20_Paragraph">
      <style:paragraph-properties fo:margin-top="0.018cm" fo:margin-bottom="0cm" style:contextual-spacing="false" fo:line-height="0.236cm" fo:orphans="0" fo:widows="0"/>
    </style:style>
    <style:style style:name="P394" style:family="paragraph" style:parent-style-name="Table_20_Paragraph">
      <style:paragraph-properties fo:margin-left="0.155cm" fo:margin-right="0.542cm" fo:margin-top="0.224cm" fo:margin-bottom="0cm" style:contextual-spacing="false" fo:line-height="98%" fo:orphans="0" fo:widows="0" fo:text-indent="0.071cm" style:auto-text-indent="false"/>
    </style:style>
    <style:style style:name="P395" style:family="paragraph" style:parent-style-name="Table_20_Paragraph">
      <style:paragraph-properties fo:margin-left="0.155cm" fo:margin-right="0.198cm" fo:margin-top="0.115cm" fo:margin-bottom="0cm" style:contextual-spacing="false" fo:line-height="98%" fo:orphans="0" fo:widows="0" fo:text-indent="0cm" style:auto-text-indent="false"/>
    </style:style>
    <style:style style:name="P396" style:family="paragraph" style:parent-style-name="Table_20_Paragraph">
      <style:paragraph-properties fo:margin-left="0cm" fo:margin-right="0.053cm" fo:margin-top="0.222cm" fo:margin-bottom="0cm" style:contextual-spacing="false" fo:text-align="end" style:justify-single-word="false" fo:orphans="0" fo:widows="0" fo:text-indent="0cm" style:auto-text-indent="false"/>
    </style:style>
    <style:style style:name="P397" style:family="paragraph" style:parent-style-name="Table_20_Paragraph">
      <style:paragraph-properties fo:margin-left="0cm" fo:margin-right="0.053cm" fo:margin-top="0.219cm" fo:margin-bottom="0cm" style:contextual-spacing="false" fo:text-align="end" style:justify-single-word="false" fo:orphans="0" fo:widows="0" fo:text-indent="0cm" style:auto-text-indent="false"/>
    </style:style>
    <style:style style:name="P398" style:family="paragraph" style:parent-style-name="Table_20_Paragraph">
      <style:paragraph-properties fo:margin-left="0cm" fo:margin-right="0.053cm" fo:margin-top="0.113cm" fo:margin-bottom="0cm" style:contextual-spacing="false" fo:text-align="end" style:justify-single-word="false" fo:orphans="0" fo:widows="0" fo:text-indent="0cm" style:auto-text-indent="false"/>
    </style:style>
    <style:style style:name="P399" style:family="paragraph" style:parent-style-name="Table_20_Paragraph">
      <style:paragraph-properties fo:margin-left="0cm" fo:margin-right="-0.026cm" fo:margin-top="0.222cm" fo:margin-bottom="0cm" style:contextual-spacing="false" fo:text-align="end" style:justify-single-word="false" fo:orphans="0" fo:widows="0" fo:text-indent="0cm" style:auto-text-indent="false"/>
    </style:style>
    <style:style style:name="P400" style:family="paragraph" style:parent-style-name="Table_20_Paragraph">
      <style:paragraph-properties fo:margin-left="0cm" fo:margin-right="0.173cm" fo:margin-top="0.007cm" fo:margin-bottom="0cm" style:contextual-spacing="false" fo:text-align="end" style:justify-single-word="false" fo:orphans="0" fo:widows="0" fo:text-indent="0cm" style:auto-text-indent="false"/>
    </style:style>
    <style:style style:name="P401" style:family="paragraph" style:parent-style-name="Table_20_Paragraph">
      <style:paragraph-properties fo:margin-left="0cm" fo:margin-right="0.166cm" fo:margin-top="0.012cm" fo:margin-bottom="0cm" style:contextual-spacing="false" fo:text-align="end" style:justify-single-word="false" fo:orphans="0" fo:widows="0" fo:text-indent="0cm" style:auto-text-indent="false"/>
    </style:style>
    <style:style style:name="P402" style:family="paragraph" style:parent-style-name="Table_20_Paragraph">
      <style:paragraph-properties fo:margin-top="0.109cm" fo:margin-bottom="0cm" style:contextual-spacing="false" fo:line-height="0.233cm" fo:orphans="0" fo:widows="0"/>
    </style:style>
    <style:style style:name="P403" style:family="paragraph" style:parent-style-name="Table_20_Paragraph">
      <style:paragraph-properties fo:margin-top="0.113cm" fo:margin-bottom="0cm" style:contextual-spacing="false" fo:line-height="0.233cm" fo:orphans="0" fo:widows="0"/>
    </style:style>
    <style:style style:name="P404" style:family="paragraph" style:parent-style-name="Table_20_Paragraph">
      <style:paragraph-properties fo:margin-top="0.171cm" fo:margin-bottom="0cm" style:contextual-spacing="false" fo:line-height="0.233cm" fo:orphans="0" fo:widows="0"/>
    </style:style>
    <style:style style:name="P405" style:family="paragraph" style:parent-style-name="Table_20_Paragraph">
      <style:paragraph-properties fo:margin-left="0.439cm" fo:margin-right="0cm" fo:margin-top="0.012cm" fo:margin-bottom="0cm" style:contextual-spacing="false" fo:line-height="0.233cm" fo:orphans="0" fo:widows="0" fo:text-indent="0cm" style:auto-text-indent="false"/>
    </style:style>
    <style:style style:name="P406" style:family="paragraph" style:parent-style-name="Table_20_Paragraph">
      <style:paragraph-properties fo:margin-top="0.012cm" fo:margin-bottom="0cm" style:contextual-spacing="false" fo:line-height="0.233cm" fo:orphans="0" fo:widows="0"/>
    </style:style>
    <style:style style:name="P407" style:family="paragraph" style:parent-style-name="Table_20_Paragraph">
      <style:paragraph-properties fo:margin-left="0cm" fo:margin-right="0.053cm" fo:margin-top="0.109cm" fo:margin-bottom="0cm" style:contextual-spacing="false" fo:line-height="0.233cm" fo:text-align="end" style:justify-single-word="false" fo:orphans="0" fo:widows="0" fo:text-indent="0cm" style:auto-text-indent="false"/>
    </style:style>
    <style:style style:name="P408" style:family="paragraph" style:parent-style-name="Table_20_Paragraph">
      <style:paragraph-properties fo:margin-left="0cm" fo:margin-right="-0.026cm" fo:margin-top="0.109cm" fo:margin-bottom="0cm" style:contextual-spacing="false" fo:line-height="0.233cm" fo:text-align="end" style:justify-single-word="false" fo:orphans="0" fo:widows="0" fo:text-indent="0cm" style:auto-text-indent="false"/>
    </style:style>
    <style:style style:name="P409" style:family="paragraph" style:parent-style-name="Table_20_Paragraph">
      <style:paragraph-properties fo:margin-left="0cm" fo:margin-right="0.171cm" fo:margin-top="0.009cm" fo:margin-bottom="0cm" style:contextual-spacing="false" fo:line-height="0.233cm" fo:text-align="end" style:justify-single-word="false" fo:orphans="0" fo:widows="0" fo:text-indent="0cm" style:auto-text-indent="false"/>
    </style:style>
    <style:style style:name="P410" style:family="paragraph" style:parent-style-name="Table_20_Paragraph">
      <style:paragraph-properties fo:margin-left="0cm" fo:margin-right="0.173cm" fo:margin-top="0.011cm" fo:margin-bottom="0cm" style:contextual-spacing="false" fo:line-height="0.233cm" fo:text-align="end" style:justify-single-word="false" fo:orphans="0" fo:widows="0" fo:text-indent="0cm" style:auto-text-indent="false"/>
    </style:style>
    <style:style style:name="P411" style:family="paragraph" style:parent-style-name="Table_20_Paragraph">
      <style:paragraph-properties fo:margin-left="0cm" fo:margin-right="0.346cm" fo:line-height="0.233cm" fo:text-align="end" style:justify-single-word="false" fo:orphans="0" fo:widows="0" fo:text-indent="0cm" style:auto-text-indent="false"/>
    </style:style>
    <style:style style:name="P412" style:family="paragraph" style:parent-style-name="Table_20_Paragraph">
      <style:paragraph-properties fo:margin-left="0cm" fo:margin-right="0.175cm" fo:margin-top="0.012cm" fo:margin-bottom="0cm" style:contextual-spacing="false" fo:line-height="0.233cm" fo:text-align="end" style:justify-single-word="false" fo:orphans="0" fo:widows="0" fo:text-indent="0cm" style:auto-text-indent="false"/>
    </style:style>
    <style:style style:name="P413" style:family="paragraph" style:parent-style-name="Table_20_Paragraph">
      <style:paragraph-properties fo:margin-left="0.155cm" fo:margin-right="0.166cm" fo:margin-top="0.215cm" fo:margin-bottom="0cm" style:contextual-spacing="false" fo:line-height="106%" fo:text-align="justify" style:justify-single-word="false" fo:orphans="0" fo:widows="0" fo:text-indent="0cm" style:auto-text-indent="false"/>
    </style:style>
    <style:style style:name="P414" style:family="paragraph" style:parent-style-name="Table_20_Paragraph">
      <style:paragraph-properties fo:margin-left="0.155cm" fo:margin-right="0.164cm" fo:margin-top="0.219cm" fo:margin-bottom="0cm" style:contextual-spacing="false" fo:line-height="106%" fo:text-align="justify" style:justify-single-word="false" fo:orphans="0" fo:widows="0" fo:text-indent="0cm" style:auto-text-indent="false"/>
    </style:style>
    <style:style style:name="P415" style:family="paragraph" style:parent-style-name="Table_20_Paragraph">
      <style:paragraph-properties fo:margin-left="0.155cm" fo:margin-right="0.168cm" fo:line-height="106%" fo:text-align="justify" style:justify-single-word="false" fo:orphans="0" fo:widows="0" fo:text-indent="0cm" style:auto-text-indent="false"/>
    </style:style>
    <style:style style:name="P416" style:family="paragraph" style:parent-style-name="Table_20_Paragraph">
      <style:paragraph-properties fo:margin-left="0.155cm" fo:margin-right="0.168cm" fo:margin-top="0.219cm" fo:margin-bottom="0cm" style:contextual-spacing="false" fo:line-height="106%" fo:text-align="justify" style:justify-single-word="false" fo:orphans="0" fo:widows="0" fo:text-indent="0cm" style:auto-text-indent="false"/>
    </style:style>
    <style:style style:name="P417" style:family="paragraph" style:parent-style-name="Table_20_Paragraph">
      <style:paragraph-properties fo:margin-left="0.155cm" fo:margin-right="0.319cm" fo:margin-top="0.109cm" fo:margin-bottom="0cm" style:contextual-spacing="false" fo:line-height="106%" fo:text-align="justify" style:justify-single-word="false" fo:orphans="0" fo:widows="0" fo:text-indent="0cm" style:auto-text-indent="false"/>
    </style:style>
    <style:style style:name="P418" style:family="paragraph" style:parent-style-name="Table_20_Paragraph">
      <style:paragraph-properties fo:margin-left="0.155cm" fo:margin-right="0.162cm" fo:margin-top="0.22cm" fo:margin-bottom="0cm" style:contextual-spacing="false" fo:line-height="106%" fo:text-align="justify" style:justify-single-word="false" fo:orphans="0" fo:widows="0" fo:text-indent="0cm" style:auto-text-indent="false"/>
    </style:style>
    <style:style style:name="P419" style:family="paragraph" style:parent-style-name="Table_20_Paragraph">
      <style:paragraph-properties fo:margin-left="0.194cm" fo:margin-right="0.259cm" fo:margin-top="0.041cm" fo:margin-bottom="0cm" style:contextual-spacing="false" fo:line-height="106%" fo:text-align="justify" style:justify-single-word="false" fo:orphans="0" fo:widows="0" fo:text-indent="0cm" style:auto-text-indent="false"/>
    </style:style>
    <style:style style:name="P420" style:family="paragraph" style:parent-style-name="Table_20_Paragraph">
      <style:paragraph-properties fo:margin-left="0.439cm" fo:margin-right="0.164cm" fo:margin-top="0.219cm" fo:margin-bottom="0cm" style:contextual-spacing="false" fo:line-height="106%" fo:text-align="justify" style:justify-single-word="false" fo:orphans="0" fo:widows="0" fo:text-indent="-0.284cm" style:auto-text-indent="false"/>
    </style:style>
    <style:style style:name="P421" style:family="paragraph" style:parent-style-name="Table_20_Paragraph">
      <style:paragraph-properties fo:margin-left="0.684cm" fo:margin-right="0.171cm" fo:margin-top="0.108cm" fo:margin-bottom="0cm" style:contextual-spacing="false" fo:line-height="106%" fo:text-align="justify" style:justify-single-word="false" fo:orphans="0" fo:widows="0" fo:text-indent="-0.487cm" style:auto-text-indent="false"/>
    </style:style>
    <style:style style:name="P422" style:family="paragraph" style:parent-style-name="Table_20_Paragraph">
      <style:paragraph-properties fo:margin-left="0.515cm" fo:margin-right="0.168cm" fo:margin-top="0.219cm" fo:margin-bottom="0cm" style:contextual-spacing="false" fo:line-height="106%" fo:text-align="justify" style:justify-single-word="false" fo:orphans="0" fo:widows="0" fo:text-indent="-0.36cm" style:auto-text-indent="false"/>
    </style:style>
    <style:style style:name="P423" style:family="paragraph" style:parent-style-name="Table_20_Paragraph">
      <style:paragraph-properties fo:line-height="106%" fo:orphans="0" fo:widows="0"/>
    </style:style>
    <style:style style:name="P424" style:family="paragraph" style:parent-style-name="Table_20_Paragraph">
      <style:paragraph-properties fo:margin-left="0.159cm" fo:margin-right="0.187cm" fo:margin-top="0.141cm" fo:margin-bottom="0cm" style:contextual-spacing="false" fo:line-height="106%" fo:orphans="0" fo:widows="0" fo:text-indent="0cm" style:auto-text-indent="false"/>
    </style:style>
    <style:style style:name="P425" style:family="paragraph" style:parent-style-name="Table_20_Paragraph">
      <style:paragraph-properties fo:margin-left="0.155cm" fo:margin-right="0.383cm" fo:margin-top="0.208cm" fo:margin-bottom="0cm" style:contextual-spacing="false" fo:line-height="106%" fo:orphans="0" fo:widows="0" fo:text-indent="0cm" style:auto-text-indent="false"/>
    </style:style>
    <style:style style:name="P426" style:family="paragraph" style:parent-style-name="Table_20_Paragraph">
      <style:paragraph-properties fo:margin-left="0.155cm" fo:margin-right="0.333cm" fo:margin-top="0.002cm" fo:margin-bottom="0cm" style:contextual-spacing="false" fo:line-height="106%" fo:orphans="0" fo:widows="0" fo:text-indent="0cm" style:auto-text-indent="false"/>
    </style:style>
    <style:style style:name="P427" style:family="paragraph" style:parent-style-name="Table_20_Paragraph">
      <style:paragraph-properties fo:margin-left="0.155cm" fo:margin-right="0.086cm" fo:line-height="106%" fo:orphans="0" fo:widows="0" fo:text-indent="0cm" style:auto-text-indent="false"/>
    </style:style>
    <style:style style:name="P428" style:family="paragraph" style:parent-style-name="Table_20_Paragraph">
      <style:paragraph-properties fo:margin-left="0.155cm" fo:margin-right="0.624cm" fo:line-height="106%" fo:orphans="0" fo:widows="0" fo:text-indent="0cm" style:auto-text-indent="false"/>
    </style:style>
    <style:style style:name="P429" style:family="paragraph" style:parent-style-name="Table_20_Paragraph">
      <style:paragraph-properties fo:margin-left="0.159cm" fo:margin-right="0.377cm" fo:margin-top="0.143cm" fo:margin-bottom="0cm" style:contextual-spacing="false" fo:line-height="106%" fo:orphans="0" fo:widows="0" fo:text-indent="0cm" style:auto-text-indent="false">
        <style:tab-stops>
          <style:tab-stop style:position="3.884cm"/>
          <style:tab-stop style:position="5.509cm"/>
          <style:tab-stop style:position="7.422cm"/>
        </style:tab-stops>
      </style:paragraph-properties>
    </style:style>
    <style:style style:name="P430" style:family="paragraph" style:parent-style-name="Table_20_Paragraph">
      <style:paragraph-properties fo:margin-left="0.161cm" fo:margin-right="5.144cm" fo:line-height="211%" fo:orphans="0" fo:widows="0" fo:text-indent="0cm" style:auto-text-indent="false"/>
    </style:style>
    <style:style style:name="P431" style:family="paragraph" style:parent-style-name="Table_20_Paragraph">
      <style:paragraph-properties fo:margin-left="0.155cm" fo:margin-right="0.074cm" fo:margin-top="0.198cm" fo:margin-bottom="0cm" style:contextual-spacing="false" style:line-height-at-least="0.282cm" fo:orphans="0" fo:widows="0" fo:text-indent="0cm" style:auto-text-indent="false"/>
    </style:style>
    <style:style style:name="P432" style:family="paragraph" style:parent-style-name="Table_20_Paragraph">
      <style:paragraph-properties fo:margin-top="0.016cm" fo:margin-bottom="0cm" style:contextual-spacing="false" fo:line-height="0.226cm" fo:orphans="0" fo:widows="0"/>
    </style:style>
    <style:style style:name="P433" style:family="paragraph" style:parent-style-name="Table_20_Paragraph">
      <style:paragraph-properties fo:margin-top="0.219cm" fo:margin-bottom="0cm" style:contextual-spacing="false" fo:line-height="0.226cm" fo:orphans="0" fo:widows="0"/>
    </style:style>
    <style:style style:name="P434" style:family="paragraph" style:parent-style-name="Table_20_Paragraph">
      <style:paragraph-properties fo:margin-left="0.194cm" fo:margin-right="0cm" fo:line-height="0.335cm" fo:orphans="0" fo:widows="0" fo:text-indent="0cm" style:auto-text-indent="false"/>
    </style:style>
    <style:style style:name="P435" style:family="paragraph" style:parent-style-name="Table_20_Paragraph">
      <style:paragraph-properties fo:margin-left="0.194cm" fo:margin-right="0cm" fo:margin-top="0.007cm" fo:margin-bottom="0cm" style:contextual-spacing="false" style:line-height-at-least="0.353cm" fo:orphans="0" fo:widows="0" fo:text-indent="0cm" style:auto-text-indent="false"/>
    </style:style>
    <style:style style:name="P436" style:family="paragraph" style:parent-style-name="Table_20_Paragraph">
      <style:paragraph-properties fo:margin-left="0.155cm" fo:margin-right="0.974cm" fo:margin-top="0.194cm" fo:margin-bottom="0cm" style:contextual-spacing="false" style:line-height-at-least="0.265cm" fo:orphans="0" fo:widows="0" fo:text-indent="0cm" style:auto-text-indent="false"/>
    </style:style>
    <style:style style:name="P437" style:family="paragraph" style:parent-style-name="Table_20_Paragraph">
      <style:paragraph-properties fo:margin-left="0.155cm" fo:margin-right="0.238cm" fo:margin-top="0.002cm" fo:margin-bottom="0cm" style:contextual-spacing="false" style:line-height-at-least="0.265cm" fo:orphans="0" fo:widows="0" fo:text-indent="0cm" style:auto-text-indent="false"/>
    </style:style>
    <style:style style:name="P438" style:family="paragraph" style:parent-style-name="Table_20_Paragraph">
      <style:paragraph-properties fo:margin-left="0.155cm" fo:margin-right="0.086cm" style:line-height-at-least="0.265cm" fo:orphans="0" fo:widows="0" fo:text-indent="0cm" style:auto-text-indent="false"/>
    </style:style>
    <style:style style:name="P439" style:family="paragraph" style:parent-style-name="Table_20_Paragraph">
      <style:paragraph-properties fo:margin-left="0.27cm" fo:margin-right="0cm" fo:margin-top="0.152cm" fo:margin-bottom="0cm" style:contextual-spacing="false" style:line-height-at-least="0.265cm" fo:orphans="0" fo:widows="0" fo:text-indent="-0.115cm" style:auto-text-indent="false"/>
    </style:style>
    <style:style style:name="P440" style:family="paragraph" style:parent-style-name="Table_20_Paragraph">
      <style:paragraph-properties fo:margin-left="0.642cm" fo:margin-right="0.171cm" fo:margin-top="0.206cm" fo:margin-bottom="0cm" style:contextual-spacing="false" style:line-height-at-least="0.265cm" fo:text-align="justify" style:justify-single-word="false" fo:orphans="0" fo:widows="0" fo:text-indent="-0.487cm" style:auto-text-indent="false"/>
    </style:style>
    <style:style style:name="P441" style:family="paragraph" style:parent-style-name="Table_20_Paragraph">
      <style:paragraph-properties fo:margin-left="0.155cm" fo:margin-right="0.383cm" fo:margin-top="0.171cm" fo:margin-bottom="0cm" style:contextual-spacing="false" fo:line-height="0.275cm" fo:orphans="0" fo:widows="0" fo:text-indent="0cm" style:auto-text-indent="false"/>
    </style:style>
    <style:style style:name="P442" style:family="paragraph" style:parent-style-name="Table_20_Paragraph">
      <style:paragraph-properties fo:margin-left="0.439cm" fo:margin-right="0cm" fo:line-height="0.275cm" fo:orphans="0" fo:widows="0" fo:text-indent="0cm" style:auto-text-indent="false"/>
    </style:style>
    <style:style style:name="P443" style:family="paragraph" style:parent-style-name="Table_20_Paragraph">
      <style:paragraph-properties fo:line-height="0.275cm" fo:orphans="0" fo:widows="0"/>
    </style:style>
    <style:style style:name="P444" style:family="paragraph" style:parent-style-name="Table_20_Paragraph">
      <style:paragraph-properties fo:margin-left="0.159cm" fo:margin-right="3.064cm" fo:margin-top="0.21cm" fo:margin-bottom="0cm" style:contextual-spacing="false" fo:line-height="186%" fo:orphans="0" fo:widows="0" fo:text-indent="0cm" style:auto-text-indent="false"/>
    </style:style>
    <style:style style:name="P445" style:family="paragraph" style:parent-style-name="Table_20_Paragraph">
      <style:paragraph-properties fo:margin-top="0.22cm" fo:margin-bottom="0cm" style:contextual-spacing="false" fo:line-height="0.252cm" fo:orphans="0" fo:widows="0"/>
    </style:style>
    <style:style style:name="P446" style:family="paragraph" style:parent-style-name="Table_20_Paragraph">
      <style:paragraph-properties fo:margin-left="0.157cm" fo:margin-right="0cm" fo:margin-top="0.22cm" fo:margin-bottom="0cm" style:contextual-spacing="false" fo:line-height="0.252cm" fo:orphans="0" fo:widows="0" fo:text-indent="0cm" style:auto-text-indent="false"/>
    </style:style>
    <style:style style:name="P447" style:family="paragraph" style:parent-style-name="Table_20_Paragraph">
      <style:paragraph-properties fo:margin-top="0.004cm" fo:margin-bottom="0cm" style:contextual-spacing="false" fo:line-height="0.256cm" fo:orphans="0" fo:widows="0"/>
    </style:style>
    <style:style style:name="P448" style:family="paragraph" style:parent-style-name="Table_20_Paragraph">
      <style:paragraph-properties fo:line-height="0.256cm" fo:orphans="0" fo:widows="0"/>
    </style:style>
    <style:style style:name="P449" style:family="paragraph" style:parent-style-name="Table_20_Paragraph">
      <style:paragraph-properties fo:margin-left="0cm" fo:margin-right="0.164cm" fo:margin-top="0.005cm" fo:margin-bottom="0cm" style:contextual-spacing="false" fo:line-height="0.256cm" fo:text-align="end" style:justify-single-word="false" fo:orphans="0" fo:widows="0" fo:text-indent="0cm" style:auto-text-indent="false"/>
    </style:style>
    <style:style style:name="P450" style:family="paragraph" style:parent-style-name="Table_20_Paragraph">
      <style:paragraph-properties fo:margin-top="0.108cm" fo:margin-bottom="0cm" style:contextual-spacing="false" fo:line-height="0.279cm" fo:orphans="0" fo:widows="0"/>
    </style:style>
    <style:style style:name="P451" style:family="paragraph" style:parent-style-name="Table_20_Paragraph">
      <style:paragraph-properties fo:margin-left="0.157cm" fo:margin-right="0cm" fo:margin-top="0.108cm" fo:margin-bottom="0cm" style:contextual-spacing="false" fo:line-height="0.279cm" fo:orphans="0" fo:widows="0" fo:text-indent="0cm" style:auto-text-indent="false"/>
    </style:style>
    <style:style style:name="P452" style:family="paragraph" style:parent-style-name="Table_20_Paragraph">
      <style:paragraph-properties fo:margin-left="0.642cm" fo:margin-right="0cm" fo:margin-top="0.004cm" fo:margin-bottom="0cm" style:contextual-spacing="false" fo:line-height="0.254cm" fo:orphans="0" fo:widows="0" fo:text-indent="0cm" style:auto-text-indent="false"/>
    </style:style>
    <style:style style:name="P453" style:family="paragraph" style:parent-style-name="Table_20_Paragraph">
      <style:paragraph-properties fo:margin-left="0.157cm" fo:margin-right="0cm" fo:margin-top="0.004cm" fo:margin-bottom="0cm" style:contextual-spacing="false" fo:line-height="0.254cm" fo:orphans="0" fo:widows="0" fo:text-indent="0cm" style:auto-text-indent="false"/>
    </style:style>
    <style:style style:name="P454" style:family="paragraph" style:parent-style-name="Table_20_Paragraph">
      <style:paragraph-properties fo:margin-top="0.004cm" fo:margin-bottom="0cm" style:contextual-spacing="false" fo:line-height="0.254cm" fo:orphans="0" fo:widows="0"/>
    </style:style>
    <style:style style:name="P455" style:family="paragraph" style:parent-style-name="Table_20_Paragraph">
      <style:paragraph-properties fo:margin-top="0.217cm" fo:margin-bottom="0cm" style:contextual-spacing="false" fo:line-height="0.254cm" fo:orphans="0" fo:widows="0"/>
    </style:style>
    <style:style style:name="P456" style:family="paragraph" style:parent-style-name="Table_20_Paragraph">
      <style:paragraph-properties fo:line-height="0.254cm" fo:orphans="0" fo:widows="0"/>
    </style:style>
    <style:style style:name="P457" style:family="paragraph" style:parent-style-name="Table_20_Paragraph">
      <style:paragraph-properties fo:margin-top="0.208cm" fo:margin-bottom="0cm" style:contextual-spacing="false" fo:line-height="0.254cm" fo:orphans="0" fo:widows="0"/>
    </style:style>
    <style:style style:name="P458" style:family="paragraph" style:parent-style-name="Table_20_Paragraph">
      <style:paragraph-properties fo:margin-left="0.642cm" fo:margin-right="0.162cm" fo:margin-top="0.062cm" fo:margin-bottom="0cm" style:contextual-spacing="false" style:line-height-at-least="0.3cm" fo:orphans="0" fo:widows="0" fo:text-indent="-0.487cm" style:auto-text-indent="false"/>
    </style:style>
    <style:style style:name="P459" style:family="paragraph" style:parent-style-name="Table_20_Paragraph">
      <style:paragraph-properties fo:margin-left="0.155cm" fo:margin-right="0.938cm" style:line-height-at-least="0.3cm" fo:orphans="0" fo:widows="0" fo:text-indent="0cm" style:auto-text-indent="false"/>
    </style:style>
    <style:style style:name="P460" style:family="paragraph" style:parent-style-name="Table_20_Paragraph">
      <style:paragraph-properties fo:margin-left="0cm" fo:margin-right="0.168cm" fo:margin-top="0.011cm" fo:margin-bottom="0cm" style:contextual-spacing="false" fo:line-height="0.25cm" fo:text-align="end" style:justify-single-word="false" fo:orphans="0" fo:widows="0" fo:text-indent="0cm" style:auto-text-indent="false"/>
    </style:style>
    <style:style style:name="P461" style:family="paragraph" style:parent-style-name="Table_20_Paragraph">
      <style:paragraph-properties fo:margin-left="0cm" fo:margin-right="0.168cm" fo:margin-top="0.007cm" fo:margin-bottom="0cm" style:contextual-spacing="false" fo:line-height="0.25cm" fo:text-align="end" style:justify-single-word="false" fo:orphans="0" fo:widows="0" fo:text-indent="0cm" style:auto-text-indent="false"/>
    </style:style>
    <style:style style:name="P462" style:family="paragraph" style:parent-style-name="Table_20_Paragraph">
      <style:paragraph-properties fo:margin-left="0cm" fo:margin-right="0.164cm" fo:margin-top="0.011cm" fo:margin-bottom="0cm" style:contextual-spacing="false" fo:line-height="0.25cm" fo:text-align="end" style:justify-single-word="false" fo:orphans="0" fo:widows="0" fo:text-indent="0cm" style:auto-text-indent="false"/>
    </style:style>
    <style:style style:name="P463" style:family="paragraph" style:parent-style-name="Table_20_Paragraph">
      <style:paragraph-properties fo:margin-top="0.011cm" fo:margin-bottom="0cm" style:contextual-spacing="false" fo:line-height="0.25cm" fo:orphans="0" fo:widows="0"/>
    </style:style>
    <style:style style:name="P464" style:family="paragraph" style:parent-style-name="Table_20_Paragraph">
      <style:paragraph-properties fo:margin-left="0.157cm" fo:margin-right="0cm" fo:margin-top="0.011cm" fo:margin-bottom="0cm" style:contextual-spacing="false" fo:line-height="0.25cm" fo:orphans="0" fo:widows="0" fo:text-indent="0cm" style:auto-text-indent="false"/>
    </style:style>
    <style:style style:name="P465" style:family="paragraph" style:parent-style-name="Table_20_Paragraph">
      <style:paragraph-properties fo:margin-top="0.22cm" fo:margin-bottom="0cm" style:contextual-spacing="false" fo:line-height="0.25cm" fo:orphans="0" fo:widows="0"/>
    </style:style>
    <style:style style:name="P466" style:family="paragraph" style:parent-style-name="Table_20_Paragraph">
      <style:paragraph-properties fo:line-height="0.25cm" fo:orphans="0" fo:widows="0"/>
    </style:style>
    <style:style style:name="P467" style:family="paragraph" style:parent-style-name="Table_20_Paragraph">
      <style:paragraph-properties fo:margin-top="0.212cm" fo:margin-bottom="0cm" style:contextual-spacing="false" fo:line-height="0.25cm" fo:orphans="0" fo:widows="0"/>
    </style:style>
    <style:style style:name="P468" style:family="paragraph" style:parent-style-name="Table_20_Paragraph">
      <style:paragraph-properties fo:margin-top="0.004cm" fo:margin-bottom="0cm" style:contextual-spacing="false" fo:line-height="0.25cm" fo:orphans="0" fo:widows="0"/>
    </style:style>
    <style:style style:name="P469" style:family="paragraph" style:parent-style-name="Table_20_Paragraph">
      <style:paragraph-properties fo:margin-left="0cm" fo:margin-right="0.164cm" fo:margin-top="0.011cm" fo:margin-bottom="0cm" style:contextual-spacing="false" fo:line-height="0.249cm" fo:text-align="end" style:justify-single-word="false" fo:orphans="0" fo:widows="0" fo:text-indent="0cm" style:auto-text-indent="false"/>
    </style:style>
    <style:style style:name="P470" style:family="paragraph" style:parent-style-name="Table_20_Paragraph">
      <style:paragraph-properties fo:margin-top="0.143cm" fo:margin-bottom="0cm" style:contextual-spacing="false" fo:line-height="0.228cm" fo:orphans="0" fo:widows="0"/>
    </style:style>
    <style:style style:name="P471" style:family="paragraph" style:parent-style-name="Table_20_Paragraph">
      <style:paragraph-properties fo:margin-left="1.416cm" fo:margin-right="0cm" fo:margin-top="0.002cm" fo:margin-bottom="0cm" style:contextual-spacing="false" fo:line-height="0.222cm" fo:orphans="0" fo:widows="0" fo:text-indent="0cm" style:auto-text-indent="false"/>
    </style:style>
    <style:style style:name="P472" style:family="paragraph" style:parent-style-name="Table_20_Paragraph">
      <style:paragraph-properties fo:margin-left="1.416cm" fo:margin-right="0cm" fo:line-height="0.222cm" fo:orphans="0" fo:widows="0" fo:text-indent="0cm" style:auto-text-indent="false"/>
    </style:style>
    <style:style style:name="P473" style:family="paragraph" style:parent-style-name="Table_20_Paragraph">
      <style:paragraph-properties fo:line-height="0.222cm" fo:orphans="0" fo:widows="0"/>
    </style:style>
    <style:style style:name="P474" style:family="paragraph" style:parent-style-name="Table_20_Paragraph">
      <style:paragraph-properties fo:margin-top="0.002cm" fo:margin-bottom="0cm" style:contextual-spacing="false" fo:line-height="0.222cm" fo:orphans="0" fo:widows="0"/>
    </style:style>
    <style:style style:name="P475" style:family="paragraph" style:parent-style-name="Table_20_Paragraph">
      <style:paragraph-properties fo:margin-top="0.025cm" fo:margin-bottom="0cm" style:contextual-spacing="false" fo:line-height="0.222cm" fo:orphans="0" fo:widows="0"/>
    </style:style>
    <style:style style:name="P476" style:family="paragraph" style:parent-style-name="Table_20_Paragraph">
      <style:paragraph-properties fo:margin-top="0.018cm" fo:margin-bottom="0cm" style:contextual-spacing="false" fo:line-height="0.222cm" fo:orphans="0" fo:widows="0"/>
    </style:style>
    <style:style style:name="P477" style:family="paragraph" style:parent-style-name="Table_20_Paragraph">
      <style:paragraph-properties fo:margin-left="0.439cm" fo:margin-right="0cm" fo:margin-top="0.016cm" fo:margin-bottom="0cm" style:contextual-spacing="false" fo:line-height="0.231cm" fo:orphans="0" fo:widows="0" fo:text-indent="0cm" style:auto-text-indent="false"/>
    </style:style>
    <style:style style:name="P478" style:family="paragraph" style:parent-style-name="Table_20_Paragraph">
      <style:paragraph-properties fo:margin-left="0.439cm" fo:margin-right="0cm" fo:margin-top="0.019cm" fo:margin-bottom="0cm" style:contextual-spacing="false" fo:line-height="0.231cm" fo:orphans="0" fo:widows="0" fo:text-indent="0cm" style:auto-text-indent="false"/>
    </style:style>
    <style:style style:name="P479" style:family="paragraph" style:parent-style-name="Table_20_Paragraph">
      <style:paragraph-properties fo:margin-top="0.011cm" fo:margin-bottom="0cm" style:contextual-spacing="false" fo:line-height="0.231cm" fo:orphans="0" fo:widows="0"/>
    </style:style>
    <style:style style:name="P480" style:family="paragraph" style:parent-style-name="Table_20_Paragraph">
      <style:paragraph-properties fo:line-height="0.231cm" fo:orphans="0" fo:widows="0"/>
    </style:style>
    <style:style style:name="P481" style:family="paragraph" style:parent-style-name="Table_20_Paragraph">
      <style:paragraph-properties fo:margin-top="0.139cm" fo:margin-bottom="0cm" style:contextual-spacing="false" fo:line-height="0.231cm" fo:orphans="0" fo:widows="0"/>
    </style:style>
    <style:style style:name="P482" style:family="paragraph" style:parent-style-name="Table_20_Paragraph">
      <style:paragraph-properties fo:margin-top="0.182cm" fo:margin-bottom="0cm" style:contextual-spacing="false" fo:line-height="0.231cm" fo:orphans="0" fo:widows="0"/>
    </style:style>
    <style:style style:name="P483" style:family="paragraph" style:parent-style-name="Table_20_Paragraph">
      <style:paragraph-properties fo:margin-top="0.016cm" fo:margin-bottom="0cm" style:contextual-spacing="false" fo:line-height="0.231cm" fo:orphans="0" fo:widows="0"/>
    </style:style>
    <style:style style:name="P484" style:family="paragraph" style:parent-style-name="Table_20_Paragraph">
      <style:paragraph-properties fo:margin-top="0.113cm" fo:margin-bottom="0cm" style:contextual-spacing="false" fo:line-height="0.231cm" fo:orphans="0" fo:widows="0"/>
    </style:style>
    <style:style style:name="P485" style:family="paragraph" style:parent-style-name="Table_20_Paragraph">
      <style:paragraph-properties fo:margin-left="0cm" fo:margin-right="0.171cm" fo:margin-top="0.011cm" fo:margin-bottom="0cm" style:contextual-spacing="false" fo:line-height="0.231cm" fo:text-align="end" style:justify-single-word="false" fo:orphans="0" fo:widows="0" fo:text-indent="0cm" style:auto-text-indent="false"/>
    </style:style>
    <style:style style:name="P486" style:family="paragraph" style:parent-style-name="Table_20_Paragraph">
      <style:paragraph-properties fo:margin-left="0cm" fo:margin-right="0.175cm" fo:margin-top="0.011cm" fo:margin-bottom="0cm" style:contextual-spacing="false" fo:line-height="0.231cm" fo:text-align="end" style:justify-single-word="false" fo:orphans="0" fo:widows="0" fo:text-indent="0cm" style:auto-text-indent="false"/>
    </style:style>
    <style:style style:name="P487" style:family="paragraph" style:parent-style-name="Table_20_Paragraph">
      <style:paragraph-properties fo:margin-top="0.236cm" fo:margin-bottom="0cm" style:contextual-spacing="false" fo:line-height="0.259cm" fo:orphans="0" fo:widows="0"/>
    </style:style>
    <style:style style:name="P488" style:family="paragraph" style:parent-style-name="Table_20_Paragraph">
      <style:paragraph-properties fo:margin-top="0.129cm" fo:margin-bottom="0cm" style:contextual-spacing="false" fo:line-height="0.243cm" fo:orphans="0" fo:widows="0"/>
    </style:style>
    <style:style style:name="P489" style:family="paragraph" style:parent-style-name="Table_20_Paragraph">
      <style:paragraph-properties fo:margin-left="0.439cm" fo:margin-right="0cm" fo:margin-top="0.016cm" fo:margin-bottom="0cm" style:contextual-spacing="false" fo:line-height="0.219cm" fo:orphans="0" fo:widows="0" fo:text-indent="0cm" style:auto-text-indent="false"/>
    </style:style>
    <style:style style:name="P490" style:family="paragraph" style:parent-style-name="Table_20_Paragraph">
      <style:paragraph-properties fo:margin-left="0.439cm" fo:margin-right="0cm" fo:line-height="0.229cm" fo:orphans="0" fo:widows="0" fo:text-indent="0cm" style:auto-text-indent="false"/>
    </style:style>
    <style:style style:name="P491" style:family="paragraph" style:parent-style-name="Table_20_Paragraph">
      <style:paragraph-properties fo:margin-top="0.166cm" fo:margin-bottom="0cm" style:contextual-spacing="false" fo:line-height="0.265cm" fo:orphans="0" fo:widows="0"/>
    </style:style>
    <style:style style:name="P492" style:family="paragraph" style:parent-style-name="Table_20_Paragraph">
      <style:paragraph-properties fo:margin-top="0.009cm" fo:margin-bottom="0cm" style:contextual-spacing="false" fo:line-height="0.245cm" fo:orphans="0" fo:widows="0"/>
    </style:style>
    <style:style style:name="P493" style:family="paragraph" style:parent-style-name="Table_20_Paragraph">
      <style:paragraph-properties fo:margin-top="0.228cm" fo:margin-bottom="0cm" style:contextual-spacing="false" fo:line-height="0.272cm" fo:orphans="0" fo:widows="0"/>
    </style:style>
    <style:style style:name="P494" style:family="paragraph" style:parent-style-name="Table_20_Paragraph">
      <style:paragraph-properties fo:margin-left="0.155cm" fo:margin-right="4.874cm" fo:margin-top="0.002cm" fo:margin-bottom="0cm" style:contextual-spacing="false" style:line-height-at-least="0.476cm" fo:orphans="0" fo:widows="0" fo:text-indent="0cm" style:auto-text-indent="false"/>
    </style:style>
    <style:style style:name="P495" style:family="paragraph" style:parent-style-name="Table_20_Paragraph">
      <style:paragraph-properties fo:margin-top="0.173cm" fo:margin-bottom="0cm" style:contextual-spacing="false" fo:line-height="0.296cm" fo:orphans="0" fo:widows="0"/>
    </style:style>
    <style:style style:name="P496" style:family="paragraph" style:parent-style-name="Table_20_Paragraph">
      <style:paragraph-properties fo:margin-left="0.642cm" fo:margin-right="0.164cm" fo:margin-top="0.217cm" fo:margin-bottom="0cm" style:contextual-spacing="false" fo:line-height="101%" fo:text-align="justify" style:justify-single-word="false" fo:orphans="0" fo:widows="0" fo:text-indent="-0.487cm" style:auto-text-indent="false"/>
    </style:style>
    <style:style style:name="P497" style:family="paragraph" style:parent-style-name="Table_20_Paragraph">
      <style:paragraph-properties fo:margin-left="0.155cm" fo:margin-right="4.874cm" fo:margin-top="0.22cm" fo:margin-bottom="0cm" style:contextual-spacing="false" fo:line-height="178%" fo:orphans="0" fo:widows="0" fo:text-indent="0cm" style:auto-text-indent="false">
        <style:tab-stops>
          <style:tab-stop style:position="1.328cm" style:leader-style="dotted" style:leader-text="."/>
        </style:tab-stops>
      </style:paragraph-properties>
    </style:style>
    <style:style style:name="P498" style:family="paragraph" style:parent-style-name="Table_20_Paragraph">
      <style:paragraph-properties fo:margin-left="0.757cm" fo:margin-right="0.162cm" fo:margin-top="0.217cm" fo:margin-bottom="0cm" style:contextual-spacing="false" fo:line-height="100%" fo:orphans="0" fo:widows="0" fo:text-indent="-0.601cm" style:auto-text-indent="false"/>
    </style:style>
    <style:style style:name="P499" style:family="paragraph" style:parent-style-name="Table_20_Paragraph">
      <style:paragraph-properties fo:margin-left="0.155cm" fo:margin-right="6.059cm" fo:margin-top="0.011cm" fo:margin-bottom="0cm" style:contextual-spacing="false" style:line-height-at-least="0.494cm" fo:orphans="0" fo:widows="0" fo:text-indent="0cm" style:auto-text-indent="false">
        <style:tab-stops>
          <style:tab-stop style:position="1.328cm" style:leader-style="dotted" style:leader-text="."/>
        </style:tab-stops>
      </style:paragraph-properties>
    </style:style>
    <style:style style:name="P500" style:family="paragraph" style:parent-style-name="Frame_20_contents">
      <style:paragraph-properties fo:margin-left="0.106cm" fo:margin-right="0cm" fo:line-height="0.381cm" fo:text-indent="0cm" style:auto-text-indent="false"/>
      <style:text-properties fo:color="#00000a" loext:opacity="100%" style:font-name="Calibri" fo:font-size="9.5pt" style:font-name-asian="Times New Roman1" style:font-size-asian="9.5pt" style:text-scale="102%"/>
    </style:style>
    <style:style style:name="P501" style:family="paragraph" style:parent-style-name="Heading_20_5" style:list-style-name="WWNum1">
      <style:paragraph-properties fo:margin-left="1.15cm" fo:margin-right="1.512cm" fo:line-height="98%" fo:text-align="start" style:justify-single-word="false" fo:text-indent="0cm" style:auto-text-indent="false">
        <style:tab-stops>
          <style:tab-stop style:position="1.515cm"/>
        </style:tab-stops>
      </style:paragraph-properties>
    </style:style>
    <style:style style:name="P502" style:family="paragraph" style:parent-style-name="List_20_Paragraph" style:list-style-name="WWNum1">
      <style:paragraph-properties fo:margin-left="1.15cm" fo:margin-right="1.512cm" fo:line-height="103%" fo:text-indent="0cm" style:auto-text-indent="false">
        <style:tab-stops>
          <style:tab-stop style:position="1.452cm"/>
        </style:tab-stops>
      </style:paragraph-properties>
    </style:style>
    <style:style style:name="P503" style:family="paragraph" style:parent-style-name="Table_20_Paragraph">
      <loext:graphic-properties draw:fill="none"/>
      <style:paragraph-properties fo:margin-left="0.199cm" fo:margin-right="0cm" fo:margin-top="0.222cm" fo:margin-bottom="0cm" style:contextual-spacing="false" fo:line-height="185%" fo:text-align="justify" style:justify-single-word="false" fo:orphans="0" fo:widows="0" fo:text-indent="0cm" style:auto-text-indent="false" fo:background-color="transparent" style:writing-mode="lr-tb"/>
      <style:text-properties fo:color="#00000a" loext:opacity="100%" fo:font-size="6.5pt" officeooo:paragraph-rsid="0010a646" style:font-size-asian="6.5pt" style:text-scale="160%"/>
    </style:style>
    <style:style style:name="P504" style:family="paragraph" style:parent-style-name="Table_20_Paragraph">
      <loext:graphic-properties draw:fill="none"/>
      <style:paragraph-properties fo:margin-left="0.199cm" fo:margin-right="0cm" fo:margin-top="0cm" fo:margin-bottom="0cm" style:contextual-spacing="false" fo:line-height="185%" fo:text-align="justify" style:justify-single-word="false" fo:orphans="0" fo:widows="0" fo:text-indent="0cm" style:auto-text-indent="false" fo:background-color="transparent" style:writing-mode="lr-tb"/>
      <style:text-properties fo:color="#00000a" loext:opacity="100%" fo:font-size="6.5pt" officeooo:paragraph-rsid="0010a646" style:font-size-asian="6.5pt" style:text-scale="160%"/>
    </style:style>
    <style:style style:name="P505" style:family="paragraph" style:parent-style-name="Table_20_Paragraph">
      <style:paragraph-properties fo:margin-left="0.161cm" fo:margin-right="0cm" fo:margin-top="0cm" fo:margin-bottom="0cm" style:contextual-spacing="false" fo:orphans="0" fo:widows="0" fo:text-indent="0cm" style:auto-text-indent="false"/>
      <style:text-properties fo:color="#00000a" loext:opacity="100%" fo:font-size="6.5pt" style:font-size-asian="6.5pt" style:text-scale="160%"/>
    </style:style>
    <style:style style:name="P506" style:family="paragraph" style:parent-style-name="Table_20_Paragraph" style:list-style-name="WWNum21">
      <style:paragraph-properties fo:margin-left="0.642cm" fo:margin-right="0.404cm" fo:line-height="106%" fo:orphans="0" fo:widows="0" fo:text-indent="-0.487cm" style:auto-text-indent="false">
        <style:tab-stops>
          <style:tab-stop style:position="0.644cm"/>
        </style:tab-stops>
      </style:paragraph-properties>
    </style:style>
    <style:style style:name="P507" style:family="paragraph" style:parent-style-name="Table_20_Paragraph" style:list-style-name="WWNum17">
      <style:paragraph-properties fo:margin-left="0.706cm" fo:margin-right="0.198cm" fo:margin-top="0.143cm" fo:margin-bottom="0cm" style:contextual-spacing="false" fo:line-height="106%" fo:orphans="0" fo:widows="0" fo:text-indent="-0.619cm" style:auto-text-indent="false">
        <style:tab-stops>
          <style:tab-stop style:position="0.709cm"/>
          <style:tab-stop style:position="5.281cm" style:leader-style="dotted" style:leader-text="."/>
        </style:tab-stops>
      </style:paragraph-properties>
    </style:style>
    <style:style style:name="P508" style:family="paragraph" style:parent-style-name="Table_20_Paragraph" style:list-style-name="WWNum20">
      <style:paragraph-properties fo:margin-left="0.642cm" fo:margin-right="0.168cm" fo:margin-top="0.012cm" fo:margin-bottom="0cm" style:contextual-spacing="false" fo:line-height="106%" fo:text-align="justify" style:justify-single-word="false" fo:orphans="0" fo:widows="0" fo:text-indent="-0.487cm" style:auto-text-indent="false">
        <style:tab-stops>
          <style:tab-stop style:position="0.658cm"/>
        </style:tab-stops>
      </style:paragraph-properties>
    </style:style>
    <style:style style:name="P509" style:family="paragraph" style:parent-style-name="Table_20_Paragraph" style:list-style-name="WWNum16">
      <style:paragraph-properties fo:margin-left="0.642cm" fo:margin-right="0.168cm" fo:margin-top="0.219cm" fo:margin-bottom="0cm" style:contextual-spacing="false" fo:line-height="106%" fo:text-align="justify" style:justify-single-word="false" fo:orphans="0" fo:widows="0" fo:text-indent="-0.487cm" style:auto-text-indent="false">
        <style:tab-stops>
          <style:tab-stop style:position="0.644cm"/>
        </style:tab-stops>
      </style:paragraph-properties>
    </style:style>
    <style:style style:name="P510" style:family="paragraph" style:parent-style-name="Table_20_Paragraph" style:list-style-name="WWNum15">
      <style:paragraph-properties fo:margin-left="0.642cm" fo:margin-right="0.168cm" fo:margin-top="0.002cm" fo:margin-bottom="0cm" style:contextual-spacing="false" fo:line-height="106%" fo:text-align="justify" style:justify-single-word="false" fo:orphans="0" fo:widows="0" fo:text-indent="-0.487cm" style:auto-text-indent="false">
        <style:tab-stops>
          <style:tab-stop style:position="0.644cm"/>
        </style:tab-stops>
      </style:paragraph-properties>
    </style:style>
    <style:style style:name="P511" style:family="paragraph" style:parent-style-name="Table_20_Paragraph" style:list-style-name="WWNum21">
      <style:paragraph-properties fo:margin-left="0.642cm" fo:margin-right="0.416cm" fo:line-height="105%" fo:orphans="0" fo:widows="0" fo:text-indent="-0.487cm" style:auto-text-indent="false">
        <style:tab-stops>
          <style:tab-stop style:position="0.633cm"/>
        </style:tab-stops>
      </style:paragraph-properties>
    </style:style>
    <style:style style:name="P512" style:family="paragraph" style:parent-style-name="Table_20_Paragraph" style:list-style-name="WWNum20">
      <style:paragraph-properties fo:margin-left="0.642cm" fo:margin-right="0.773cm" fo:margin-top="0.205cm" fo:margin-bottom="0cm" style:contextual-spacing="false" fo:line-height="105%" fo:orphans="0" fo:widows="0" fo:text-indent="-0.487cm" style:auto-text-indent="false">
        <style:tab-stops>
          <style:tab-stop style:position="0.633cm"/>
        </style:tab-stops>
      </style:paragraph-properties>
    </style:style>
    <style:style style:name="P513" style:family="paragraph" style:parent-style-name="Table_20_Paragraph" style:list-style-name="WWNum18">
      <style:paragraph-properties fo:margin-left="0.642cm" fo:margin-right="0.171cm" fo:line-height="105%" fo:orphans="0" fo:widows="0" fo:text-indent="-0.487cm" style:auto-text-indent="false">
        <style:tab-stops>
          <style:tab-stop style:position="0.644cm"/>
        </style:tab-stops>
      </style:paragraph-properties>
    </style:style>
    <style:style style:name="P514" style:family="paragraph" style:parent-style-name="Table_20_Paragraph" style:list-style-name="WWNum18">
      <style:paragraph-properties fo:margin-left="0.642cm" fo:margin-right="0.164cm" fo:line-height="105%" fo:orphans="0" fo:widows="0" fo:text-indent="-0.487cm" style:auto-text-indent="false">
        <style:tab-stops>
          <style:tab-stop style:position="0.497cm"/>
        </style:tab-stops>
      </style:paragraph-properties>
    </style:style>
    <style:style style:name="P515" style:family="paragraph" style:parent-style-name="Table_20_Paragraph" style:list-style-name="WWNum17">
      <style:paragraph-properties fo:margin-left="0.706cm" fo:margin-right="0.894cm" fo:line-height="105%" fo:orphans="0" fo:widows="0" fo:text-indent="-0.619cm" style:auto-text-indent="false">
        <style:tab-stops>
          <style:tab-stop style:position="0.707cm"/>
        </style:tab-stops>
      </style:paragraph-properties>
    </style:style>
    <style:style style:name="P516" style:family="paragraph" style:parent-style-name="Table_20_Paragraph" style:list-style-name="WWNum11">
      <style:paragraph-properties fo:margin-left="1.053cm" fo:margin-right="0.168cm" fo:line-height="105%" fo:orphans="0" fo:widows="0" fo:text-indent="-0.619cm" style:auto-text-indent="false">
        <style:tab-stops>
          <style:tab-stop style:position="1.055cm"/>
        </style:tab-stops>
      </style:paragraph-properties>
    </style:style>
    <style:style style:name="P517" style:family="paragraph" style:parent-style-name="Table_20_Paragraph" style:list-style-name="WWNum20">
      <style:paragraph-properties fo:margin-left="0.642cm" fo:margin-right="0.161cm" fo:margin-top="0.219cm" fo:margin-bottom="0cm" style:contextual-spacing="false" fo:line-height="105%" fo:text-align="justify" style:justify-single-word="false" fo:orphans="0" fo:widows="0" fo:text-indent="-0.487cm" style:auto-text-indent="false">
        <style:tab-stops>
          <style:tab-stop style:position="0.607cm"/>
        </style:tab-stops>
      </style:paragraph-properties>
    </style:style>
    <style:style style:name="P518" style:family="paragraph" style:parent-style-name="Table_20_Paragraph" style:list-style-name="WWNum16">
      <style:paragraph-properties fo:margin-left="0.642cm" fo:margin-right="0.171cm" fo:margin-top="0.201cm" fo:margin-bottom="0cm" style:contextual-spacing="false" fo:line-height="105%" fo:text-align="justify" style:justify-single-word="false" fo:orphans="0" fo:widows="0" fo:text-indent="-0.487cm" style:auto-text-indent="false">
        <style:tab-stops>
          <style:tab-stop style:position="0.644cm"/>
        </style:tab-stops>
      </style:paragraph-properties>
    </style:style>
    <style:style style:name="P519" style:family="paragraph" style:parent-style-name="Table_20_Paragraph" style:list-style-name="WWNum2">
      <style:paragraph-properties fo:margin-left="0.515cm" fo:margin-right="0.164cm" fo:margin-top="0.164cm" fo:margin-bottom="0cm" style:contextual-spacing="false" fo:line-height="105%" fo:text-align="justify" style:justify-single-word="false" fo:orphans="0" fo:widows="0" fo:text-indent="-0.36cm" style:auto-text-indent="false">
        <style:tab-stops>
          <style:tab-stop style:position="0.519cm"/>
        </style:tab-stops>
      </style:paragraph-properties>
    </style:style>
    <style:style style:name="P520" style:family="paragraph" style:parent-style-name="Table_20_Paragraph" style:list-style-name="WWNum2">
      <style:paragraph-properties fo:margin-left="0.515cm" fo:margin-right="0.161cm" fo:margin-top="0.175cm" fo:margin-bottom="0cm" style:contextual-spacing="false" fo:line-height="105%" fo:text-align="justify" style:justify-single-word="false" fo:orphans="0" fo:widows="0" fo:text-indent="-0.36cm" style:auto-text-indent="false">
        <style:tab-stops>
          <style:tab-stop style:position="0.519cm"/>
        </style:tab-stops>
      </style:paragraph-properties>
    </style:style>
    <style:style style:name="P521" style:family="paragraph" style:parent-style-name="Table_20_Paragraph" style:list-style-name="WWNum19">
      <style:paragraph-properties fo:margin-left="0.436cm" fo:margin-right="0cm" fo:margin-top="0.219cm" fo:margin-bottom="0cm" style:contextual-spacing="false" fo:orphans="0" fo:widows="0" fo:text-indent="-0.277cm" style:auto-text-indent="false">
        <style:tab-stops>
          <style:tab-stop style:position="0.437cm"/>
        </style:tab-stops>
      </style:paragraph-properties>
    </style:style>
    <style:style style:name="P522" style:family="paragraph" style:parent-style-name="Table_20_Paragraph" style:list-style-name="WWNum19">
      <style:paragraph-properties fo:margin-left="0.436cm" fo:margin-right="0cm" fo:orphans="0" fo:widows="0" fo:text-indent="-0.277cm" style:auto-text-indent="false">
        <style:tab-stops>
          <style:tab-stop style:position="0.437cm"/>
        </style:tab-stops>
      </style:paragraph-properties>
    </style:style>
    <style:style style:name="P523" style:family="paragraph" style:parent-style-name="Table_20_Paragraph" style:list-style-name="WWNum17">
      <style:paragraph-properties fo:margin-left="0.436cm" fo:margin-right="0cm" fo:orphans="0" fo:widows="0" fo:text-indent="-0.277cm" style:auto-text-indent="false">
        <style:tab-stops>
          <style:tab-stop style:position="0.437cm"/>
        </style:tab-stops>
      </style:paragraph-properties>
    </style:style>
    <style:style style:name="P524" style:family="paragraph" style:parent-style-name="Table_20_Paragraph" style:list-style-name="WWNum18">
      <style:paragraph-properties fo:margin-left="0.503cm" fo:margin-right="0cm" fo:margin-top="0.205cm" fo:margin-bottom="0cm" style:contextual-spacing="false" fo:orphans="0" fo:widows="0" fo:text-indent="-0.349cm" style:auto-text-indent="false">
        <style:tab-stops>
          <style:tab-stop style:position="0.504cm"/>
        </style:tab-stops>
      </style:paragraph-properties>
    </style:style>
    <style:style style:name="P525" style:family="paragraph" style:parent-style-name="Table_20_Paragraph" style:list-style-name="WWNum16">
      <style:paragraph-properties fo:margin-left="0.552cm" fo:margin-right="0cm" fo:orphans="0" fo:widows="0" fo:text-indent="-0.399cm" style:auto-text-indent="false">
        <style:tab-stops>
          <style:tab-stop style:position="0.554cm"/>
        </style:tab-stops>
      </style:paragraph-properties>
    </style:style>
    <style:style style:name="P526" style:family="paragraph" style:parent-style-name="Table_20_Paragraph" style:list-style-name="WWNum15">
      <style:paragraph-properties fo:margin-left="0.434cm" fo:margin-right="0cm" fo:margin-top="0.199cm" fo:margin-bottom="0cm" style:contextual-spacing="false" fo:orphans="0" fo:widows="0" fo:text-indent="-0.28cm" style:auto-text-indent="false">
        <style:tab-stops>
          <style:tab-stop style:position="0.436cm"/>
        </style:tab-stops>
      </style:paragraph-properties>
    </style:style>
    <style:style style:name="P527" style:family="paragraph" style:parent-style-name="Table_20_Paragraph" style:list-style-name="WWNum14">
      <style:paragraph-properties fo:margin-left="0.644cm" fo:margin-right="0cm" fo:margin-top="0.101cm" fo:margin-bottom="0cm" style:contextual-spacing="false" fo:orphans="0" fo:widows="0" fo:text-indent="-0.49cm" style:auto-text-indent="false">
        <style:tab-stops>
          <style:tab-stop style:position="0.646cm"/>
        </style:tab-stops>
      </style:paragraph-properties>
    </style:style>
    <style:style style:name="P528" style:family="paragraph" style:parent-style-name="Table_20_Paragraph" style:list-style-name="WWNum13">
      <style:paragraph-properties fo:margin-left="0.644cm" fo:margin-right="0cm" fo:margin-top="0.106cm" fo:margin-bottom="0cm" style:contextual-spacing="false" fo:orphans="0" fo:widows="0" fo:text-indent="-0.49cm" style:auto-text-indent="false">
        <style:tab-stops>
          <style:tab-stop style:position="0.646cm"/>
        </style:tab-stops>
      </style:paragraph-properties>
    </style:style>
    <style:style style:name="P529" style:family="paragraph" style:parent-style-name="Table_20_Paragraph" style:list-style-name="WWNum11">
      <style:paragraph-properties fo:margin-top="0.205cm" fo:margin-bottom="0cm" style:contextual-spacing="false" fo:orphans="0" fo:widows="0">
        <style:tab-stops>
          <style:tab-stop style:position="1.055cm"/>
        </style:tab-stops>
      </style:paragraph-properties>
    </style:style>
    <style:style style:name="P530" style:family="paragraph" style:parent-style-name="Table_20_Paragraph" style:list-style-name="WWNum11">
      <style:paragraph-properties fo:orphans="0" fo:widows="0">
        <style:tab-stops>
          <style:tab-stop style:position="1.055cm"/>
        </style:tab-stops>
      </style:paragraph-properties>
    </style:style>
    <style:style style:name="P531" style:family="paragraph" style:parent-style-name="Table_20_Paragraph" style:list-style-name="WWNum17">
      <style:paragraph-properties fo:margin-left="0.693cm" fo:margin-right="0.492cm" fo:line-height="108%" fo:orphans="0" fo:widows="0" fo:text-indent="-0.607cm" style:auto-text-indent="false">
        <style:tab-stops>
          <style:tab-stop style:position="0.709cm"/>
          <style:tab-stop style:position="5.276cm" style:leader-style="dotted" style:leader-text="."/>
        </style:tab-stops>
      </style:paragraph-properties>
    </style:style>
    <style:style style:name="P532" style:family="paragraph" style:parent-style-name="Table_20_Paragraph" style:list-style-name="WWNum15">
      <style:paragraph-properties fo:margin-left="0.155cm" fo:margin-right="0.168cm" fo:margin-top="0.191cm" fo:margin-bottom="0cm" style:contextual-spacing="false" style:line-height-at-least="0.265cm" fo:orphans="0" fo:widows="0" fo:text-indent="0cm" style:auto-text-indent="false">
        <style:tab-stops>
          <style:tab-stop style:position="0.436cm"/>
        </style:tab-stops>
      </style:paragraph-properties>
    </style:style>
    <style:style style:name="P533" style:family="paragraph" style:parent-style-name="Table_20_Paragraph" style:list-style-name="WWNum10">
      <style:paragraph-properties fo:margin-left="0.439cm" fo:margin-right="0.168cm" fo:margin-top="0.095cm" fo:margin-bottom="0cm" style:contextual-spacing="false" style:line-height-at-least="0.265cm" fo:orphans="0" fo:widows="0" fo:text-indent="-0.242cm" style:auto-text-indent="false">
        <style:tab-stops>
          <style:tab-stop style:position="0.441cm"/>
        </style:tab-stops>
      </style:paragraph-properties>
    </style:style>
    <style:style style:name="P534" style:family="paragraph" style:parent-style-name="Table_20_Paragraph" style:list-style-name="WWNum5">
      <style:paragraph-properties fo:margin-left="0.439cm" fo:margin-right="0.173cm" fo:margin-top="0.203cm" fo:margin-bottom="0cm" style:contextual-spacing="false" style:line-height-at-least="0.265cm" fo:orphans="0" fo:widows="0" fo:text-indent="-0.242cm" style:auto-text-indent="false">
        <style:tab-stops>
          <style:tab-stop style:position="0.441cm"/>
        </style:tab-stops>
      </style:paragraph-properties>
    </style:style>
    <style:style style:name="P535" style:family="paragraph" style:parent-style-name="Table_20_Paragraph" style:list-style-name="WWNum4">
      <style:paragraph-properties fo:margin-left="0.439cm" fo:margin-right="0.168cm" fo:margin-top="0.002cm" fo:margin-bottom="0cm" style:contextual-spacing="false" style:line-height-at-least="0.265cm" fo:orphans="0" fo:widows="0" fo:text-indent="-0.242cm" style:auto-text-indent="false">
        <style:tab-stops>
          <style:tab-stop style:position="0.441cm"/>
        </style:tab-stops>
      </style:paragraph-properties>
    </style:style>
    <style:style style:name="P536" style:family="paragraph" style:parent-style-name="Table_20_Paragraph" style:list-style-name="WWNum12">
      <style:paragraph-properties fo:margin-left="0.644cm" fo:margin-right="0cm" fo:margin-top="0.118cm" fo:margin-bottom="0cm" style:contextual-spacing="false" fo:line-height="0.27cm" fo:orphans="0" fo:widows="0" fo:text-indent="-0.49cm" style:auto-text-indent="false">
        <style:tab-stops>
          <style:tab-stop style:position="0.646cm"/>
        </style:tab-stops>
      </style:paragraph-properties>
    </style:style>
    <style:style style:name="P537" style:family="paragraph" style:parent-style-name="Table_20_Paragraph" style:list-style-name="WWNum9">
      <style:paragraph-properties fo:margin-left="0.439cm" fo:margin-right="0cm" fo:margin-top="0.113cm" fo:margin-bottom="0cm" style:contextual-spacing="false" fo:line-height="0.25cm" fo:orphans="0" fo:widows="0" fo:text-indent="-0.243cm" style:auto-text-indent="false">
        <style:tab-stops>
          <style:tab-stop style:position="0.441cm"/>
        </style:tab-stops>
      </style:paragraph-properties>
    </style:style>
    <style:style style:name="P538" style:family="paragraph" style:parent-style-name="Table_20_Paragraph" style:list-style-name="WWNum7">
      <style:paragraph-properties fo:margin-left="0.439cm" fo:margin-right="0cm" fo:margin-top="0.18cm" fo:margin-bottom="0cm" style:contextual-spacing="false" fo:line-height="0.25cm" fo:orphans="0" fo:widows="0" fo:text-indent="-0.243cm" style:auto-text-indent="false">
        <style:tab-stops>
          <style:tab-stop style:position="0.441cm"/>
        </style:tab-stops>
      </style:paragraph-properties>
    </style:style>
    <style:style style:name="P539" style:family="paragraph" style:parent-style-name="Table_20_Paragraph" style:list-style-name="WWNum6">
      <style:paragraph-properties fo:margin-left="0.439cm" fo:margin-right="0cm" fo:margin-top="0.113cm" fo:margin-bottom="0cm" style:contextual-spacing="false" fo:line-height="0.25cm" fo:orphans="0" fo:widows="0" fo:text-indent="-0.243cm" style:auto-text-indent="false">
        <style:tab-stops>
          <style:tab-stop style:position="0.441cm"/>
        </style:tab-stops>
      </style:paragraph-properties>
    </style:style>
    <style:style style:name="P540" style:family="paragraph" style:parent-style-name="Table_20_Paragraph" style:list-style-name="WWNum3">
      <style:paragraph-properties fo:margin-left="0.439cm" fo:margin-right="0cm" fo:margin-top="0.175cm" fo:margin-bottom="0cm" style:contextual-spacing="false" fo:line-height="0.25cm" fo:orphans="0" fo:widows="0" fo:text-indent="-0.243cm" style:auto-text-indent="false">
        <style:tab-stops>
          <style:tab-stop style:position="0.441cm"/>
        </style:tab-stops>
      </style:paragraph-properties>
    </style:style>
    <style:style style:name="P541" style:family="paragraph" style:parent-style-name="Table_20_Paragraph" style:list-style-name="WWNum8">
      <style:paragraph-properties fo:margin-left="0.439cm" fo:margin-right="0cm" fo:margin-top="0.113cm" fo:margin-bottom="0cm" style:contextual-spacing="false" fo:line-height="0.259cm" fo:orphans="0" fo:widows="0" fo:text-indent="-0.243cm" style:auto-text-indent="false">
        <style:tab-stops>
          <style:tab-stop style:position="0.441cm"/>
        </style:tab-stops>
      </style:paragraph-properties>
    </style:style>
    <style:style style:name="P542" style:family="paragraph" style:parent-style-name="Text_20_body" style:master-page-name="Standard">
      <style:paragraph-properties fo:margin-top="0.007cm" fo:margin-bottom="0cm" style:contextual-spacing="false" style:page-number="auto"/>
      <style:text-properties style:font-name="Times New Roman" fo:font-size="12.5pt" style:font-size-asian="12.5pt"/>
    </style:style>
    <style:style style:name="P543" style:family="paragraph" style:parent-style-name="Text_20_body" style:master-page-name="Converted12">
      <style:paragraph-properties style:page-number="auto"/>
      <style:text-properties fo:font-size="12.5pt" style:font-size-asian="12.5pt"/>
    </style:style>
    <style:style style:name="P544" style:family="paragraph" style:parent-style-name="Text_20_body" style:master-page-name="Converted16">
      <style:paragraph-properties style:page-number="auto"/>
      <style:text-properties fo:font-size="8.5pt" style:font-size-asian="8.5pt"/>
    </style:style>
    <style:style style:name="P545" style:family="paragraph">
      <style:paragraph-properties fo:text-align="start"/>
      <style:text-properties style:font-name="Microsoft Sans Serif" fo:font-size="11pt"/>
    </style:style>
    <style:style style:name="P546" style:family="paragraph">
      <loext:graphic-properties draw:fill="none"/>
      <style:paragraph-properties fo:text-align="start" style:writing-mode="lr-tb"/>
      <style:text-properties style:font-name="Microsoft Sans Serif" fo:font-size="11pt"/>
    </style:style>
    <style:style style:name="P547" style:family="paragraph">
      <loext:graphic-properties draw:fill="solid" draw:fill-color="#00000a"/>
      <style:paragraph-properties fo:text-align="center"/>
    </style:style>
    <style:style style:name="P548" style:family="paragraph">
      <loext:graphic-properties draw:fill="solid" draw:fill-color="#f4fdfd"/>
      <style:paragraph-properties fo:text-align="center"/>
    </style:style>
    <style:style style:name="T1" style:family="text">
      <style:text-properties fo:color="#00000a" loext:opacity="100%"/>
    </style:style>
    <style:style style:name="T2" style:family="text">
      <style:text-properties fo:color="#00000a" loext:opacity="100%" style:font-name="Calibri" fo:font-size="9.5pt" style:font-name-asian="Times New Roman1" style:font-size-asian="9.5pt"/>
    </style:style>
    <style:style style:name="T3" style:family="text">
      <style:text-properties fo:color="#00000a" loext:opacity="100%" style:font-name="Times New Roman" fo:font-size="8.5pt" fo:font-weight="bold" style:font-size-asian="8.5pt" style:font-weight-asian="bold" style:text-scale="105%"/>
    </style:style>
    <style:style style:name="T4" style:family="text">
      <style:text-properties fo:color="#00000a" loext:opacity="100%" style:font-name="Times New Roman" fo:font-size="8.5pt" style:font-size-asian="8.5pt" style:text-scale="105%"/>
    </style:style>
    <style:style style:name="T5" style:family="text">
      <style:text-properties fo:color="#00000a" loext:opacity="100%" style:font-name="Times New Roman" fo:font-size="8.5pt" fo:letter-spacing="-0.074cm" style:font-size-asian="8.5pt" style:text-scale="105%"/>
    </style:style>
    <style:style style:name="T6" style:family="text">
      <style:text-properties fo:color="#00000a" loext:opacity="100%" style:font-name="Times New Roman" fo:font-size="8.5pt" fo:letter-spacing="0.002cm" style:font-size-asian="8.5pt" style:text-scale="105%"/>
    </style:style>
    <style:style style:name="T7" style:family="text">
      <style:text-properties fo:color="#00000a" loext:opacity="100%" style:font-name="Times New Roman" fo:font-size="8.5pt" fo:letter-spacing="-0.009cm" style:font-size-asian="8.5pt" style:text-scale="105%"/>
    </style:style>
    <style:style style:name="T8" style:family="text">
      <style:text-properties fo:color="#00000a" loext:opacity="100%" style:font-name="Times New Roman" fo:font-size="8.5pt" fo:letter-spacing="-0.009cm" style:font-name-asian="Times New Roman1" style:font-size-asian="8.5pt" style:text-scale="105%"/>
    </style:style>
    <style:style style:name="T9" style:family="text">
      <style:text-properties fo:color="#00000a" loext:opacity="100%" style:font-name="Times New Roman" fo:font-size="8.5pt" fo:letter-spacing="-0.004cm" style:font-size-asian="8.5pt" style:text-scale="105%"/>
    </style:style>
    <style:style style:name="T10" style:family="text">
      <style:text-properties fo:color="#00000a" loext:opacity="100%" style:font-name="Times New Roman" fo:font-size="8.5pt" fo:letter-spacing="-0.011cm" style:font-size-asian="8.5pt" style:text-scale="105%"/>
    </style:style>
    <style:style style:name="T11" style:family="text">
      <style:text-properties fo:color="#00000a" loext:opacity="100%" style:font-name="Times New Roman" fo:font-size="8.5pt" fo:letter-spacing="-0.011cm" style:font-name-asian="Times New Roman1" style:font-size-asian="8.5pt" style:text-scale="105%"/>
    </style:style>
    <style:style style:name="T12" style:family="text">
      <style:text-properties fo:color="#00000a" loext:opacity="100%" style:font-name="Times New Roman" fo:font-size="8.5pt" fo:letter-spacing="-0.005cm" style:font-size-asian="8.5pt" style:text-scale="105%"/>
    </style:style>
    <style:style style:name="T13" style:family="text">
      <style:text-properties fo:color="#00000a" loext:opacity="100%" style:font-name="Times New Roman" fo:font-size="8.5pt" fo:letter-spacing="-0.007cm" style:font-size-asian="8.5pt" style:text-scale="105%"/>
    </style:style>
    <style:style style:name="T14" style:family="text">
      <style:text-properties fo:color="#00000a" loext:opacity="100%" style:font-name="Times New Roman" fo:font-size="8.5pt" fo:letter-spacing="-0.007cm" style:font-name-asian="Times New Roman1" style:font-size-asian="8.5pt" style:text-scale="105%"/>
    </style:style>
    <style:style style:name="T15" style:family="text">
      <style:text-properties fo:color="#00000a" loext:opacity="100%" style:font-name="Times New Roman" fo:font-size="8.5pt" fo:letter-spacing="-0.012cm" style:font-size-asian="8.5pt" style:text-scale="105%"/>
    </style:style>
    <style:style style:name="T16" style:family="text">
      <style:text-properties fo:color="#00000a" loext:opacity="100%" style:font-name="Times New Roman" fo:font-size="8.5pt" fo:letter-spacing="-0.016cm" style:font-size-asian="8.5pt" style:text-scale="105%"/>
    </style:style>
    <style:style style:name="T17" style:family="text">
      <style:text-properties fo:color="#00000a" loext:opacity="100%" style:font-name="Times New Roman" fo:font-size="8.5pt" fo:letter-spacing="-0.014cm" style:font-size-asian="8.5pt" style:text-scale="105%"/>
    </style:style>
    <style:style style:name="T18" style:family="text">
      <style:text-properties fo:color="#00000a" loext:opacity="100%" style:font-name="Times New Roman" fo:font-size="8.5pt" fo:letter-spacing="-0.014cm" style:font-name-asian="Times New Roman1" style:font-size-asian="8.5pt" style:text-scale="105%"/>
    </style:style>
    <style:style style:name="T19" style:family="text">
      <style:text-properties fo:color="#00000a" loext:opacity="100%" style:font-name="Times New Roman" fo:font-size="8.5pt" fo:letter-spacing="-0.076cm" style:font-size-asian="8.5pt" style:text-scale="105%"/>
    </style:style>
    <style:style style:name="T20" style:family="text">
      <style:text-properties fo:color="#00000a" loext:opacity="100%" style:font-name="Times New Roman" fo:font-size="8.5pt" fo:letter-spacing="-0.002cm" style:font-size-asian="8.5pt" style:text-scale="105%"/>
    </style:style>
    <style:style style:name="T21" style:family="text">
      <style:text-properties fo:color="#00000a" loext:opacity="100%" style:font-name="Times New Roman" fo:font-size="8.5pt" fo:letter-spacing="-0.002cm" style:font-name-asian="Times New Roman1" style:font-size-asian="8.5pt" style:text-scale="105%"/>
    </style:style>
    <style:style style:name="T22" style:family="text">
      <style:text-properties fo:color="#00000a" loext:opacity="100%" style:font-name="Times New Roman" fo:font-size="8.5pt" fo:letter-spacing="-0.018cm" style:font-size-asian="8.5pt" style:text-scale="105%"/>
    </style:style>
    <style:style style:name="T23" style:family="text">
      <style:text-properties fo:color="#00000a" loext:opacity="100%" style:font-name="Times New Roman" fo:font-size="8.5pt" fo:letter-spacing="-0.019cm" style:font-size-asian="8.5pt" style:text-scale="105%"/>
    </style:style>
    <style:style style:name="T24" style:family="text">
      <style:text-properties fo:color="#00000a" loext:opacity="100%" style:font-name="Times New Roman" fo:font-size="7.5pt" fo:font-weight="bold" style:font-name-asian="Times New Roman1" style:font-size-asian="7.5pt" style:font-weight-asian="bold"/>
    </style:style>
    <style:style style:name="T25" style:family="text">
      <style:text-properties fo:color="#00000a" loext:opacity="100%" style:font-name="Times New Roman" fo:font-size="7.5pt" fo:letter-spacing="0.035cm" fo:font-weight="bold" style:font-name-asian="Times New Roman1" style:font-size-asian="7.5pt" style:font-weight-asian="bold"/>
    </style:style>
    <style:style style:name="T26" style:family="text">
      <style:text-properties fo:color="#00000a" loext:opacity="100%" style:font-name="Times New Roman" fo:font-size="7.5pt" fo:letter-spacing="0.034cm" fo:font-weight="bold" style:font-name-asian="Times New Roman1" style:font-size-asian="7.5pt" style:font-weight-asian="bold"/>
    </style:style>
    <style:style style:name="T27" style:family="text">
      <style:text-properties fo:color="#00000a" loext:opacity="100%" style:font-name="Times New Roman" fo:font-size="7.5pt" fo:letter-spacing="0.028cm" fo:font-weight="bold" style:font-name-asian="Times New Roman1" style:font-size-asian="7.5pt" style:font-weight-asian="bold"/>
    </style:style>
    <style:style style:name="T28" style:family="text">
      <style:text-properties fo:color="#00000a" loext:opacity="100%" style:font-name="Times New Roman" fo:font-size="7.5pt" fo:letter-spacing="0.037cm" fo:font-weight="bold" style:font-name-asian="Times New Roman1" style:font-size-asian="7.5pt" style:font-weight-asian="bold"/>
    </style:style>
    <style:style style:name="T29" style:family="text">
      <style:text-properties fo:color="#00000a" loext:opacity="100%" style:font-name="Times New Roman" fo:font-size="7.5pt" fo:letter-spacing="0.018cm" fo:font-weight="bold" style:font-name-asian="Times New Roman1" style:font-size-asian="7.5pt" style:font-weight-asian="bold"/>
    </style:style>
    <style:style style:name="T30" style:family="text">
      <style:text-properties fo:color="#00000a" loext:opacity="100%" style:font-name="Times New Roman" fo:font-size="7.5pt" fo:letter-spacing="0.042cm" fo:font-weight="bold" style:font-name-asian="Times New Roman1" style:font-size-asian="7.5pt" style:font-weight-asian="bold"/>
    </style:style>
    <style:style style:name="T31" style:family="text">
      <style:text-properties fo:color="#00000a" loext:opacity="100%" style:font-name="Times New Roman" fo:font-size="7.5pt" fo:letter-spacing="0.016cm" fo:font-weight="bold" style:font-name-asian="Times New Roman1" style:font-size-asian="7.5pt" style:font-weight-asian="bold"/>
    </style:style>
    <style:style style:name="T32" style:family="text">
      <style:text-properties fo:color="#00000a" loext:opacity="100%" style:font-name="Times New Roman" fo:font-size="7.5pt" fo:letter-spacing="0.021cm" fo:font-weight="bold" style:font-name-asian="Times New Roman1" style:font-size-asian="7.5pt" style:font-weight-asian="bold"/>
    </style:style>
    <style:style style:name="T33" style:family="text">
      <style:text-properties fo:color="#00000a" loext:opacity="100%" style:font-name="Times New Roman" fo:font-size="7.5pt" fo:letter-spacing="0.023cm" fo:font-weight="bold" style:font-name-asian="Times New Roman1" style:font-size-asian="7.5pt" style:font-weight-asian="bold"/>
    </style:style>
    <style:style style:name="T34" style:family="text">
      <style:text-properties fo:color="#00000a" loext:opacity="100%" style:font-name="Times New Roman" fo:font-size="9.5pt" fo:font-weight="bold" style:font-name-asian="Times New Roman1" style:font-size-asian="9.5pt" style:font-weight-asian="bold"/>
    </style:style>
    <style:style style:name="T35" style:family="text">
      <style:text-properties fo:color="#00000a" loext:opacity="100%" style:font-name="Times New Roman" fo:font-size="9.5pt" fo:letter-spacing="0.007cm" fo:font-weight="bold" style:font-name-asian="Times New Roman1" style:font-size-asian="9.5pt" style:font-weight-asian="bold"/>
    </style:style>
    <style:style style:name="T36" style:family="text">
      <style:text-properties fo:color="#00000a" loext:opacity="100%" style:font-name="Times New Roman" fo:font-size="6.5pt" style:font-name-asian="Times New Roman1" style:font-size-asian="6.5pt" style:text-scale="105%"/>
    </style:style>
    <style:style style:name="T37" style:family="text">
      <style:text-properties fo:color="#00000a" loext:opacity="100%" style:font-name="Times New Roman" fo:font-size="6.5pt" fo:letter-spacing="-0.009cm" style:font-name-asian="Times New Roman1" style:font-size-asian="6.5pt" style:text-scale="105%"/>
    </style:style>
    <style:style style:name="T38" style:family="text">
      <style:text-properties fo:color="#00000a" loext:opacity="100%" style:font-name="Times New Roman" fo:font-size="6.5pt" fo:letter-spacing="0.004cm" style:font-size-asian="6.5pt" style:text-scale="105%"/>
    </style:style>
    <style:style style:name="T39" style:family="text">
      <style:text-properties fo:color="#00000a" loext:opacity="100%" style:font-name="Times New Roman" fo:font-size="6.5pt" style:font-size-asian="6.5pt" style:text-scale="105%"/>
    </style:style>
    <style:style style:name="T40" style:family="text">
      <style:text-properties fo:color="#00000a" loext:opacity="100%" style:font-name="Times New Roman" fo:font-size="7pt" style:font-size-asian="7pt" style:text-scale="105%"/>
    </style:style>
    <style:style style:name="T41" style:family="text">
      <style:text-properties fo:color="#00000a" loext:opacity="100%" style:font-name="Times New Roman" style:text-scale="105%"/>
    </style:style>
    <style:style style:name="T42" style:family="text">
      <style:text-properties fo:color="#00000a" loext:opacity="100%" style:font-name="Times New Roman" fo:letter-spacing="0.002cm" style:text-scale="105%"/>
    </style:style>
    <style:style style:name="T43" style:family="text">
      <style:text-properties fo:color="#00000a" loext:opacity="100%" style:font-name="Times New Roman" fo:font-size="9pt" fo:font-weight="bold" style:font-name-asian="Times New Roman1" style:font-size-asian="9pt" style:font-weight-asian="bold"/>
    </style:style>
    <style:style style:name="T44" style:family="text">
      <style:text-properties fo:color="#00000a" loext:opacity="100%" style:font-name="Times New Roman" fo:font-size="9pt" fo:letter-spacing="0.016cm" fo:font-weight="bold" style:font-name-asian="Times New Roman1" style:font-size-asian="9pt" style:font-weight-asian="bold"/>
    </style:style>
    <style:style style:name="T45" style:family="text">
      <style:text-properties fo:color="#00000a" loext:opacity="100%" style:font-name="Times New Roman" fo:font-size="9pt" fo:letter-spacing="0.021cm" fo:font-weight="bold" style:font-name-asian="Times New Roman1" style:font-size-asian="9pt" style:font-weight-asian="bold"/>
    </style:style>
    <style:style style:name="T46" style:family="text">
      <style:text-properties fo:color="#00000a" loext:opacity="100%" style:font-name="Times New Roman" fo:font-size="9pt" fo:letter-spacing="0.026cm" fo:font-weight="bold" style:font-name-asian="Times New Roman1" style:font-size-asian="9pt" style:font-weight-asian="bold"/>
    </style:style>
    <style:style style:name="T47" style:family="text">
      <style:text-properties fo:color="#00000a" loext:opacity="100%" style:font-name="Times New Roman" fo:font-size="9pt" fo:letter-spacing="0.025cm" fo:font-weight="bold" style:font-name-asian="Times New Roman1" style:font-size-asian="9pt" style:font-weight-asian="bold"/>
    </style:style>
    <style:style style:name="T48" style:family="text">
      <style:text-properties fo:color="#00000a" loext:opacity="100%" style:font-name="Times New Roman" fo:font-size="9pt" fo:letter-spacing="0.028cm" fo:font-weight="bold" style:font-name-asian="Times New Roman1" style:font-size-asian="9pt" style:font-weight-asian="bold"/>
    </style:style>
    <style:style style:name="T49" style:family="text">
      <style:text-properties fo:color="#00000a" loext:opacity="100%" fo:font-size="11.5pt" style:font-size-asian="11.5pt"/>
    </style:style>
    <style:style style:name="T50" style:family="text">
      <style:text-properties fo:color="#00000a" loext:opacity="100%" fo:letter-spacing="-0.002cm" style:text-scale="105%"/>
    </style:style>
    <style:style style:name="T51" style:family="text">
      <style:text-properties fo:color="#00000a" loext:opacity="100%" fo:letter-spacing="-0.018cm" style:text-scale="105%"/>
    </style:style>
    <style:style style:name="T52" style:family="text">
      <style:text-properties fo:color="#00000a" loext:opacity="100%" fo:letter-spacing="-0.014cm" style:text-scale="105%"/>
    </style:style>
    <style:style style:name="T53" style:family="text">
      <style:text-properties fo:color="#00000a" loext:opacity="100%" fo:letter-spacing="-0.012cm" style:text-scale="105%"/>
    </style:style>
    <style:style style:name="T54" style:family="text">
      <style:text-properties fo:color="#00000a" loext:opacity="100%" fo:letter-spacing="-0.011cm" style:text-scale="105%"/>
    </style:style>
    <style:style style:name="T55" style:family="text">
      <style:text-properties fo:color="#00000a" loext:opacity="100%" style:text-scale="105%"/>
    </style:style>
    <style:style style:name="T56" style:family="text">
      <style:text-properties fo:color="#00000a" loext:opacity="100%" officeooo:rsid="00119024" style:text-scale="105%"/>
    </style:style>
    <style:style style:name="T57" style:family="text">
      <style:text-properties fo:color="#00000a" loext:opacity="100%" fo:letter-spacing="-0.009cm" style:text-scale="105%"/>
    </style:style>
    <style:style style:name="T58" style:family="text">
      <style:text-properties fo:color="#00000a" loext:opacity="100%" style:font-name="Arial" fo:font-size="7pt" fo:font-weight="bold" style:font-size-asian="7pt" style:font-weight-asian="bold" style:text-scale="105%"/>
    </style:style>
    <style:style style:name="T59" style:family="text">
      <style:text-properties fo:color="#00000a" loext:opacity="100%" style:font-name="Arial" fo:font-size="7pt" fo:font-weight="bold" style:font-name-asian="Times New Roman1" style:font-size-asian="7pt" style:font-weight-asian="bold" style:text-scale="105%"/>
    </style:style>
    <style:style style:name="T60" style:family="text">
      <style:text-properties fo:color="#00000a" loext:opacity="100%" style:font-name="Arial" fo:font-size="7pt" fo:font-style="italic" fo:font-weight="bold" style:font-size-asian="7pt" style:font-style-asian="italic" style:font-weight-asian="bold" style:text-scale="105%"/>
    </style:style>
    <style:style style:name="T61" style:family="text">
      <style:text-properties fo:color="#00000a" loext:opacity="100%" style:font-name="Arial" fo:font-size="7pt" fo:font-style="italic" fo:font-weight="bold" style:font-name-asian="Times New Roman1" style:font-size-asian="7pt" style:font-style-asian="italic" style:font-weight-asian="bold" style:text-scale="105%"/>
    </style:style>
    <style:style style:name="T62" style:family="text">
      <style:text-properties fo:color="#00000a" loext:opacity="100%" style:font-name="Arial" fo:font-size="7pt" fo:font-style="italic" style:font-name-asian="Times New Roman1" style:font-size-asian="7pt" style:font-style-asian="italic" style:text-scale="105%"/>
    </style:style>
    <style:style style:name="T63" style:family="text">
      <style:text-properties fo:color="#00000a" loext:opacity="100%" style:font-name="Arial" fo:font-size="7pt" fo:font-style="italic" style:font-size-asian="7pt" style:font-style-asian="italic" style:text-scale="105%"/>
    </style:style>
    <style:style style:name="T64" style:family="text">
      <style:text-properties fo:color="#00000a" loext:opacity="100%" style:font-name="Arial" fo:font-size="7pt" fo:letter-spacing="0.002cm" fo:font-style="italic" fo:font-weight="bold" style:font-size-asian="7pt" style:font-style-asian="italic" style:font-weight-asian="bold" style:text-scale="105%"/>
    </style:style>
    <style:style style:name="T65" style:family="text">
      <style:text-properties fo:color="#00000a" loext:opacity="100%" style:font-name="Arial" fo:font-size="7pt" fo:letter-spacing="0.002cm" fo:font-style="italic" style:font-size-asian="7pt" style:font-style-asian="italic" style:text-scale="105%"/>
    </style:style>
    <style:style style:name="T66" style:family="text">
      <style:text-properties fo:color="#00000a" loext:opacity="100%" style:font-name="Arial" fo:font-size="7pt" fo:letter-spacing="0.002cm" fo:font-weight="bold" style:font-size-asian="7pt" style:font-weight-asian="bold" style:text-scale="105%"/>
    </style:style>
    <style:style style:name="T67" style:family="text">
      <style:text-properties fo:color="#00000a" loext:opacity="100%" style:font-name="Arial" fo:font-size="7pt" fo:letter-spacing="-0.009cm" fo:font-style="italic" fo:font-weight="bold" style:font-size-asian="7pt" style:font-style-asian="italic" style:font-weight-asian="bold" style:text-scale="105%"/>
    </style:style>
    <style:style style:name="T68" style:family="text">
      <style:text-properties fo:color="#00000a" loext:opacity="100%" style:font-name="Arial" fo:font-size="7pt" fo:letter-spacing="-0.009cm" fo:font-style="italic" fo:font-weight="bold" style:font-name-asian="Times New Roman1" style:font-size-asian="7pt" style:font-style-asian="italic" style:font-weight-asian="bold" style:text-scale="105%"/>
    </style:style>
    <style:style style:name="T69" style:family="text">
      <style:text-properties fo:color="#00000a" loext:opacity="100%" style:font-name="Arial" fo:font-size="7pt" fo:letter-spacing="-0.009cm" fo:font-weight="bold" style:font-size-asian="7pt" style:font-weight-asian="bold" style:text-scale="105%"/>
    </style:style>
    <style:style style:name="T70" style:family="text">
      <style:text-properties fo:color="#00000a" loext:opacity="100%" style:font-name="Arial" fo:font-size="7pt" fo:letter-spacing="-0.009cm" fo:font-weight="bold" style:font-name-asian="Times New Roman1" style:font-size-asian="7pt" style:font-weight-asian="bold" style:text-scale="105%"/>
    </style:style>
    <style:style style:name="T71" style:family="text">
      <style:text-properties fo:color="#00000a" loext:opacity="100%" style:font-name="Arial" fo:font-size="7pt" fo:letter-spacing="-0.016cm" fo:font-weight="bold" style:font-size-asian="7pt" style:font-weight-asian="bold" style:text-scale="105%"/>
    </style:style>
    <style:style style:name="T72" style:family="text">
      <style:text-properties fo:color="#00000a" loext:opacity="100%" style:font-name="Arial" fo:font-size="7pt" fo:letter-spacing="-0.016cm" fo:font-weight="bold" style:font-name-asian="Times New Roman1" style:font-size-asian="7pt" style:font-weight-asian="bold" style:text-scale="105%"/>
    </style:style>
    <style:style style:name="T73" style:family="text">
      <style:text-properties fo:color="#00000a" loext:opacity="100%" style:font-name="Arial" fo:font-size="7pt" fo:letter-spacing="-0.016cm" fo:font-style="italic" style:font-name-asian="Times New Roman1" style:font-size-asian="7pt" style:font-style-asian="italic" style:text-scale="105%"/>
    </style:style>
    <style:style style:name="T74" style:family="text">
      <style:text-properties fo:color="#00000a" loext:opacity="100%" style:font-name="Arial" fo:font-size="7pt" fo:letter-spacing="-0.012cm" fo:font-weight="bold" style:font-size-asian="7pt" style:font-weight-asian="bold" style:text-scale="105%"/>
    </style:style>
    <style:style style:name="T75" style:family="text">
      <style:text-properties fo:color="#00000a" loext:opacity="100%" style:font-name="Arial" fo:font-size="7pt" fo:letter-spacing="-0.012cm" fo:font-weight="bold" style:font-name-asian="Times New Roman1" style:font-size-asian="7pt" style:font-weight-asian="bold" style:text-scale="105%"/>
    </style:style>
    <style:style style:name="T76" style:family="text">
      <style:text-properties fo:color="#00000a" loext:opacity="100%" style:font-name="Arial" fo:font-size="7pt" fo:letter-spacing="-0.011cm" fo:font-weight="bold" style:font-size-asian="7pt" style:font-weight-asian="bold" style:text-scale="105%"/>
    </style:style>
    <style:style style:name="T77" style:family="text">
      <style:text-properties fo:color="#00000a" loext:opacity="100%" style:font-name="Arial" fo:font-size="7pt" fo:letter-spacing="-0.011cm" fo:font-weight="bold" style:font-name-asian="Times New Roman1" style:font-size-asian="7pt" style:font-weight-asian="bold" style:text-scale="105%"/>
    </style:style>
    <style:style style:name="T78" style:family="text">
      <style:text-properties fo:color="#00000a" loext:opacity="100%" style:font-name="Arial" fo:font-size="7pt" fo:letter-spacing="-0.011cm" fo:font-style="italic" fo:font-weight="bold" style:font-name-asian="Times New Roman1" style:font-size-asian="7pt" style:font-style-asian="italic" style:font-weight-asian="bold" style:text-scale="105%"/>
    </style:style>
    <style:style style:name="T79" style:family="text">
      <style:text-properties fo:color="#00000a" loext:opacity="100%" style:font-name="Arial" fo:font-size="7pt" fo:letter-spacing="-0.007cm" fo:font-weight="bold" style:font-size-asian="7pt" style:font-weight-asian="bold" style:text-scale="105%"/>
    </style:style>
    <style:style style:name="T80" style:family="text">
      <style:text-properties fo:color="#00000a" loext:opacity="100%" style:font-name="Arial" fo:font-size="7pt" fo:letter-spacing="-0.007cm" fo:font-weight="bold" style:font-name-asian="Times New Roman1" style:font-size-asian="7pt" style:font-weight-asian="bold" style:text-scale="105%"/>
    </style:style>
    <style:style style:name="T81" style:family="text">
      <style:text-properties fo:color="#00000a" loext:opacity="100%" style:font-name="Arial" fo:font-size="7pt" fo:letter-spacing="-0.007cm" fo:font-style="italic" fo:font-weight="bold" style:font-name-asian="Times New Roman1" style:font-size-asian="7pt" style:font-style-asian="italic" style:font-weight-asian="bold" style:text-scale="105%"/>
    </style:style>
    <style:style style:name="T82" style:family="text">
      <style:text-properties fo:color="#00000a" loext:opacity="100%" style:font-name="Arial" fo:font-size="7pt" fo:letter-spacing="-0.005cm" fo:font-weight="bold" style:font-size-asian="7pt" style:font-weight-asian="bold" style:text-scale="105%"/>
    </style:style>
    <style:style style:name="T83" style:family="text">
      <style:text-properties fo:color="#00000a" loext:opacity="100%" style:font-name="Arial" fo:font-size="7pt" fo:letter-spacing="-0.005cm" fo:font-weight="bold" style:font-name-asian="Times New Roman1" style:font-size-asian="7pt" style:font-weight-asian="bold" style:text-scale="105%"/>
    </style:style>
    <style:style style:name="T84" style:family="text">
      <style:text-properties fo:color="#00000a" loext:opacity="100%" style:font-name="Arial" fo:font-size="7pt" fo:letter-spacing="-0.005cm" fo:font-style="italic" fo:font-weight="bold" style:font-name-asian="Times New Roman1" style:font-size-asian="7pt" style:font-style-asian="italic" style:font-weight-asian="bold" style:text-scale="105%"/>
    </style:style>
    <style:style style:name="T85" style:family="text">
      <style:text-properties fo:color="#00000a" loext:opacity="100%" style:font-name="Arial" fo:font-size="7pt" fo:letter-spacing="-0.005cm" fo:font-style="italic" style:font-size-asian="7pt" style:font-style-asian="italic" style:text-scale="105%"/>
    </style:style>
    <style:style style:name="T86" style:family="text">
      <style:text-properties fo:color="#00000a" loext:opacity="100%" style:font-name="Arial" fo:font-size="7pt" fo:letter-spacing="-0.002cm" fo:font-weight="bold" style:font-size-asian="7pt" style:font-weight-asian="bold" style:text-scale="105%"/>
    </style:style>
    <style:style style:name="T87" style:family="text">
      <style:text-properties fo:color="#00000a" loext:opacity="100%" style:font-name="Arial" fo:font-size="7pt" fo:letter-spacing="-0.002cm" fo:font-weight="bold" style:font-name-asian="Times New Roman1" style:font-size-asian="7pt" style:font-weight-asian="bold" style:text-scale="105%"/>
    </style:style>
    <style:style style:name="T88" style:family="text">
      <style:text-properties fo:color="#00000a" loext:opacity="100%" style:font-name="Arial" fo:font-size="7pt" fo:letter-spacing="-0.002cm" fo:font-style="italic" fo:font-weight="bold" style:font-size-asian="7pt" style:font-style-asian="italic" style:font-weight-asian="bold" style:text-scale="105%"/>
    </style:style>
    <style:style style:name="T89" style:family="text">
      <style:text-properties fo:color="#00000a" loext:opacity="100%" style:font-name="Arial" fo:font-size="7pt" fo:letter-spacing="-0.002cm" fo:font-style="italic" style:font-name-asian="Times New Roman1" style:font-size-asian="7pt" style:font-style-asian="italic" style:text-scale="105%"/>
    </style:style>
    <style:style style:name="T90" style:family="text">
      <style:text-properties fo:color="#00000a" loext:opacity="100%" style:font-name="Arial" fo:font-size="7pt" fo:letter-spacing="-0.067cm" fo:font-weight="bold" style:font-size-asian="7pt" style:font-weight-asian="bold" style:text-scale="105%"/>
    </style:style>
    <style:style style:name="T91" style:family="text">
      <style:text-properties fo:color="#00000a" loext:opacity="100%" style:font-name="Arial" fo:font-size="7pt" fo:letter-spacing="-0.067cm" fo:font-weight="bold" style:font-name-asian="Times New Roman1" style:font-size-asian="7pt" style:font-weight-asian="bold" style:text-scale="105%"/>
    </style:style>
    <style:style style:name="T92" style:family="text">
      <style:text-properties fo:color="#00000a" loext:opacity="100%" style:font-name="Arial" fo:font-size="7pt" fo:letter-spacing="-0.067cm" fo:font-style="italic" fo:font-weight="bold" style:font-name-asian="Times New Roman1" style:font-size-asian="7pt" style:font-style-asian="italic" style:font-weight-asian="bold" style:text-scale="105%"/>
    </style:style>
    <style:style style:name="T93" style:family="text">
      <style:text-properties fo:color="#00000a" loext:opacity="100%" style:font-name="Arial" fo:font-size="7pt" fo:letter-spacing="-0.067cm" fo:font-style="italic" style:font-name-asian="Times New Roman1" style:font-size-asian="7pt" style:font-style-asian="italic" style:text-scale="105%"/>
    </style:style>
    <style:style style:name="T94" style:family="text">
      <style:text-properties fo:color="#00000a" loext:opacity="100%" style:font-name="Arial" fo:font-size="7pt" fo:letter-spacing="-0.004cm" fo:font-weight="bold" style:font-name-asian="Times New Roman1" style:font-size-asian="7pt" style:font-weight-asian="bold" style:text-scale="105%"/>
    </style:style>
    <style:style style:name="T95" style:family="text">
      <style:text-properties fo:color="#00000a" loext:opacity="100%" style:font-name="Arial" fo:font-size="7pt" fo:letter-spacing="-0.004cm" fo:font-weight="bold" style:font-size-asian="7pt" style:font-weight-asian="bold" style:text-scale="105%"/>
    </style:style>
    <style:style style:name="T96" style:family="text">
      <style:text-properties fo:color="#00000a" loext:opacity="100%" style:font-name="Arial" fo:font-size="7pt" fo:letter-spacing="-0.004cm" fo:font-style="italic" fo:font-weight="bold" style:font-name-asian="Times New Roman1" style:font-size-asian="7pt" style:font-style-asian="italic" style:font-weight-asian="bold" style:text-scale="105%"/>
    </style:style>
    <style:style style:name="T97" style:family="text">
      <style:text-properties fo:color="#00000a" loext:opacity="100%" style:font-name="Arial" fo:font-size="7pt" fo:letter-spacing="-0.004cm" fo:font-style="italic" style:font-size-asian="7pt" style:font-style-asian="italic" style:text-scale="105%"/>
    </style:style>
    <style:style style:name="T98" style:family="text">
      <style:text-properties fo:color="#00000a" loext:opacity="100%" style:font-name="Arial" fo:font-size="7pt" fo:letter-spacing="-0.014cm" fo:font-weight="bold" style:font-size-asian="7pt" style:font-weight-asian="bold" style:text-scale="105%"/>
    </style:style>
    <style:style style:name="T99" style:family="text">
      <style:text-properties fo:color="#00000a" loext:opacity="100%" style:font-name="Arial" fo:font-size="7pt" fo:letter-spacing="-0.014cm" fo:font-weight="bold" style:font-name-asian="Times New Roman1" style:font-size-asian="7pt" style:font-weight-asian="bold" style:text-scale="105%"/>
    </style:style>
    <style:style style:name="T100" style:family="text">
      <style:text-properties fo:color="#00000a" loext:opacity="100%" style:font-name="Arial" fo:font-size="7pt" fo:letter-spacing="-0.014cm" fo:font-style="italic" style:font-name-asian="Times New Roman1" style:font-size-asian="7pt" style:font-style-asian="italic" style:text-scale="105%"/>
    </style:style>
    <style:style style:name="T101" style:family="text">
      <style:text-properties fo:color="#00000a" loext:opacity="100%" style:font-name="Arial" fo:font-size="7pt" fo:letter-spacing="-0.065cm" fo:font-weight="bold" style:font-size-asian="7pt" style:font-weight-asian="bold" style:text-scale="105%"/>
    </style:style>
    <style:style style:name="T102" style:family="text">
      <style:text-properties fo:color="#00000a" loext:opacity="100%" style:font-name="Arial" fo:font-size="7pt" fo:letter-spacing="0.004cm" fo:font-weight="bold" style:font-name-asian="Times New Roman1" style:font-size-asian="7pt" style:font-weight-asian="bold" style:text-scale="105%"/>
    </style:style>
    <style:style style:name="T103" style:family="text">
      <style:text-properties fo:color="#00000a" loext:opacity="100%" style:font-name="Arial" fo:font-size="7pt" fo:letter-spacing="0.025cm" fo:font-weight="bold" style:font-size-asian="7pt" style:font-weight-asian="bold" style:text-scale="105%"/>
    </style:style>
    <style:style style:name="T104" style:family="text">
      <style:text-properties fo:color="#00000a" loext:opacity="100%" style:font-name="Arial" fo:font-size="7pt" fo:letter-spacing="0.055cm" fo:font-weight="bold" style:font-size-asian="7pt" style:font-weight-asian="bold" style:text-scale="105%"/>
    </style:style>
    <style:style style:name="T105" style:family="text">
      <style:text-properties fo:color="#00000a" loext:opacity="100%" style:font-name="Arial" fo:font-size="7pt" fo:letter-spacing="0.03cm" fo:font-weight="bold" style:font-name-asian="Times New Roman1" style:font-size-asian="7pt" style:font-weight-asian="bold" style:text-scale="105%"/>
    </style:style>
    <style:style style:name="T106" style:family="text">
      <style:text-properties fo:color="#00000a" loext:opacity="100%" style:font-name="Arial" fo:font-size="7pt" fo:letter-spacing="-0.021cm" fo:font-weight="bold" style:font-name-asian="Times New Roman1" style:font-size-asian="7pt" style:font-weight-asian="bold" style:text-scale="105%"/>
    </style:style>
    <style:style style:name="T107" style:family="text">
      <style:text-properties fo:color="#00000a" loext:opacity="100%" style:font-name="Arial" fo:font-size="7pt" fo:letter-spacing="-0.021cm" fo:font-style="italic" style:font-name-asian="Times New Roman1" style:font-size-asian="7pt" style:font-style-asian="italic" style:text-scale="105%"/>
    </style:style>
    <style:style style:name="T108" style:family="text">
      <style:text-properties fo:color="#00000a" loext:opacity="100%" style:font-name="Arial" fo:font-size="7pt" fo:letter-spacing="-0.018cm" fo:font-weight="bold" style:font-size-asian="7pt" style:font-weight-asian="bold" style:text-scale="105%"/>
    </style:style>
    <style:style style:name="T109" style:family="text">
      <style:text-properties fo:color="#00000a" loext:opacity="100%" style:font-name="Arial" fo:font-size="7pt" fo:letter-spacing="-0.018cm" fo:font-weight="bold" style:font-name-asian="Times New Roman1" style:font-size-asian="7pt" style:font-weight-asian="bold" style:text-scale="105%"/>
    </style:style>
    <style:style style:name="T110" style:family="text">
      <style:text-properties fo:color="#00000a" loext:opacity="100%" style:font-name="Arial" fo:font-size="7pt" fo:letter-spacing="-0.018cm" fo:font-style="italic" style:font-name-asian="Times New Roman1" style:font-size-asian="7pt" style:font-style-asian="italic" style:text-scale="105%"/>
    </style:style>
    <style:style style:name="T111" style:family="text">
      <style:text-properties fo:color="#00000a" loext:opacity="100%" style:font-name="Arial" fo:font-size="7pt" fo:letter-spacing="-0.023cm" fo:font-weight="bold" style:font-name-asian="Times New Roman1" style:font-size-asian="7pt" style:font-weight-asian="bold" style:text-scale="105%"/>
    </style:style>
    <style:style style:name="T112" style:family="text">
      <style:text-properties fo:color="#00000a" loext:opacity="100%" style:font-name="Arial" fo:font-size="7pt" fo:letter-spacing="-0.023cm" fo:font-weight="bold" style:font-size-asian="7pt" style:font-weight-asian="bold" style:text-scale="105%"/>
    </style:style>
    <style:style style:name="T113" style:family="text">
      <style:text-properties fo:color="#00000a" loext:opacity="100%" style:font-name="Arial" fo:font-size="7pt" fo:letter-spacing="-0.023cm" fo:font-style="italic" style:font-name-asian="Times New Roman1" style:font-size-asian="7pt" style:font-style-asian="italic" style:text-scale="105%"/>
    </style:style>
    <style:style style:name="T114" style:family="text">
      <style:text-properties fo:color="#00000a" loext:opacity="100%" style:font-name="Arial" fo:font-size="7pt" fo:letter-spacing="0.005cm" fo:font-weight="bold" style:font-size-asian="7pt" style:font-weight-asian="bold" style:text-scale="105%"/>
    </style:style>
    <style:style style:name="T115" style:family="text">
      <style:text-properties fo:color="#00000a" loext:opacity="100%" style:font-name="Arial" fo:font-size="7pt" fo:letter-spacing="-0.019cm" fo:font-style="italic" style:font-name-asian="Times New Roman1" style:font-size-asian="7pt" style:font-style-asian="italic" style:text-scale="105%"/>
    </style:style>
    <style:style style:name="T116" style:family="text">
      <style:text-properties fo:color="#00000a" loext:opacity="100%" style:font-name="Arial" fo:font-size="7pt" fo:letter-spacing="-0.025cm" fo:font-style="italic" style:font-name-asian="Times New Roman1" style:font-size-asian="7pt" style:font-style-asian="italic" style:text-scale="105%"/>
    </style:style>
    <style:style style:name="T117" style:family="text">
      <style:text-properties fo:color="#00000a" loext:opacity="100%" style:font-name="Arial" fo:font-size="6.5pt" fo:font-weight="bold" style:font-size-asian="6.5pt" style:font-weight-asian="bold" style:text-scale="105%"/>
    </style:style>
    <style:style style:name="T118" style:family="text">
      <style:text-properties fo:color="#00000a" loext:opacity="100%" style:font-name="Arial" fo:font-size="6.5pt" fo:font-weight="bold" style:font-name-asian="Times New Roman1" style:font-size-asian="6.5pt" style:font-weight-asian="bold" style:text-scale="105%"/>
    </style:style>
    <style:style style:name="T119" style:family="text">
      <style:text-properties fo:color="#00000a" loext:opacity="100%" style:font-name="Arial" fo:font-size="6.5pt" fo:letter-spacing="-0.009cm" fo:font-weight="bold" style:font-size-asian="6.5pt" style:font-weight-asian="bold" style:text-scale="105%"/>
    </style:style>
    <style:style style:name="T120" style:family="text">
      <style:text-properties fo:color="#00000a" loext:opacity="100%" style:font-name="Arial" fo:font-size="6.5pt" fo:letter-spacing="-0.009cm" fo:font-weight="bold" style:font-name-asian="Times New Roman1" style:font-size-asian="6.5pt" style:font-weight-asian="bold" style:text-scale="105%"/>
    </style:style>
    <style:style style:name="T121" style:family="text">
      <style:text-properties fo:color="#00000a" loext:opacity="100%" style:font-name="Arial" fo:font-size="6.5pt" fo:letter-spacing="0.004cm" fo:font-weight="bold" style:font-size-asian="6.5pt" style:font-weight-asian="bold" style:text-scale="105%"/>
    </style:style>
    <style:style style:name="T122" style:family="text">
      <style:text-properties fo:color="#00000a" loext:opacity="100%" style:font-name="Arial" fo:font-size="6.5pt" fo:letter-spacing="-0.004cm" fo:font-weight="bold" style:font-size-asian="6.5pt" style:font-weight-asian="bold" style:text-scale="105%"/>
    </style:style>
    <style:style style:name="T123" style:family="text">
      <style:text-properties fo:color="#00000a" loext:opacity="100%" style:font-name="Arial" fo:font-size="6.5pt" fo:letter-spacing="-0.004cm" fo:font-weight="bold" style:font-name-asian="Times New Roman1" style:font-size-asian="6.5pt" style:font-weight-asian="bold" style:text-scale="105%"/>
    </style:style>
    <style:style style:name="T124" style:family="text">
      <style:text-properties fo:color="#00000a" loext:opacity="100%" style:font-name="Arial" fo:font-size="6.5pt" fo:letter-spacing="-0.007cm" fo:font-weight="bold" style:font-name-asian="Times New Roman1" style:font-size-asian="6.5pt" style:font-weight-asian="bold" style:text-scale="105%"/>
    </style:style>
    <style:style style:name="T125" style:family="text">
      <style:text-properties fo:color="#00000a" loext:opacity="100%" style:font-name="Arial" fo:font-size="6.5pt" fo:letter-spacing="-0.002cm" fo:font-weight="bold" style:font-name-asian="Times New Roman1" style:font-size-asian="6.5pt" style:font-weight-asian="bold" style:text-scale="105%"/>
    </style:style>
    <style:style style:name="T126" style:family="text">
      <style:text-properties fo:color="#00000a" loext:opacity="100%" style:font-name="Arial" fo:font-size="6.5pt" fo:letter-spacing="-0.002cm" fo:font-weight="bold" style:font-size-asian="6.5pt" style:font-weight-asian="bold" style:text-scale="105%"/>
    </style:style>
    <style:style style:name="T127" style:family="text">
      <style:text-properties fo:color="#00000a" loext:opacity="100%" style:font-name="Arial" fo:font-size="6.5pt" fo:letter-spacing="0.007cm" fo:font-weight="bold" style:font-size-asian="6.5pt" style:font-weight-asian="bold" style:text-scale="105%"/>
    </style:style>
    <style:style style:name="T128" style:family="text">
      <style:text-properties fo:color="#00000a" loext:opacity="100%" style:font-name="Arial" fo:font-size="6.5pt" fo:letter-spacing="0.065cm" fo:font-weight="bold" style:font-size-asian="6.5pt" style:font-weight-asian="bold" style:text-scale="105%"/>
    </style:style>
    <style:style style:name="T129" style:family="text">
      <style:text-properties fo:color="#00000a" loext:opacity="100%" style:font-name="Arial" fo:font-size="6.5pt" fo:letter-spacing="0.002cm" fo:font-weight="bold" style:font-size-asian="6.5pt" style:font-weight-asian="bold" style:text-scale="105%"/>
    </style:style>
    <style:style style:name="T130" style:family="text">
      <style:text-properties fo:color="#00000a" loext:opacity="100%" style:font-name="Arial" fo:font-size="6.5pt" fo:letter-spacing="0.067cm" fo:font-weight="bold" style:font-size-asian="6.5pt" style:font-weight-asian="bold" style:text-scale="105%"/>
    </style:style>
    <style:style style:name="T131" style:family="text">
      <style:text-properties fo:color="#00000a" loext:opacity="100%" style:font-name="Arial" fo:font-size="6.5pt" fo:letter-spacing="-0.062cm" fo:font-weight="bold" style:font-size-asian="6.5pt" style:font-weight-asian="bold" style:text-scale="105%"/>
    </style:style>
    <style:style style:name="T132" style:family="text">
      <style:text-properties fo:color="#00000a" loext:opacity="100%" style:font-name="Arial" fo:font-size="6.5pt" fo:letter-spacing="-0.005cm" fo:font-weight="bold" style:font-size-asian="6.5pt" style:font-weight-asian="bold" style:text-scale="105%"/>
    </style:style>
    <style:style style:name="T133" style:family="text">
      <style:text-properties fo:color="#00000a" loext:opacity="100%" style:font-name="Arial" fo:font-size="6.5pt" fo:letter-spacing="-0.005cm" fo:font-weight="bold" style:font-name-asian="Times New Roman1" style:font-size-asian="6.5pt" style:font-weight-asian="bold" style:text-scale="105%"/>
    </style:style>
    <style:style style:name="T134" style:family="text">
      <style:text-properties fo:color="#00000a" loext:opacity="100%" style:font-name="Arial" fo:font-size="6.5pt" fo:letter-spacing="-0.011cm" fo:font-weight="bold" style:font-name-asian="Times New Roman1" style:font-size-asian="6.5pt" style:font-weight-asian="bold" style:text-scale="105%"/>
    </style:style>
    <style:style style:name="T135" style:family="text">
      <style:text-properties fo:color="#00000a" loext:opacity="100%" style:font-name="Arial" fo:font-size="5.5pt" fo:font-weight="bold" style:font-name-asian="Times New Roman1" style:font-size-asian="5.5pt" style:font-weight-asian="bold" style:text-scale="105%"/>
    </style:style>
    <style:style style:name="T136" style:family="text">
      <style:text-properties fo:color="#00000a" loext:opacity="100%" style:font-name="Arial" fo:font-size="5.5pt" fo:font-weight="bold" style:font-size-asian="5.5pt" style:font-weight-asian="bold" style:text-scale="105%"/>
    </style:style>
    <style:style style:name="T137" style:family="text">
      <style:text-properties fo:color="#00000a" loext:opacity="100%" style:font-name="Arial" fo:font-size="5.5pt" fo:letter-spacing="0.005cm" fo:font-weight="bold" style:font-name-asian="Times New Roman1" style:font-size-asian="5.5pt" style:font-weight-asian="bold" style:text-scale="105%"/>
    </style:style>
    <style:style style:name="T138" style:family="text">
      <style:text-properties fo:color="#00000a" loext:opacity="100%" style:font-name="Arial" fo:font-size="5.5pt" fo:letter-spacing="0.005cm" fo:font-weight="bold" style:font-size-asian="5.5pt" style:font-weight-asian="bold" style:text-scale="105%"/>
    </style:style>
    <style:style style:name="T139" style:family="text">
      <style:text-properties fo:color="#00000a" loext:opacity="100%" style:font-name="Arial" fo:font-size="5.5pt" fo:letter-spacing="0.005cm" fo:font-style="italic" style:font-size-asian="5.5pt" style:font-style-asian="italic" style:text-scale="105%"/>
    </style:style>
    <style:style style:name="T140" style:family="text">
      <style:text-properties fo:color="#00000a" loext:opacity="100%" style:font-name="Arial" fo:font-size="5.5pt" fo:letter-spacing="0.004cm" fo:font-weight="bold" style:font-name-asian="Times New Roman1" style:font-size-asian="5.5pt" style:font-weight-asian="bold" style:text-scale="105%"/>
    </style:style>
    <style:style style:name="T141" style:family="text">
      <style:text-properties fo:color="#00000a" loext:opacity="100%" style:font-name="Arial" fo:font-size="5.5pt" fo:letter-spacing="0.004cm" fo:font-weight="bold" style:font-size-asian="5.5pt" style:font-weight-asian="bold" style:text-scale="105%"/>
    </style:style>
    <style:style style:name="T142" style:family="text">
      <style:text-properties fo:color="#00000a" loext:opacity="100%" style:font-name="Arial" fo:font-size="5.5pt" fo:letter-spacing="0.004cm" fo:font-style="italic" style:font-size-asian="5.5pt" style:font-style-asian="italic" style:text-scale="105%"/>
    </style:style>
    <style:style style:name="T143" style:family="text">
      <style:text-properties fo:color="#00000a" loext:opacity="100%" style:font-name="Arial" fo:font-size="5.5pt" fo:letter-spacing="0.009cm" fo:font-weight="bold" style:font-name-asian="Times New Roman1" style:font-size-asian="5.5pt" style:font-weight-asian="bold" style:text-scale="105%"/>
    </style:style>
    <style:style style:name="T144" style:family="text">
      <style:text-properties fo:color="#00000a" loext:opacity="100%" style:font-name="Arial" fo:font-size="5.5pt" fo:letter-spacing="0.009cm" fo:font-weight="bold" style:font-size-asian="5.5pt" style:font-weight-asian="bold" style:text-scale="105%"/>
    </style:style>
    <style:style style:name="T145" style:family="text">
      <style:text-properties fo:color="#00000a" loext:opacity="100%" style:font-name="Arial" fo:font-size="5.5pt" fo:letter-spacing="-0.002cm" fo:font-weight="bold" style:font-name-asian="Times New Roman1" style:font-size-asian="5.5pt" style:font-weight-asian="bold" style:text-scale="105%"/>
    </style:style>
    <style:style style:name="T146" style:family="text">
      <style:text-properties fo:color="#00000a" loext:opacity="100%" style:font-name="Arial" fo:font-size="5.5pt" fo:letter-spacing="-0.002cm" fo:font-weight="bold" style:font-size-asian="5.5pt" style:font-weight-asian="bold" style:text-scale="105%"/>
    </style:style>
    <style:style style:name="T147" style:family="text">
      <style:text-properties fo:color="#00000a" loext:opacity="100%" style:font-name="Arial" fo:font-size="5.5pt" fo:letter-spacing="-0.002cm" fo:font-style="italic" style:font-size-asian="5.5pt" style:font-style-asian="italic" style:text-scale="105%"/>
    </style:style>
    <style:style style:name="T148" style:family="text">
      <style:text-properties fo:color="#00000a" loext:opacity="100%" style:font-name="Arial" fo:font-size="5.5pt" fo:letter-spacing="0.002cm" fo:font-weight="bold" style:font-name-asian="Times New Roman1" style:font-size-asian="5.5pt" style:font-weight-asian="bold" style:text-scale="105%"/>
    </style:style>
    <style:style style:name="T149" style:family="text">
      <style:text-properties fo:color="#00000a" loext:opacity="100%" style:font-name="Arial" fo:font-size="5.5pt" fo:letter-spacing="0.002cm" fo:font-weight="bold" style:font-size-asian="5.5pt" style:font-weight-asian="bold" style:text-scale="105%"/>
    </style:style>
    <style:style style:name="T150" style:family="text">
      <style:text-properties fo:color="#00000a" loext:opacity="100%" style:font-name="Arial" fo:font-size="5.5pt" fo:letter-spacing="0.002cm" fo:font-style="italic" style:font-size-asian="5.5pt" style:font-style-asian="italic" style:text-scale="105%"/>
    </style:style>
    <style:style style:name="T151" style:family="text">
      <style:text-properties fo:color="#00000a" loext:opacity="100%" style:font-name="Arial" fo:font-size="5.5pt" fo:letter-spacing="0.007cm" fo:font-weight="bold" style:font-name-asian="Times New Roman1" style:font-size-asian="5.5pt" style:font-weight-asian="bold" style:text-scale="105%"/>
    </style:style>
    <style:style style:name="T152" style:family="text">
      <style:text-properties fo:color="#00000a" loext:opacity="100%" style:font-name="Arial" fo:font-size="5.5pt" fo:letter-spacing="0.007cm" fo:font-weight="bold" style:font-size-asian="5.5pt" style:font-weight-asian="bold" style:text-scale="105%"/>
    </style:style>
    <style:style style:name="T153" style:family="text">
      <style:text-properties fo:color="#00000a" loext:opacity="100%" style:font-name="Arial" fo:font-size="5.5pt" fo:letter-spacing="0.007cm" fo:font-style="italic" style:font-size-asian="5.5pt" style:font-style-asian="italic" style:text-scale="105%"/>
    </style:style>
    <style:style style:name="T154" style:family="text">
      <style:text-properties fo:color="#00000a" loext:opacity="100%" style:font-name="Arial" fo:font-size="5.5pt" fo:letter-spacing="-0.004cm" fo:font-weight="bold" style:font-size-asian="5.5pt" style:font-weight-asian="bold" style:text-scale="105%"/>
    </style:style>
    <style:style style:name="T155" style:family="text">
      <style:text-properties fo:color="#00000a" loext:opacity="100%" style:font-name="Arial" fo:font-size="5.5pt" fo:letter-spacing="-0.004cm" fo:font-weight="bold" style:font-name-asian="Times New Roman1" style:font-size-asian="5.5pt" style:font-weight-asian="bold" style:text-scale="105%"/>
    </style:style>
    <style:style style:name="T156" style:family="text">
      <style:text-properties fo:color="#00000a" loext:opacity="100%" style:font-name="Arial" fo:font-size="5.5pt" fo:letter-spacing="0.014cm" fo:font-weight="bold" style:font-size-asian="5.5pt" style:font-weight-asian="bold" style:text-scale="105%"/>
    </style:style>
    <style:style style:name="T157" style:family="text">
      <style:text-properties fo:color="#00000a" loext:opacity="100%" style:font-name="Arial" fo:font-size="5.5pt" fo:letter-spacing="0.014cm" fo:font-style="italic" style:font-size-asian="5.5pt" style:font-style-asian="italic" style:text-scale="105%"/>
    </style:style>
    <style:style style:name="T158" style:family="text">
      <style:text-properties fo:color="#00000a" loext:opacity="100%" style:font-name="Arial" fo:font-size="5.5pt" fo:letter-spacing="0.011cm" fo:font-weight="bold" style:font-size-asian="5.5pt" style:font-weight-asian="bold" style:text-scale="105%"/>
    </style:style>
    <style:style style:name="T159" style:family="text">
      <style:text-properties fo:color="#00000a" loext:opacity="100%" style:font-name="Arial" fo:font-size="5.5pt" fo:letter-spacing="0.011cm" fo:font-style="italic" style:font-size-asian="5.5pt" style:font-style-asian="italic" style:text-scale="105%"/>
    </style:style>
    <style:style style:name="T160" style:family="text">
      <style:text-properties fo:color="#00000a" loext:opacity="100%" style:font-name="Arial" fo:font-size="5.5pt" fo:font-style="italic" style:font-size-asian="5.5pt" style:font-style-asian="italic" style:text-scale="105%"/>
    </style:style>
    <style:style style:name="T161" style:family="text">
      <style:text-properties fo:color="#00000a" loext:opacity="100%" style:font-name="Arial" fo:font-size="5.5pt" fo:letter-spacing="-0.005cm" fo:font-weight="bold" style:font-size-asian="5.5pt" style:font-weight-asian="bold" style:text-scale="105%"/>
    </style:style>
    <style:style style:name="T162" style:family="text">
      <style:text-properties fo:color="#00000a" loext:opacity="100%" style:font-name="Arial" fo:font-size="5.5pt" fo:letter-spacing="-0.005cm" fo:font-style="italic" style:font-size-asian="5.5pt" style:font-style-asian="italic" style:text-scale="105%"/>
    </style:style>
    <style:style style:name="T163" style:family="text">
      <style:text-properties fo:color="#00000a" loext:opacity="100%" style:font-name="Arial" fo:font-style="italic" style:font-name-asian="Times New Roman1" style:font-style-asian="italic" style:text-scale="105%"/>
    </style:style>
    <style:style style:name="T164" style:family="text">
      <style:text-properties fo:color="#00000a" loext:opacity="100%" style:font-name="Arial" fo:font-weight="bold" style:font-weight-asian="bold" style:text-scale="105%"/>
    </style:style>
    <style:style style:name="T165" style:family="text">
      <style:text-properties fo:color="#00000a" loext:opacity="100%" style:font-name="Arial" fo:letter-spacing="-0.002cm" fo:font-weight="bold" style:font-weight-asian="bold" style:text-scale="105%"/>
    </style:style>
    <style:style style:name="T166" style:family="text">
      <style:text-properties fo:color="#00000a" loext:opacity="100%" style:font-name="Arial" fo:letter-spacing="0.005cm" fo:font-weight="bold" style:font-weight-asian="bold" style:text-scale="105%"/>
    </style:style>
    <style:style style:name="T167" style:family="text">
      <style:text-properties fo:color="#00000a" loext:opacity="100%" style:text-position="super 58%" style:font-name="Arial" fo:font-size="7pt" fo:font-weight="bold" style:font-size-asian="7pt" style:font-weight-asian="bold" style:text-scale="105%"/>
    </style:style>
    <style:style style:name="T168" style:family="text">
      <style:text-properties fo:color="#00000a" loext:opacity="100%" style:text-position="super 58%" fo:font-size="6.5pt" style:font-size-asian="6.5pt" style:text-scale="105%"/>
    </style:style>
    <style:style style:name="T169" style:family="text">
      <style:text-properties fo:color="#00000a" loext:opacity="100%" style:text-position="super 58%" fo:font-size="6.5pt" style:font-size-asian="6.5pt" style:text-scale="135%"/>
    </style:style>
    <style:style style:name="T170" style:family="text">
      <style:text-properties fo:color="#00000a" loext:opacity="100%" style:text-position="super 58%" style:text-scale="105%"/>
    </style:style>
    <style:style style:name="T171" style:family="text">
      <style:text-properties fo:color="#00000a" loext:opacity="100%" style:text-position="super 58%" fo:font-size="5.5pt" style:font-size-asian="5.5pt" style:text-scale="105%"/>
    </style:style>
    <style:style style:name="T172" style:family="text">
      <style:text-properties fo:color="#00000a" loext:opacity="100%" style:text-position="super 58%" fo:font-size="7pt" style:font-size-asian="7pt" style:text-scale="105%"/>
    </style:style>
    <style:style style:name="T173" style:family="text">
      <style:text-properties fo:color="#00000a" loext:opacity="100%" style:text-position="super 58%" fo:font-size="7pt" style:font-size-asian="7pt" style:text-scale="150%"/>
    </style:style>
    <style:style style:name="T174" style:family="text">
      <style:text-properties fo:color="#00000a" loext:opacity="100%" fo:letter-spacing="0.042cm"/>
    </style:style>
    <style:style style:name="T175" style:family="text">
      <style:text-properties fo:color="#00000a" loext:opacity="100%" fo:letter-spacing="0.042cm" style:text-scale="105%"/>
    </style:style>
    <style:style style:name="T176" style:family="text">
      <style:text-properties fo:color="#00000a" loext:opacity="100%" fo:letter-spacing="0.019cm"/>
    </style:style>
    <style:style style:name="T177" style:family="text">
      <style:text-properties fo:color="#00000a" loext:opacity="100%" fo:letter-spacing="0.023cm"/>
    </style:style>
    <style:style style:name="T178" style:family="text">
      <style:text-properties fo:color="#00000a" loext:opacity="100%" fo:letter-spacing="0.025cm"/>
    </style:style>
    <style:style style:name="T179" style:family="text">
      <style:text-properties fo:color="#00000a" loext:opacity="100%" fo:font-size="6.5pt" style:font-size-asian="6.5pt"/>
    </style:style>
    <style:style style:name="T180" style:family="text">
      <style:text-properties fo:color="#00000a" loext:opacity="100%" fo:font-size="6.5pt" style:font-size-asian="6.5pt" style:text-scale="105%"/>
    </style:style>
    <style:style style:name="T181" style:family="text">
      <style:text-properties fo:color="#00000a" loext:opacity="100%" fo:font-size="6.5pt" style:font-size-asian="6.5pt" style:text-scale="104%"/>
    </style:style>
    <style:style style:name="T182" style:family="text">
      <style:text-properties fo:color="#00000a" loext:opacity="100%" fo:font-size="6.5pt" style:font-size-asian="6.5pt" style:text-scale="160%"/>
    </style:style>
    <style:style style:name="T183" style:family="text">
      <style:text-properties fo:color="#00000a" loext:opacity="100%" fo:font-size="6.5pt" style:font-size-asian="6.5pt" style:text-scale="150%"/>
    </style:style>
    <style:style style:name="T184" style:family="text">
      <style:text-properties fo:color="#00000a" loext:opacity="100%" fo:font-size="6.5pt" style:font-size-asian="6.5pt" style:text-scale="155%"/>
    </style:style>
    <style:style style:name="T185" style:family="text">
      <style:text-properties fo:color="#00000a" loext:opacity="100%" fo:font-size="6.5pt" style:font-size-asian="6.5pt" style:text-scale="135%"/>
    </style:style>
    <style:style style:name="T186" style:family="text">
      <style:text-properties fo:color="#00000a" loext:opacity="100%" fo:font-size="6.5pt" fo:letter-spacing="-0.007cm" style:font-size-asian="6.5pt" style:text-scale="105%"/>
    </style:style>
    <style:style style:name="T187" style:family="text">
      <style:text-properties fo:color="#00000a" loext:opacity="100%" fo:font-size="6.5pt" fo:letter-spacing="-0.002cm" style:font-size-asian="6.5pt" style:text-scale="105%"/>
    </style:style>
    <style:style style:name="T188" style:family="text">
      <style:text-properties fo:color="#00000a" loext:opacity="100%" fo:font-size="6.5pt" fo:letter-spacing="-0.009cm" style:font-size-asian="6.5pt" style:text-scale="105%"/>
    </style:style>
    <style:style style:name="T189" style:family="text">
      <style:text-properties fo:color="#00000a" loext:opacity="100%" fo:font-size="6.5pt" fo:letter-spacing="-0.004cm" style:font-size-asian="6.5pt" style:text-scale="105%"/>
    </style:style>
    <style:style style:name="T190" style:family="text">
      <style:text-properties fo:color="#00000a" loext:opacity="100%" fo:font-size="6.5pt" fo:letter-spacing="0.004cm" style:font-size-asian="6.5pt" style:text-scale="105%"/>
    </style:style>
    <style:style style:name="T191" style:family="text">
      <style:text-properties fo:color="#00000a" loext:opacity="100%" fo:font-size="6.5pt" fo:letter-spacing="0.025cm" style:font-size-asian="6.5pt"/>
    </style:style>
    <style:style style:name="T192" style:family="text">
      <style:text-properties fo:color="#00000a" loext:opacity="100%" fo:font-size="6.5pt" fo:letter-spacing="0.028cm" style:font-size-asian="6.5pt"/>
    </style:style>
    <style:style style:name="T193" style:family="text">
      <style:text-properties fo:color="#00000a" loext:opacity="100%" fo:font-size="6.5pt" fo:letter-spacing="0.023cm" style:font-size-asian="6.5pt"/>
    </style:style>
    <style:style style:name="T194" style:family="text">
      <style:text-properties fo:color="#00000a" loext:opacity="100%" fo:font-size="6.5pt" fo:letter-spacing="0.026cm" style:font-size-asian="6.5pt"/>
    </style:style>
    <style:style style:name="T195" style:family="text">
      <style:text-properties fo:color="#00000a" loext:opacity="100%" fo:font-size="6.5pt" fo:letter-spacing="0.016cm" style:font-size-asian="6.5pt"/>
    </style:style>
    <style:style style:name="T196" style:family="text">
      <style:text-properties fo:color="#00000a" loext:opacity="100%" fo:font-size="6.5pt" fo:letter-spacing="0.009cm" style:font-size-asian="6.5pt"/>
    </style:style>
    <style:style style:name="T197" style:family="text">
      <style:text-properties fo:color="#00000a" loext:opacity="100%" fo:font-size="6.5pt" fo:letter-spacing="0.03cm" style:font-size-asian="6.5pt"/>
    </style:style>
    <style:style style:name="T198" style:family="text">
      <style:text-properties fo:color="#00000a" loext:opacity="100%" fo:font-size="6.5pt" fo:letter-spacing="0.019cm" style:font-size-asian="6.5pt"/>
    </style:style>
    <style:style style:name="T199" style:family="text">
      <style:text-properties fo:color="#00000a" loext:opacity="100%" fo:font-size="6.5pt" fo:letter-spacing="-0.056cm" style:font-size-asian="6.5pt"/>
    </style:style>
    <style:style style:name="T200" style:family="text">
      <style:text-properties fo:color="#00000a" loext:opacity="100%" fo:font-size="6.5pt" fo:letter-spacing="0.007cm" style:font-size-asian="6.5pt" style:text-scale="105%"/>
    </style:style>
    <style:style style:name="T201" style:family="text">
      <style:text-properties fo:color="#00000a" loext:opacity="100%" fo:font-size="6.5pt" fo:letter-spacing="0.002cm" style:font-size-asian="6.5pt" style:text-scale="105%"/>
    </style:style>
    <style:style style:name="T202" style:family="text">
      <style:text-properties fo:color="#00000a" loext:opacity="100%" fo:font-size="6.5pt" fo:letter-spacing="0.002cm" style:font-size-asian="6.5pt" style:text-scale="150%"/>
    </style:style>
    <style:style style:name="T203" style:family="text">
      <style:text-properties fo:color="#00000a" loext:opacity="100%" fo:font-size="6.5pt" fo:letter-spacing="-0.005cm" style:font-size-asian="6.5pt" style:text-scale="105%"/>
    </style:style>
    <style:style style:name="T204" style:family="text">
      <style:text-properties fo:color="#00000a" loext:opacity="100%" fo:font-size="6.5pt" fo:letter-spacing="-0.06cm" style:font-size-asian="6.5pt" style:text-scale="105%"/>
    </style:style>
    <style:style style:name="T205" style:family="text">
      <style:text-properties fo:color="#00000a" loext:opacity="100%" fo:font-size="6.5pt" fo:letter-spacing="0.005cm" style:font-size-asian="6.5pt" style:text-scale="105%"/>
    </style:style>
    <style:style style:name="T206" style:family="text">
      <style:text-properties fo:color="#00000a" loext:opacity="100%" fo:font-size="6.5pt" fo:letter-spacing="-0.011cm" style:font-size-asian="6.5pt" style:text-scale="105%"/>
    </style:style>
    <style:style style:name="T207" style:family="text">
      <style:text-properties fo:color="#00000a" loext:opacity="100%" fo:font-size="6.5pt" fo:letter-spacing="0.037cm" style:font-size-asian="6.5pt"/>
    </style:style>
    <style:style style:name="T208" style:family="text">
      <style:text-properties fo:color="#00000a" loext:opacity="100%" fo:font-size="6.5pt" fo:letter-spacing="0.039cm" style:font-size-asian="6.5pt"/>
    </style:style>
    <style:style style:name="T209" style:family="text">
      <style:text-properties fo:color="#00000a" loext:opacity="100%" fo:font-size="6.5pt" fo:letter-spacing="0.042cm" style:font-size-asian="6.5pt"/>
    </style:style>
    <style:style style:name="T210" style:family="text">
      <style:text-properties fo:color="#00000a" loext:opacity="100%" fo:font-size="6.5pt" fo:letter-spacing="0.018cm" style:font-size-asian="6.5pt"/>
    </style:style>
    <style:style style:name="T211" style:family="text">
      <style:text-properties fo:color="#00000a" loext:opacity="100%" fo:font-size="6.5pt" fo:letter-spacing="0.035cm" style:font-size-asian="6.5pt"/>
    </style:style>
    <style:style style:name="T212" style:family="text">
      <style:text-properties fo:color="#00000a" loext:opacity="100%" fo:font-size="6.5pt" fo:letter-spacing="-0.016cm" style:font-size-asian="6.5pt" style:text-scale="105%"/>
    </style:style>
    <style:style style:name="T213" style:family="text">
      <style:text-properties fo:color="#00000a" loext:opacity="100%" fo:font-size="6.5pt" fo:letter-spacing="0.032cm" style:font-size-asian="6.5pt"/>
    </style:style>
    <style:style style:name="T214" style:family="text">
      <style:text-properties fo:color="#00000a" loext:opacity="100%" fo:font-size="6.5pt" fo:letter-spacing="0.046cm" style:font-size-asian="6.5pt"/>
    </style:style>
    <style:style style:name="T215" style:family="text">
      <style:text-properties fo:color="#00000a" loext:opacity="100%" fo:font-size="6.5pt" fo:letter-spacing="0.034cm" style:font-size-asian="6.5pt"/>
    </style:style>
    <style:style style:name="T216" style:family="text">
      <style:text-properties fo:color="#00000a" loext:opacity="100%" fo:font-size="6.5pt" fo:letter-spacing="-0.012cm" style:font-size-asian="6.5pt" style:text-scale="105%"/>
    </style:style>
    <style:style style:name="T217" style:family="text">
      <style:text-properties fo:color="#00000a" loext:opacity="100%" fo:font-size="6.5pt" fo:letter-spacing="-0.058cm" style:font-size-asian="6.5pt" style:text-scale="105%"/>
    </style:style>
    <style:style style:name="T218" style:family="text">
      <style:text-properties fo:color="#00000a" loext:opacity="100%" fo:font-size="6.5pt" fo:letter-spacing="0.049cm" style:font-size-asian="6.5pt" style:text-scale="135%"/>
    </style:style>
    <style:style style:name="T219" style:family="text">
      <style:text-properties fo:color="#00000a" loext:opacity="100%" fo:font-size="6.5pt" fo:letter-spacing="-0.014cm" style:font-size-asian="6.5pt" style:text-scale="105%"/>
    </style:style>
    <style:style style:name="T220" style:family="text">
      <style:text-properties fo:color="#00000a" loext:opacity="100%" fo:letter-spacing="0.002cm" style:text-scale="105%"/>
    </style:style>
    <style:style style:name="T221" style:family="text">
      <style:text-properties fo:color="#00000a" loext:opacity="100%" fo:letter-spacing="0.005cm" style:text-scale="105%"/>
    </style:style>
    <style:style style:name="T222" style:family="text">
      <style:text-properties fo:color="#00000a" loext:opacity="100%" fo:letter-spacing="0.004cm" style:text-scale="105%"/>
    </style:style>
    <style:style style:name="T223" style:family="text">
      <style:text-properties fo:color="#00000a" loext:opacity="100%" fo:letter-spacing="-0.005cm" style:text-scale="105%"/>
    </style:style>
    <style:style style:name="T224" style:family="text">
      <style:text-properties fo:color="#00000a" loext:opacity="100%" fo:letter-spacing="-0.004cm" style:text-scale="105%"/>
    </style:style>
    <style:style style:name="T225" style:family="text">
      <style:text-properties fo:color="#00000a" loext:opacity="100%" fo:font-size="5.5pt" style:font-size-asian="5.5pt" style:text-scale="105%"/>
    </style:style>
    <style:style style:name="T226" style:family="text">
      <style:text-properties fo:color="#00000a" loext:opacity="100%" fo:font-size="5.5pt" fo:letter-spacing="0.016cm" style:font-size-asian="5.5pt" style:text-scale="105%"/>
    </style:style>
    <style:style style:name="T227" style:family="text">
      <style:text-properties fo:color="#00000a" loext:opacity="100%" fo:font-size="5.5pt" fo:letter-spacing="0.007cm" style:font-size-asian="5.5pt" style:text-scale="105%"/>
    </style:style>
    <style:style style:name="T228" style:family="text">
      <style:text-properties fo:color="#00000a" loext:opacity="100%" fo:font-size="5.5pt" fo:letter-spacing="0.005cm" style:font-size-asian="5.5pt" style:text-scale="105%"/>
    </style:style>
    <style:style style:name="T229" style:family="text">
      <style:text-properties fo:color="#00000a" loext:opacity="100%" fo:font-size="5.5pt" fo:letter-spacing="0.009cm" style:font-size-asian="5.5pt" style:text-scale="105%"/>
    </style:style>
    <style:style style:name="T230" style:family="text">
      <style:text-properties fo:color="#00000a" loext:opacity="100%" fo:font-size="5.5pt" fo:letter-spacing="0.004cm" style:font-size-asian="5.5pt" style:text-scale="105%"/>
    </style:style>
    <style:style style:name="T231" style:family="text">
      <style:text-properties fo:color="#00000a" loext:opacity="100%" fo:font-size="5.5pt" fo:letter-spacing="0.002cm" style:font-size-asian="5.5pt" style:text-scale="105%"/>
    </style:style>
    <style:style style:name="T232" style:family="text">
      <style:text-properties fo:color="#00000a" loext:opacity="100%" fo:font-size="5.5pt" fo:letter-spacing="-0.002cm" style:font-size-asian="5.5pt" style:text-scale="105%"/>
    </style:style>
    <style:style style:name="T233" style:family="text">
      <style:text-properties fo:color="#00000a" loext:opacity="100%" fo:font-size="5.5pt" fo:letter-spacing="0.012cm" style:font-size-asian="5.5pt" style:text-scale="105%"/>
    </style:style>
    <style:style style:name="T234" style:family="text">
      <style:text-properties fo:color="#00000a" loext:opacity="100%" fo:font-size="5.5pt" fo:letter-spacing="0.014cm" style:font-size-asian="5.5pt" style:text-scale="105%"/>
    </style:style>
    <style:style style:name="T235" style:family="text">
      <style:text-properties fo:color="#00000a" loext:opacity="100%" fo:font-size="5.5pt" fo:letter-spacing="0.011cm" style:font-size-asian="5.5pt" style:text-scale="105%"/>
    </style:style>
    <style:style style:name="T236" style:family="text">
      <style:text-properties fo:color="#00000a" loext:opacity="100%" fo:font-size="5.5pt" fo:letter-spacing="-0.007cm" style:font-size-asian="5.5pt" style:text-scale="105%"/>
    </style:style>
    <style:style style:name="T237" style:family="text">
      <style:text-properties fo:color="#00000a" loext:opacity="100%" fo:font-size="5.5pt" fo:letter-spacing="-0.004cm" style:font-size-asian="5.5pt" style:text-scale="105%"/>
    </style:style>
    <style:style style:name="T238" style:family="text">
      <style:text-properties fo:color="#00000a" loext:opacity="100%" fo:letter-spacing="0.016cm" style:text-scale="105%"/>
    </style:style>
    <style:style style:name="T239" style:family="text">
      <style:text-properties fo:color="#00000a" loext:opacity="100%" fo:letter-spacing="0.007cm" style:text-scale="105%"/>
    </style:style>
    <style:style style:name="T240" style:family="text">
      <style:text-properties fo:color="#00000a" loext:opacity="100%" fo:letter-spacing="0.009cm"/>
    </style:style>
    <style:style style:name="T241" style:family="text">
      <style:text-properties fo:color="#00000a" loext:opacity="100%" fo:letter-spacing="0.009cm" style:text-scale="105%"/>
    </style:style>
    <style:style style:name="T242" style:family="text">
      <style:text-properties fo:color="#00000a" loext:opacity="100%" style:text-position="44% 100%" style:font-name="Arial" fo:font-size="4.5pt" fo:font-weight="bold" style:font-size-asian="4.5pt" style:font-weight-asian="bold" style:text-scale="105%"/>
    </style:style>
    <style:style style:name="T243" style:family="text">
      <style:text-properties fo:color="#00000a" loext:opacity="100%" style:text-position="57% 100%" style:font-name="Times New Roman" fo:font-size="3.5pt" style:font-name-asian="Times New Roman1" style:font-size-asian="3.5pt" style:text-scale="105%"/>
    </style:style>
    <style:style style:name="T244" style:family="text">
      <style:text-properties fo:color="#00000a" loext:opacity="100%" style:text-position="57% 100%" style:font-name="Times New Roman" fo:font-size="3.5pt" style:font-size-asian="3.5pt" style:text-scale="105%"/>
    </style:style>
    <style:style style:name="T245" style:family="text">
      <style:text-properties fo:color="#00000a" loext:opacity="100%" style:text-position="57% 100%" style:font-name="Times New Roman" fo:font-size="3.5pt" fo:letter-spacing="0.023cm" style:font-size-asian="3.5pt" style:text-scale="105%"/>
    </style:style>
    <style:style style:name="T246" style:family="text">
      <style:text-properties fo:color="#00000a" loext:opacity="100%" style:text-position="57% 100%" style:font-name="Times New Roman" fo:font-size="3.5pt" fo:letter-spacing="0.023cm" style:font-name-asian="Times New Roman1" style:font-size-asian="3.5pt" style:text-scale="105%"/>
    </style:style>
    <style:style style:name="T247" style:family="text">
      <style:text-properties fo:color="#00000a" loext:opacity="100%" style:text-position="71% 100%" fo:font-size="3.5pt" style:font-size-asian="3.5pt" style:text-scale="105%"/>
    </style:style>
    <style:style style:name="T248" style:family="text">
      <style:text-properties fo:color="#00000a" loext:opacity="100%" fo:letter-spacing="-0.016cm" style:text-scale="105%"/>
    </style:style>
    <style:style style:name="T249" style:family="text">
      <style:text-properties fo:color="#00000a" loext:opacity="100%" fo:font-size="7pt" style:font-size-asian="7pt" style:text-scale="105%"/>
    </style:style>
    <style:style style:name="T250" style:family="text">
      <style:text-properties fo:color="#00000a" loext:opacity="100%" fo:font-size="7pt" style:font-size-asian="7pt" style:text-scale="160%"/>
    </style:style>
    <style:style style:name="T251" style:family="text">
      <style:text-properties fo:color="#00000a" loext:opacity="100%" fo:font-size="7pt" style:font-size-asian="7pt" style:text-scale="150%"/>
    </style:style>
    <style:style style:name="T252" style:family="text">
      <style:text-properties fo:color="#00000a" loext:opacity="100%" fo:font-size="7pt" style:font-size-asian="7pt" style:text-scale="170%"/>
    </style:style>
    <style:style style:name="T253" style:family="text">
      <style:text-properties fo:color="#00000a" loext:opacity="100%" fo:font-size="7pt" style:font-size-asian="7pt" style:text-scale="155%"/>
    </style:style>
    <style:style style:name="T254" style:family="text">
      <style:text-properties fo:color="#00000a" loext:opacity="100%" fo:font-size="7pt" style:font-size-asian="7pt" style:text-scale="115%"/>
    </style:style>
    <style:style style:name="T255" style:family="text">
      <style:text-properties fo:color="#00000a" loext:opacity="100%" fo:font-size="7pt" style:font-size-asian="7pt" style:text-scale="125%"/>
    </style:style>
    <style:style style:name="T256" style:family="text">
      <style:text-properties fo:color="#00000a" loext:opacity="100%" fo:font-size="7pt" style:font-size-asian="7pt" style:text-scale="135%"/>
    </style:style>
    <style:style style:name="T257" style:family="text">
      <style:text-properties fo:color="#00000a" loext:opacity="100%" fo:font-size="7pt" style:font-size-asian="7pt" style:text-scale="145%"/>
    </style:style>
    <style:style style:name="T258" style:family="text">
      <style:text-properties fo:color="#00000a" loext:opacity="100%" fo:font-size="7pt" fo:letter-spacing="-0.002cm" style:font-size-asian="7pt" style:text-scale="105%"/>
    </style:style>
    <style:style style:name="T259" style:family="text">
      <style:text-properties fo:color="#00000a" loext:opacity="100%" fo:font-size="7pt" fo:letter-spacing="-0.002cm" style:font-size-asian="7pt" style:text-scale="115%"/>
    </style:style>
    <style:style style:name="T260" style:family="text">
      <style:text-properties fo:color="#00000a" loext:opacity="100%" fo:font-size="7pt" fo:letter-spacing="0.002cm" style:font-size-asian="7pt" style:text-scale="105%"/>
    </style:style>
    <style:style style:name="T261" style:family="text">
      <style:text-properties fo:color="#00000a" loext:opacity="100%" fo:font-size="7pt" fo:letter-spacing="0.002cm" style:font-size-asian="7pt" style:text-scale="135%"/>
    </style:style>
    <style:style style:name="T262" style:family="text">
      <style:text-properties fo:color="#00000a" loext:opacity="100%" fo:font-size="7pt" fo:letter-spacing="0.004cm" style:font-size-asian="7pt" style:text-scale="105%"/>
    </style:style>
    <style:style style:name="T263" style:family="text">
      <style:text-properties fo:color="#00000a" loext:opacity="100%" fo:font-size="7pt" fo:letter-spacing="0.005cm" style:font-size-asian="7pt" style:text-scale="105%"/>
    </style:style>
    <style:style style:name="T264" style:family="text">
      <style:text-properties fo:color="#00000a" loext:opacity="100%" fo:font-size="7pt" fo:letter-spacing="-0.007cm" style:font-size-asian="7pt" style:text-scale="105%"/>
    </style:style>
    <style:style style:name="T265" style:family="text">
      <style:text-properties fo:color="#00000a" loext:opacity="100%" fo:font-size="7pt" fo:letter-spacing="-0.007cm" fo:font-style="italic" style:font-size-asian="7pt" style:font-style-asian="italic" style:text-scale="105%"/>
    </style:style>
    <style:style style:name="T266" style:family="text">
      <style:text-properties fo:color="#00000a" loext:opacity="100%" fo:font-size="7pt" fo:letter-spacing="-0.005cm" style:font-size-asian="7pt" style:text-scale="105%"/>
    </style:style>
    <style:style style:name="T267" style:family="text">
      <style:text-properties fo:color="#00000a" loext:opacity="100%" fo:font-size="7pt" fo:letter-spacing="-0.005cm" fo:font-style="italic" style:font-size-asian="7pt" style:font-style-asian="italic" style:text-scale="105%"/>
    </style:style>
    <style:style style:name="T268" style:family="text">
      <style:text-properties fo:color="#00000a" loext:opacity="100%" fo:font-size="7pt" fo:letter-spacing="-0.011cm" style:font-size-asian="7pt" style:text-scale="105%"/>
    </style:style>
    <style:style style:name="T269" style:family="text">
      <style:text-properties fo:color="#00000a" loext:opacity="100%" fo:font-size="7pt" fo:letter-spacing="-0.011cm" style:font-size-asian="7pt" style:text-scale="115%"/>
    </style:style>
    <style:style style:name="T270" style:family="text">
      <style:text-properties fo:color="#00000a" loext:opacity="100%" fo:font-size="7pt" fo:letter-spacing="-0.011cm" fo:font-style="italic" style:font-size-asian="7pt" style:font-style-asian="italic" style:text-scale="105%"/>
    </style:style>
    <style:style style:name="T271" style:family="text">
      <style:text-properties fo:color="#00000a" loext:opacity="100%" fo:font-size="7pt" fo:letter-spacing="-0.012cm" style:font-size-asian="7pt" style:text-scale="105%"/>
    </style:style>
    <style:style style:name="T272" style:family="text">
      <style:text-properties fo:color="#00000a" loext:opacity="100%" fo:font-size="7pt" fo:letter-spacing="-0.012cm" fo:font-style="italic" style:font-size-asian="7pt" style:font-style-asian="italic" style:text-scale="105%"/>
    </style:style>
    <style:style style:name="T273" style:family="text">
      <style:text-properties fo:color="#00000a" loext:opacity="100%" fo:font-size="7pt" fo:letter-spacing="-0.004cm" style:font-size-asian="7pt" style:text-scale="105%"/>
    </style:style>
    <style:style style:name="T274" style:family="text">
      <style:text-properties fo:color="#00000a" loext:opacity="100%" fo:font-size="7pt" fo:letter-spacing="-0.004cm" style:font-size-asian="7pt" style:text-scale="115%"/>
    </style:style>
    <style:style style:name="T275" style:family="text">
      <style:text-properties fo:color="#00000a" loext:opacity="100%" fo:font-size="7pt" fo:letter-spacing="-0.064cm" style:font-size-asian="7pt" style:text-scale="105%"/>
    </style:style>
    <style:style style:name="T276" style:family="text">
      <style:text-properties fo:color="#00000a" loext:opacity="100%" fo:font-size="7pt" fo:letter-spacing="0.009cm" style:font-size-asian="7pt" style:text-scale="105%"/>
    </style:style>
    <style:style style:name="T277" style:family="text">
      <style:text-properties fo:color="#00000a" loext:opacity="100%" fo:font-size="7pt" fo:letter-spacing="-0.009cm" style:font-size-asian="7pt" style:text-scale="105%"/>
    </style:style>
    <style:style style:name="T278" style:family="text">
      <style:text-properties fo:color="#00000a" loext:opacity="100%" fo:font-size="7pt" fo:letter-spacing="-0.009cm" fo:font-style="italic" style:font-size-asian="7pt" style:font-style-asian="italic" style:text-scale="105%"/>
    </style:style>
    <style:style style:name="T279" style:family="text">
      <style:text-properties fo:color="#00000a" loext:opacity="100%" fo:font-size="7pt" fo:letter-spacing="-0.018cm" style:font-size-asian="7pt" style:text-scale="105%"/>
    </style:style>
    <style:style style:name="T280" style:family="text">
      <style:text-properties fo:color="#00000a" loext:opacity="100%" fo:font-size="7pt" fo:letter-spacing="-0.018cm" fo:font-style="italic" style:font-size-asian="7pt" style:font-style-asian="italic" style:text-scale="105%"/>
    </style:style>
    <style:style style:name="T281" style:family="text">
      <style:text-properties fo:color="#00000a" loext:opacity="100%" fo:font-size="7pt" fo:letter-spacing="0.032cm" style:font-size-asian="7pt" style:text-scale="105%"/>
    </style:style>
    <style:style style:name="T282" style:family="text">
      <style:text-properties fo:color="#00000a" loext:opacity="100%" fo:font-size="7pt" fo:letter-spacing="0.03cm" style:font-size-asian="7pt" style:text-scale="105%"/>
    </style:style>
    <style:style style:name="T283" style:family="text">
      <style:text-properties fo:color="#00000a" loext:opacity="100%" fo:font-size="7pt" fo:letter-spacing="0.025cm" style:font-size-asian="7pt" style:text-scale="105%"/>
    </style:style>
    <style:style style:name="T284" style:family="text">
      <style:text-properties fo:color="#00000a" loext:opacity="100%" fo:font-size="7pt" fo:letter-spacing="0.035cm" style:font-size-asian="7pt" style:text-scale="105%"/>
    </style:style>
    <style:style style:name="T285" style:family="text">
      <style:text-properties fo:color="#00000a" loext:opacity="100%" fo:font-size="7pt" fo:letter-spacing="0.086cm" style:font-size-asian="7pt" style:text-scale="105%"/>
    </style:style>
    <style:style style:name="T286" style:family="text">
      <style:text-properties fo:color="#00000a" loext:opacity="100%" fo:font-size="7pt" fo:letter-spacing="-0.065cm" style:font-size-asian="7pt" style:text-scale="105%"/>
    </style:style>
    <style:style style:name="T287" style:family="text">
      <style:text-properties fo:color="#00000a" loext:opacity="100%" fo:font-size="7pt" fo:letter-spacing="0.007cm" style:font-size-asian="7pt" style:text-scale="105%"/>
    </style:style>
    <style:style style:name="T288" style:family="text">
      <style:text-properties fo:color="#00000a" loext:opacity="100%" fo:font-size="7pt" fo:letter-spacing="-0.014cm" style:font-size-asian="7pt" style:text-scale="105%"/>
    </style:style>
    <style:style style:name="T289" style:family="text">
      <style:text-properties fo:color="#00000a" loext:opacity="100%" fo:font-size="7pt" fo:letter-spacing="-0.014cm" style:font-size-asian="7pt" style:text-scale="115%"/>
    </style:style>
    <style:style style:name="T290" style:family="text">
      <style:text-properties fo:color="#00000a" loext:opacity="100%" fo:font-size="7pt" fo:letter-spacing="-0.014cm" fo:font-style="italic" style:font-size-asian="7pt" style:font-style-asian="italic" style:text-scale="105%"/>
    </style:style>
    <style:style style:name="T291" style:family="text">
      <style:text-properties fo:color="#00000a" loext:opacity="100%" fo:font-size="7pt" fo:letter-spacing="-0.016cm" style:font-size-asian="7pt" style:text-scale="105%"/>
    </style:style>
    <style:style style:name="T292" style:family="text">
      <style:text-properties fo:color="#00000a" loext:opacity="100%" fo:font-size="7pt" fo:letter-spacing="-0.016cm" style:font-size-asian="7pt" style:text-scale="115%"/>
    </style:style>
    <style:style style:name="T293" style:family="text">
      <style:text-properties fo:color="#00000a" loext:opacity="100%" fo:font-size="7pt" fo:letter-spacing="-0.016cm" fo:font-style="italic" style:font-size-asian="7pt" style:font-style-asian="italic" style:text-scale="105%"/>
    </style:style>
    <style:style style:name="T294" style:family="text">
      <style:text-properties fo:color="#00000a" loext:opacity="100%" fo:font-size="7pt" fo:letter-spacing="0.011cm" style:font-size-asian="7pt" style:text-scale="105%"/>
    </style:style>
    <style:style style:name="T295" style:family="text">
      <style:text-properties fo:color="#00000a" loext:opacity="100%" fo:font-size="7pt" fo:letter-spacing="-0.067cm" style:font-size-asian="7pt" style:text-scale="105%"/>
    </style:style>
    <style:style style:name="T296" style:family="text">
      <style:text-properties fo:color="#00000a" loext:opacity="100%" fo:font-size="7pt" fo:letter-spacing="-0.067cm" fo:font-style="italic" style:font-size-asian="7pt" style:font-style-asian="italic" style:text-scale="105%"/>
    </style:style>
    <style:style style:name="T297" style:family="text">
      <style:text-properties fo:color="#00000a" loext:opacity="100%" fo:font-size="7pt" fo:letter-spacing="-0.019cm" style:font-size-asian="7pt" style:text-scale="105%"/>
    </style:style>
    <style:style style:name="T298" style:family="text">
      <style:text-properties fo:color="#00000a" loext:opacity="100%" fo:font-size="7pt" fo:letter-spacing="-0.019cm" style:font-size-asian="7pt" style:text-scale="125%"/>
    </style:style>
    <style:style style:name="T299" style:family="text">
      <style:text-properties fo:color="#00000a" loext:opacity="100%" fo:font-size="7pt" fo:letter-spacing="0.076cm" style:font-size-asian="7pt" style:text-scale="135%"/>
    </style:style>
    <style:style style:name="T300" style:family="text">
      <style:text-properties fo:color="#00000a" loext:opacity="100%" fo:font-size="7pt" fo:letter-spacing="0.065cm" style:font-size-asian="7pt" style:text-scale="135%"/>
    </style:style>
    <style:style style:name="T301" style:family="text">
      <style:text-properties fo:color="#00000a" loext:opacity="100%" fo:font-size="7pt" fo:letter-spacing="0.046cm" style:font-size-asian="7pt" style:text-scale="125%"/>
    </style:style>
    <style:style style:name="T302" style:family="text">
      <style:text-properties fo:color="#00000a" loext:opacity="100%" fo:font-size="7pt" fo:letter-spacing="0.064cm" style:font-size-asian="7pt" style:text-scale="105%"/>
    </style:style>
    <style:style style:name="T303" style:family="text">
      <style:text-properties fo:color="#00000a" loext:opacity="100%" fo:font-size="7pt" fo:letter-spacing="0.049cm" style:font-size-asian="7pt" style:text-scale="150%"/>
    </style:style>
    <style:style style:name="T304" style:family="text">
      <style:text-properties fo:color="#00000a" loext:opacity="100%" fo:font-size="7pt" fo:letter-spacing="0.021cm" style:font-size-asian="7pt" style:text-scale="155%"/>
    </style:style>
    <style:style style:name="T305" style:family="text">
      <style:text-properties fo:color="#00000a" loext:opacity="100%" fo:font-size="7pt" fo:font-style="italic" style:font-size-asian="7pt" style:font-style-asian="italic" style:text-scale="105%"/>
    </style:style>
    <style:style style:name="T306" style:family="text">
      <style:text-properties fo:color="#00000a" loext:opacity="100%" fo:letter-spacing="0.011cm" style:text-scale="105%"/>
    </style:style>
    <style:style style:name="T307" style:family="text">
      <style:text-properties fo:color="#00000a" loext:opacity="100%" style:text-position="50% 100%" fo:font-size="5pt" style:font-size-asian="5pt" style:text-scale="105%"/>
    </style:style>
    <style:style style:name="T308" style:family="text">
      <style:text-properties fo:color="#00000a" loext:opacity="100%" style:text-position="50% 100%" fo:font-size="5pt" fo:letter-spacing="-0.002cm" style:font-size-asian="5pt" style:text-scale="105%"/>
    </style:style>
    <style:style style:name="T309" style:family="text">
      <style:text-properties fo:color="#00000a" loext:opacity="100%" style:text-position="50% 100%" fo:font-size="5pt" fo:font-style="italic" style:font-size-asian="5pt" style:font-style-asian="italic" style:text-scale="105%"/>
    </style:style>
    <style:style style:name="T310" style:family="text">
      <style:text-properties fo:color="#00000a" loext:opacity="100%" style:text-position="50% 100%" style:font-name="Arial" fo:font-size="5pt" fo:font-weight="bold" style:font-size-asian="5pt" style:font-weight-asian="bold" style:text-scale="105%"/>
    </style:style>
    <style:style style:name="T311" style:family="text">
      <style:text-properties fo:color="#00000a" loext:opacity="100%" style:text-position="50% 100%" style:font-name="Microsoft Sans Serif" fo:font-size="5pt" fo:font-style="normal" style:font-size-asian="5pt" style:font-style-asian="normal" style:text-scale="105%"/>
    </style:style>
    <style:style style:name="T312" style:family="text">
      <style:text-properties fo:color="#00000a" loext:opacity="100%" fo:letter-spacing="-0.065cm" style:text-scale="105%"/>
    </style:style>
    <style:style style:name="T313" style:family="text">
      <style:text-properties fo:color="#00000a" loext:opacity="100%" style:font-name="Symbol" fo:font-size="6.5pt" style:font-size-asian="6.5pt" style:text-scale="105%"/>
    </style:style>
    <style:style style:name="T314" style:family="text">
      <style:text-properties fo:color="#00000a" loext:opacity="100%" style:font-name="Symbol" fo:font-size="7pt" style:font-size-asian="7pt" style:text-scale="105%"/>
    </style:style>
    <style:style style:name="T315" style:family="text">
      <style:text-properties fo:color="#00000a" loext:opacity="100%" style:font-name="Symbol" fo:font-size="13.5pt" style:font-size-asian="13.5pt" style:text-scale="105%"/>
    </style:style>
    <style:style style:name="T316" style:family="text">
      <style:text-properties fo:color="#00000a" loext:opacity="100%" fo:font-size="7.5pt" style:font-size-asian="7.5pt" style:text-scale="105%"/>
    </style:style>
    <style:style style:name="T317" style:family="text">
      <style:text-properties fo:color="#00000a" loext:opacity="100%" fo:font-size="7.5pt" fo:letter-spacing="-0.011cm" style:font-size-asian="7.5pt" style:text-scale="105%"/>
    </style:style>
    <style:style style:name="T318" style:family="text">
      <style:text-properties fo:color="#00000a" loext:opacity="100%" fo:font-size="7.5pt" fo:letter-spacing="-0.018cm" style:font-size-asian="7.5pt" style:text-scale="105%"/>
    </style:style>
    <style:style style:name="T319" style:family="text">
      <style:text-properties fo:color="#00000a" loext:opacity="100%" fo:font-size="7.5pt" fo:letter-spacing="-0.005cm" style:font-size-asian="7.5pt" style:text-scale="105%"/>
    </style:style>
    <style:style style:name="T320" style:family="text">
      <style:text-properties fo:color="#00000a" loext:opacity="100%" fo:font-size="7.5pt" fo:letter-spacing="-0.009cm" style:font-size-asian="7.5pt" style:text-scale="105%"/>
    </style:style>
    <style:style style:name="T321" style:family="text">
      <style:text-properties fo:color="#00000a" loext:opacity="100%" fo:letter-spacing="0.026cm"/>
    </style:style>
    <style:style style:name="T322" style:family="text">
      <style:text-properties fo:color="#00000a" loext:opacity="100%" fo:letter-spacing="0.051cm" style:text-scale="105%"/>
    </style:style>
    <style:style style:name="T323" style:family="text">
      <style:text-properties fo:color="#00000a" loext:opacity="100%" fo:letter-spacing="0.046cm" style:text-scale="105%"/>
    </style:style>
    <style:style style:name="T324" style:family="text">
      <style:text-properties fo:color="#00000a" loext:opacity="100%" fo:letter-spacing="0.048cm" style:text-scale="105%"/>
    </style:style>
    <style:style style:name="T325" style:family="text">
      <style:text-properties fo:color="#00000a" loext:opacity="100%" fo:letter-spacing="0.056cm" style:text-scale="105%"/>
    </style:style>
    <style:style style:name="T326" style:family="text">
      <style:text-properties fo:color="#00000a" loext:opacity="100%" fo:letter-spacing="0.058cm" style:text-scale="105%"/>
    </style:style>
    <style:style style:name="T327" style:family="text">
      <style:text-properties fo:color="#00000a" loext:opacity="100%" fo:letter-spacing="0.055cm" style:text-scale="105%"/>
    </style:style>
    <style:style style:name="T328" style:family="text">
      <style:text-properties fo:color="#00000a" loext:opacity="100%" fo:letter-spacing="-0.067cm" style:text-scale="105%"/>
    </style:style>
    <style:style style:name="T329" style:family="text">
      <style:text-properties fo:color="#00000a" loext:opacity="100%" fo:letter-spacing="-0.007cm" style:text-scale="105%"/>
    </style:style>
    <style:style style:name="T330" style:family="text">
      <style:text-properties fo:color="#00000a" loext:opacity="100%" style:font-name="Microsoft Sans Serif" fo:font-style="normal" style:font-style-asian="normal" style:text-scale="105%"/>
    </style:style>
    <style:style style:name="T331" style:family="text">
      <style:text-properties fo:color="#00000a" loext:opacity="100%" style:font-name="Microsoft Sans Serif" fo:font-size="7pt" style:font-size-asian="7pt" style:text-scale="105%"/>
    </style:style>
    <style:style style:name="T332" style:family="text">
      <style:text-properties fo:color="#00000a" loext:opacity="100%" fo:font-weight="bold" style:font-weight-asian="bold" style:font-weight-complex="bold" style:text-scale="105%"/>
    </style:style>
    <style:style style:name="T333" style:family="text">
      <style:text-properties fo:color="#00000a" loext:opacity="100%" fo:font-weight="bold" officeooo:rsid="00119024" style:font-weight-asian="bold" style:font-weight-complex="bold" style:text-scale="105%"/>
    </style:style>
    <style:style style:name="T334" style:family="text">
      <style:text-properties style:font-name="Times New Roman" fo:font-size="7.5pt" fo:font-weight="bold" style:font-name-asian="Times New Roman1" style:font-size-asian="7.5pt" style:font-weight-asian="bold"/>
    </style:style>
    <style:style style:name="T335" style:family="text">
      <style:text-properties style:font-name="Times New Roman" fo:font-size="7.5pt" fo:letter-spacing="0.028cm" fo:font-weight="bold" style:font-name-asian="Times New Roman1" style:font-size-asian="7.5pt" style:font-weight-asian="bold"/>
    </style:style>
    <style:style style:name="T336" style:family="text">
      <style:text-properties style:font-name="Times New Roman" fo:font-size="9pt" fo:font-weight="bold" style:font-name-asian="Times New Roman1" style:font-size-asian="9pt" style:font-weight-asian="bold"/>
    </style:style>
    <style:style style:name="T337" style:family="text">
      <style:text-properties style:font-name="Times New Roman" fo:font-size="9pt" fo:letter-spacing="0.025cm" fo:font-weight="bold" style:font-name-asian="Times New Roman1" style:font-size-asian="9pt" style:font-weight-asian="bold"/>
    </style:style>
    <style:style style:name="T338" style:family="text">
      <style:text-properties style:font-name="Times New Roman" fo:font-size="6.5pt" style:font-size-asian="6.5pt" style:text-scale="105%"/>
    </style:style>
    <style:style style:name="T339" style:family="text">
      <style:text-properties style:font-name="Times New Roman" fo:font-size="6.5pt" style:font-size-asian="6.5pt" style:text-scale="130%"/>
    </style:style>
    <style:style style:name="T340" style:family="text">
      <style:text-properties style:font-name="Times New Roman" fo:font-size="6.5pt" style:font-size-asian="6.5pt" style:text-scale="125%"/>
    </style:style>
    <style:style style:name="T341" style:family="text">
      <style:text-properties style:font-name="Times New Roman" fo:font-size="7pt" style:font-size-asian="7pt" style:text-scale="105%"/>
    </style:style>
    <style:style style:name="T342" style:family="text">
      <style:text-properties style:font-name="Arial" fo:font-size="7pt" fo:font-weight="bold" style:font-size-asian="7pt" style:font-weight-asian="bold" style:text-scale="105%"/>
    </style:style>
    <style:style style:name="T343" style:family="text">
      <style:text-properties style:font-name="Arial" fo:font-size="7pt" fo:font-weight="bold" style:font-name-asian="Times New Roman1" style:font-size-asian="7pt" style:font-weight-asian="bold" style:text-scale="105%"/>
    </style:style>
    <style:style style:name="T344" style:family="text">
      <style:text-properties style:font-name="Arial" fo:font-size="7pt" fo:letter-spacing="-0.004cm" fo:font-weight="bold" style:font-name-asian="Times New Roman1" style:font-size-asian="7pt" style:font-weight-asian="bold" style:text-scale="105%"/>
    </style:style>
    <style:style style:name="T345" style:family="text">
      <style:text-properties style:font-name="Arial" fo:font-size="7pt" fo:letter-spacing="-0.004cm" fo:font-weight="bold" style:font-size-asian="7pt" style:font-weight-asian="bold" style:text-scale="105%"/>
    </style:style>
    <style:style style:name="T346" style:family="text">
      <style:text-properties style:font-name="Arial" fo:font-size="7pt" fo:letter-spacing="-0.004cm" fo:font-style="italic" style:font-size-asian="7pt" style:font-style-asian="italic" style:text-scale="105%"/>
    </style:style>
    <style:style style:name="T347" style:family="text">
      <style:text-properties style:font-name="Arial" fo:font-size="7pt" fo:letter-spacing="-0.004cm" fo:font-style="italic" style:text-underline-style="solid" style:text-underline-width="auto" style:text-underline-color="font-color" fo:font-weight="bold" style:font-size-asian="7pt" style:font-style-asian="italic" style:font-weight-asian="bold" style:text-scale="105%"/>
    </style:style>
    <style:style style:name="T348" style:family="text">
      <style:text-properties style:font-name="Arial" fo:font-size="7pt" fo:letter-spacing="-0.011cm" fo:font-weight="bold" style:font-name-asian="Times New Roman1" style:font-size-asian="7pt" style:font-weight-asian="bold" style:text-scale="105%"/>
    </style:style>
    <style:style style:name="T349" style:family="text">
      <style:text-properties style:font-name="Arial" fo:font-size="7pt" fo:letter-spacing="-0.011cm" fo:font-weight="bold" style:font-size-asian="7pt" style:font-weight-asian="bold" style:text-scale="105%"/>
    </style:style>
    <style:style style:name="T350" style:family="text">
      <style:text-properties style:font-name="Arial" fo:font-size="7pt" fo:letter-spacing="-0.011cm" fo:font-style="italic" style:font-size-asian="7pt" style:font-style-asian="italic" style:text-scale="105%"/>
    </style:style>
    <style:style style:name="T351" style:family="text">
      <style:text-properties style:font-name="Arial" fo:font-size="7pt" fo:letter-spacing="-0.009cm" fo:font-weight="bold" style:font-name-asian="Times New Roman1" style:font-size-asian="7pt" style:font-weight-asian="bold" style:text-scale="105%"/>
    </style:style>
    <style:style style:name="T352" style:family="text">
      <style:text-properties style:font-name="Arial" fo:font-size="7pt" fo:letter-spacing="-0.009cm" fo:font-weight="bold" style:font-size-asian="7pt" style:font-weight-asian="bold" style:text-scale="105%"/>
    </style:style>
    <style:style style:name="T353" style:family="text">
      <style:text-properties style:font-name="Arial" fo:font-size="7pt" fo:letter-spacing="-0.009cm" fo:font-style="italic" style:font-size-asian="7pt" style:font-style-asian="italic" style:text-scale="105%"/>
    </style:style>
    <style:style style:name="T354" style:family="text">
      <style:text-properties style:font-name="Arial" fo:font-size="7pt" fo:letter-spacing="-0.009cm" fo:font-style="italic" style:text-underline-style="solid" style:text-underline-width="auto" style:text-underline-color="font-color" fo:font-weight="bold" style:font-size-asian="7pt" style:font-style-asian="italic" style:font-weight-asian="bold" style:text-scale="105%"/>
    </style:style>
    <style:style style:name="T355" style:family="text">
      <style:text-properties style:font-name="Arial" fo:font-size="7pt" fo:letter-spacing="-0.009cm" style:text-underline-style="solid" style:text-underline-width="auto" style:text-underline-color="font-color" fo:font-weight="bold" style:font-name-asian="Times New Roman1" style:font-size-asian="7pt" style:font-weight-asian="bold" style:text-scale="105%"/>
    </style:style>
    <style:style style:name="T356" style:family="text">
      <style:text-properties style:font-name="Arial" fo:font-size="7pt" fo:letter-spacing="-0.014cm" fo:font-weight="bold" style:font-name-asian="Times New Roman1" style:font-size-asian="7pt" style:font-weight-asian="bold" style:text-scale="105%"/>
    </style:style>
    <style:style style:name="T357" style:family="text">
      <style:text-properties style:font-name="Arial" fo:font-size="7pt" fo:letter-spacing="-0.014cm" fo:font-weight="bold" style:font-size-asian="7pt" style:font-weight-asian="bold" style:text-scale="105%"/>
    </style:style>
    <style:style style:name="T358" style:family="text">
      <style:text-properties style:font-name="Arial" fo:font-size="7pt" fo:letter-spacing="-0.014cm" fo:font-style="italic" style:font-size-asian="7pt" style:font-style-asian="italic" style:text-scale="105%"/>
    </style:style>
    <style:style style:name="T359" style:family="text">
      <style:text-properties style:font-name="Arial" fo:font-size="7pt" fo:letter-spacing="-0.007cm" fo:font-weight="bold" style:font-name-asian="Times New Roman1" style:font-size-asian="7pt" style:font-weight-asian="bold" style:text-scale="105%"/>
    </style:style>
    <style:style style:name="T360" style:family="text">
      <style:text-properties style:font-name="Arial" fo:font-size="7pt" fo:letter-spacing="-0.007cm" fo:font-weight="bold" style:font-size-asian="7pt" style:font-weight-asian="bold" style:text-scale="105%"/>
    </style:style>
    <style:style style:name="T361" style:family="text">
      <style:text-properties style:font-name="Arial" fo:font-size="7pt" fo:letter-spacing="-0.007cm" fo:font-style="italic" style:font-size-asian="7pt" style:font-style-asian="italic" style:text-scale="105%"/>
    </style:style>
    <style:style style:name="T362" style:family="text">
      <style:text-properties style:font-name="Arial" fo:font-size="7pt" fo:letter-spacing="-0.067cm" fo:font-weight="bold" style:font-name-asian="Times New Roman1" style:font-size-asian="7pt" style:font-weight-asian="bold" style:text-scale="105%"/>
    </style:style>
    <style:style style:name="T363" style:family="text">
      <style:text-properties style:font-name="Arial" fo:font-size="7pt" fo:letter-spacing="-0.067cm" fo:font-weight="bold" style:font-size-asian="7pt" style:font-weight-asian="bold" style:text-scale="105%"/>
    </style:style>
    <style:style style:name="T364" style:family="text">
      <style:text-properties style:font-name="Arial" fo:font-size="7pt" fo:letter-spacing="-0.067cm" fo:font-style="italic" style:font-size-asian="7pt" style:font-style-asian="italic" style:text-scale="105%"/>
    </style:style>
    <style:style style:name="T365" style:family="text">
      <style:text-properties style:font-name="Arial" fo:font-size="7pt" fo:letter-spacing="-0.067cm" fo:font-style="italic" fo:font-weight="bold" style:font-size-asian="7pt" style:font-style-asian="italic" style:font-weight-asian="bold" style:text-scale="105%"/>
    </style:style>
    <style:style style:name="T366" style:family="text">
      <style:text-properties style:font-name="Arial" fo:font-size="7pt" fo:letter-spacing="-0.069cm" fo:font-weight="bold" style:font-name-asian="Times New Roman1" style:font-size-asian="7pt" style:font-weight-asian="bold" style:text-scale="105%"/>
    </style:style>
    <style:style style:name="T367" style:family="text">
      <style:text-properties style:font-name="Arial" fo:font-size="7pt" fo:letter-spacing="-0.012cm" fo:font-weight="bold" style:font-name-asian="Times New Roman1" style:font-size-asian="7pt" style:font-weight-asian="bold" style:text-scale="105%"/>
    </style:style>
    <style:style style:name="T368" style:family="text">
      <style:text-properties style:font-name="Arial" fo:font-size="7pt" fo:letter-spacing="-0.012cm" fo:font-weight="bold" style:font-size-asian="7pt" style:font-weight-asian="bold" style:text-scale="105%"/>
    </style:style>
    <style:style style:name="T369" style:family="text">
      <style:text-properties style:font-name="Arial" fo:font-size="7pt" fo:letter-spacing="-0.012cm" fo:font-style="italic" style:font-size-asian="7pt" style:font-style-asian="italic" style:text-scale="105%"/>
    </style:style>
    <style:style style:name="T370" style:family="text">
      <style:text-properties style:font-name="Arial" fo:font-size="7pt" fo:letter-spacing="-0.005cm" fo:font-weight="bold" style:font-name-asian="Times New Roman1" style:font-size-asian="7pt" style:font-weight-asian="bold" style:text-scale="105%"/>
    </style:style>
    <style:style style:name="T371" style:family="text">
      <style:text-properties style:font-name="Arial" fo:font-size="7pt" fo:letter-spacing="-0.005cm" fo:font-weight="bold" style:font-size-asian="7pt" style:font-weight-asian="bold" style:text-scale="105%"/>
    </style:style>
    <style:style style:name="T372" style:family="text">
      <style:text-properties style:font-name="Arial" fo:font-size="7pt" fo:letter-spacing="-0.005cm" fo:font-style="italic" style:font-size-asian="7pt" style:font-style-asian="italic" style:text-scale="105%"/>
    </style:style>
    <style:style style:name="T373" style:family="text">
      <style:text-properties style:font-name="Arial" fo:font-size="7pt" fo:letter-spacing="-0.005cm" fo:font-style="italic" style:text-underline-style="solid" style:text-underline-width="auto" style:text-underline-color="font-color" fo:font-weight="bold" style:font-size-asian="7pt" style:font-style-asian="italic" style:font-weight-asian="bold" style:text-scale="105%"/>
    </style:style>
    <style:style style:name="T374" style:family="text">
      <style:text-properties style:font-name="Arial" fo:font-size="7pt" fo:font-style="italic" style:font-size-asian="7pt" style:font-style-asian="italic" style:text-scale="105%"/>
    </style:style>
    <style:style style:name="T375" style:family="text">
      <style:text-properties style:font-name="Arial" fo:font-size="7pt" fo:font-style="italic" style:text-underline-style="solid" style:text-underline-width="auto" style:text-underline-color="font-color" fo:font-weight="bold" style:font-size-asian="7pt" style:font-style-asian="italic" style:font-weight-asian="bold" style:text-scale="105%"/>
    </style:style>
    <style:style style:name="T376" style:family="text">
      <style:text-properties style:font-name="Arial" fo:font-size="7pt" fo:font-style="italic" style:font-name-asian="Times New Roman1" style:font-size-asian="7pt" style:font-style-asian="italic" style:text-scale="105%"/>
    </style:style>
    <style:style style:name="T377" style:family="text">
      <style:text-properties style:font-name="Arial" fo:font-size="7pt" fo:letter-spacing="0.002cm" fo:font-style="italic" style:font-size-asian="7pt" style:font-style-asian="italic" style:text-scale="105%"/>
    </style:style>
    <style:style style:name="T378" style:family="text">
      <style:text-properties style:font-name="Arial" fo:font-size="7pt" fo:letter-spacing="0.002cm" fo:font-style="italic" style:text-underline-style="solid" style:text-underline-width="auto" style:text-underline-color="font-color" fo:font-weight="bold" style:font-size-asian="7pt" style:font-style-asian="italic" style:font-weight-asian="bold" style:text-scale="105%"/>
    </style:style>
    <style:style style:name="T379" style:family="text">
      <style:text-properties style:font-name="Arial" fo:font-size="7pt" fo:letter-spacing="0.002cm" fo:font-style="italic" style:font-name-asian="Times New Roman1" style:font-size-asian="7pt" style:font-style-asian="italic" style:text-scale="105%"/>
    </style:style>
    <style:style style:name="T380" style:family="text">
      <style:text-properties style:font-name="Arial" fo:font-size="7pt" fo:letter-spacing="0.002cm" fo:font-weight="bold" style:font-size-asian="7pt" style:font-weight-asian="bold" style:text-scale="105%"/>
    </style:style>
    <style:style style:name="T381" style:family="text">
      <style:text-properties style:font-name="Arial" fo:font-size="7pt" fo:letter-spacing="-0.002cm" fo:font-style="italic" style:font-size-asian="7pt" style:font-style-asian="italic" style:text-scale="105%"/>
    </style:style>
    <style:style style:name="T382" style:family="text">
      <style:text-properties style:font-name="Arial" fo:font-size="7pt" fo:letter-spacing="-0.002cm" fo:font-style="italic" style:text-underline-style="solid" style:text-underline-width="auto" style:text-underline-color="font-color" fo:font-weight="bold" style:font-size-asian="7pt" style:font-style-asian="italic" style:font-weight-asian="bold" style:text-scale="105%"/>
    </style:style>
    <style:style style:name="T383" style:family="text">
      <style:text-properties style:font-name="Arial" fo:font-size="7pt" fo:letter-spacing="-0.002cm" fo:font-weight="bold" style:font-size-asian="7pt" style:font-weight-asian="bold" style:text-scale="105%"/>
    </style:style>
    <style:style style:name="T384" style:family="text">
      <style:text-properties style:font-name="Arial" fo:font-size="7pt" fo:letter-spacing="0.014cm" fo:font-style="italic" style:text-underline-style="solid" style:text-underline-width="auto" style:text-underline-color="font-color" fo:font-weight="bold" style:font-size-asian="7pt" style:font-style-asian="italic" style:font-weight-asian="bold" style:text-scale="105%"/>
    </style:style>
    <style:style style:name="T385" style:family="text">
      <style:text-properties style:font-name="Arial" fo:font-size="7pt" fo:letter-spacing="0.014cm" fo:font-weight="bold" style:font-size-asian="7pt" style:font-weight-asian="bold" style:text-scale="105%"/>
    </style:style>
    <style:style style:name="T386" style:family="text">
      <style:text-properties style:font-name="Arial" fo:font-size="7pt" fo:letter-spacing="0.009cm" fo:font-style="italic" style:text-underline-style="solid" style:text-underline-width="auto" style:text-underline-color="font-color" fo:font-weight="bold" style:font-size-asian="7pt" style:font-style-asian="italic" style:font-weight-asian="bold" style:text-scale="105%"/>
    </style:style>
    <style:style style:name="T387" style:family="text">
      <style:text-properties style:font-name="Arial" fo:font-size="7pt" fo:letter-spacing="0.009cm" fo:font-weight="bold" style:font-name-asian="Times New Roman1" style:font-size-asian="7pt" style:font-weight-asian="bold" style:text-scale="105%"/>
    </style:style>
    <style:style style:name="T388" style:family="text">
      <style:text-properties style:font-name="Arial" fo:font-size="7pt" fo:letter-spacing="0.011cm" fo:font-style="italic" style:text-underline-style="solid" style:text-underline-width="auto" style:text-underline-color="font-color" fo:font-weight="bold" style:font-size-asian="7pt" style:font-style-asian="italic" style:font-weight-asian="bold" style:text-scale="105%"/>
    </style:style>
    <style:style style:name="T389" style:family="text">
      <style:text-properties style:font-name="Arial" fo:font-size="7pt" fo:letter-spacing="0.004cm" fo:font-style="italic" style:text-underline-style="solid" style:text-underline-width="auto" style:text-underline-color="font-color" fo:font-weight="bold" style:font-size-asian="7pt" style:font-style-asian="italic" style:font-weight-asian="bold" style:text-scale="105%"/>
    </style:style>
    <style:style style:name="T390" style:family="text">
      <style:text-properties style:font-name="Arial" fo:font-size="7pt" fo:letter-spacing="0.005cm" fo:font-style="italic" style:text-underline-style="solid" style:text-underline-width="auto" style:text-underline-color="font-color" fo:font-weight="bold" style:font-size-asian="7pt" style:font-style-asian="italic" style:font-weight-asian="bold" style:text-scale="105%"/>
    </style:style>
    <style:style style:name="T391" style:family="text">
      <style:text-properties style:font-name="Arial" fo:font-size="7pt" fo:letter-spacing="0.016cm" fo:font-style="italic" style:text-underline-style="solid" style:text-underline-width="auto" style:text-underline-color="font-color" fo:font-weight="bold" style:font-size-asian="7pt" style:font-style-asian="italic" style:font-weight-asian="bold" style:text-scale="105%"/>
    </style:style>
    <style:style style:name="T392" style:family="text">
      <style:text-properties style:font-name="Arial" fo:font-size="7pt" fo:letter-spacing="0.016cm" fo:font-weight="bold" style:font-size-asian="7pt" style:font-weight-asian="bold" style:text-scale="105%"/>
    </style:style>
    <style:style style:name="T393" style:family="text">
      <style:text-properties style:font-name="Arial" fo:font-size="7pt" fo:letter-spacing="0.012cm" fo:font-style="italic" style:text-underline-style="solid" style:text-underline-width="auto" style:text-underline-color="font-color" fo:font-weight="bold" style:font-size-asian="7pt" style:font-style-asian="italic" style:font-weight-asian="bold" style:text-scale="105%"/>
    </style:style>
    <style:style style:name="T394" style:family="text">
      <style:text-properties style:font-name="Arial" fo:font-size="7pt" fo:letter-spacing="0.012cm" fo:font-weight="bold" style:font-size-asian="7pt" style:font-weight-asian="bold" style:text-scale="105%"/>
    </style:style>
    <style:style style:name="T395" style:family="text">
      <style:text-properties style:font-name="Arial" fo:font-size="7pt" fo:letter-spacing="0.012cm" fo:font-weight="bold" style:font-name-asian="Times New Roman1" style:font-size-asian="7pt" style:font-weight-asian="bold" style:text-scale="105%"/>
    </style:style>
    <style:style style:name="T396" style:family="text">
      <style:text-properties style:font-name="Arial" fo:font-size="7pt" fo:letter-spacing="0.007cm" fo:font-style="italic" style:text-underline-style="solid" style:text-underline-width="auto" style:text-underline-color="font-color" fo:font-weight="bold" style:font-size-asian="7pt" style:font-style-asian="italic" style:font-weight-asian="bold" style:text-scale="105%"/>
    </style:style>
    <style:style style:name="T397" style:family="text">
      <style:text-properties style:font-name="Arial" fo:font-size="7pt" style:text-underline-style="solid" style:text-underline-width="auto" style:text-underline-color="font-color" fo:font-weight="bold" style:font-name-asian="Times New Roman1" style:font-size-asian="7pt" style:font-weight-asian="bold" style:text-scale="105%"/>
    </style:style>
    <style:style style:name="T398" style:family="text">
      <style:text-properties style:font-name="Arial" fo:font-size="7pt" fo:letter-spacing="-0.016cm" fo:font-weight="bold" style:font-size-asian="7pt" style:font-weight-asian="bold" style:text-scale="105%"/>
    </style:style>
    <style:style style:name="T399" style:family="text">
      <style:text-properties style:font-name="Arial" fo:font-size="7pt" fo:letter-spacing="-0.016cm" fo:font-weight="bold" style:font-name-asian="Times New Roman1" style:font-size-asian="7pt" style:font-weight-asian="bold" style:text-scale="105%"/>
    </style:style>
    <style:style style:name="T400" style:family="text">
      <style:text-properties style:font-name="Arial" fo:font-size="7pt" fo:letter-spacing="0.023cm" fo:font-weight="bold" style:font-name-asian="Times New Roman1" style:font-size-asian="7pt" style:font-weight-asian="bold" style:text-scale="105%"/>
    </style:style>
    <style:style style:name="T401" style:family="text">
      <style:text-properties style:font-name="Arial" fo:font-size="7pt" fo:letter-spacing="0.023cm" fo:font-weight="bold" style:font-size-asian="7pt" style:font-weight-asian="bold" style:text-scale="105%"/>
    </style:style>
    <style:style style:name="T402" style:family="text">
      <style:text-properties style:font-name="Arial" fo:font-size="7pt" fo:letter-spacing="0.021cm" fo:font-weight="bold" style:font-name-asian="Times New Roman1" style:font-size-asian="7pt" style:font-weight-asian="bold" style:text-scale="105%"/>
    </style:style>
    <style:style style:name="T403" style:family="text">
      <style:text-properties style:font-name="Arial" fo:font-size="7pt" fo:letter-spacing="0.021cm" fo:font-weight="bold" style:font-size-asian="7pt" style:font-weight-asian="bold" style:text-scale="105%"/>
    </style:style>
    <style:style style:name="T404" style:family="text">
      <style:text-properties style:font-name="Arial" fo:font-size="7pt" fo:letter-spacing="0.018cm" fo:font-weight="bold" style:font-size-asian="7pt" style:font-weight-asian="bold" style:text-scale="105%"/>
    </style:style>
    <style:style style:name="T405" style:family="text">
      <style:text-properties style:font-name="Arial" fo:font-size="7pt" fo:letter-spacing="0.019cm" fo:font-weight="bold" style:font-size-asian="7pt" style:font-weight-asian="bold" style:text-scale="105%"/>
    </style:style>
    <style:style style:name="T406" style:family="text">
      <style:text-properties style:font-name="Arial" fo:font-size="7pt" fo:letter-spacing="0.019cm" fo:font-weight="bold" style:font-name-asian="Times New Roman1" style:font-size-asian="7pt" style:font-weight-asian="bold" style:text-scale="105%"/>
    </style:style>
    <style:style style:name="T407" style:family="text">
      <style:text-properties style:font-name="Arial" fo:font-size="7pt" fo:letter-spacing="0.025cm" fo:font-weight="bold" style:font-size-asian="7pt" style:font-weight-asian="bold" style:text-scale="105%"/>
    </style:style>
    <style:style style:name="T408" style:family="text">
      <style:text-properties style:font-name="Arial" fo:font-size="7pt" fo:letter-spacing="0.067cm" fo:font-weight="bold" style:font-size-asian="7pt" style:font-weight-asian="bold" style:text-scale="105%"/>
    </style:style>
    <style:style style:name="T409" style:family="text">
      <style:text-properties style:font-name="Arial" fo:font-size="7pt" fo:letter-spacing="0.041cm" fo:font-weight="bold" style:font-name-asian="Times New Roman1" style:font-size-asian="7pt" style:font-weight-asian="bold" style:text-scale="105%"/>
    </style:style>
    <style:style style:name="T410" style:family="text">
      <style:text-properties style:font-name="Arial" fo:font-size="7pt" fo:letter-spacing="-0.018cm" fo:font-weight="bold" style:font-size-asian="7pt" style:font-weight-asian="bold" style:text-scale="105%"/>
    </style:style>
    <style:style style:name="T411" style:family="text">
      <style:text-properties style:font-name="Arial" fo:font-size="6.5pt" fo:font-weight="bold" style:font-size-asian="6.5pt" style:font-weight-asian="bold" style:text-scale="105%"/>
    </style:style>
    <style:style style:name="T412" style:family="text">
      <style:text-properties style:font-name="Arial" fo:font-size="6.5pt" fo:font-weight="bold" style:font-name-asian="Times New Roman1" style:font-size-asian="6.5pt" style:font-weight-asian="bold" style:text-scale="105%"/>
    </style:style>
    <style:style style:name="T413" style:family="text">
      <style:text-properties style:font-name="Arial" fo:font-size="6.5pt" fo:font-style="italic" style:font-name-asian="Times New Roman1" style:font-size-asian="6.5pt" style:font-style-asian="italic" style:text-scale="105%"/>
    </style:style>
    <style:style style:name="T414" style:family="text">
      <style:text-properties style:font-name="Arial" fo:font-size="6.5pt" fo:font-style="italic" fo:font-weight="bold" style:font-name-asian="Times New Roman1" style:font-size-asian="6.5pt" style:font-style-asian="italic" style:font-weight-asian="bold" style:text-scale="105%"/>
    </style:style>
    <style:style style:name="T415" style:family="text">
      <style:text-properties style:font-name="Arial" fo:font-size="6.5pt" fo:font-style="italic" style:font-size-asian="6.5pt" style:font-style-asian="italic" style:text-scale="105%"/>
    </style:style>
    <style:style style:name="T416" style:family="text">
      <style:text-properties style:font-name="Arial" fo:font-size="6.5pt" fo:letter-spacing="-0.005cm" fo:font-style="italic" style:font-name-asian="Times New Roman1" style:font-size-asian="6.5pt" style:font-style-asian="italic" style:text-scale="105%"/>
    </style:style>
    <style:style style:name="T417" style:family="text">
      <style:text-properties style:font-name="Arial" fo:font-size="6.5pt" fo:letter-spacing="-0.005cm" fo:font-style="italic" fo:font-weight="bold" style:font-name-asian="Times New Roman1" style:font-size-asian="6.5pt" style:font-style-asian="italic" style:font-weight-asian="bold" style:text-scale="105%"/>
    </style:style>
    <style:style style:name="T418" style:family="text">
      <style:text-properties style:font-name="Arial" fo:font-size="6.5pt" fo:letter-spacing="-0.005cm" fo:font-weight="bold" style:font-name-asian="Times New Roman1" style:font-size-asian="6.5pt" style:font-weight-asian="bold" style:text-scale="105%"/>
    </style:style>
    <style:style style:name="T419" style:family="text">
      <style:text-properties style:font-name="Arial" fo:font-size="6.5pt" fo:letter-spacing="-0.005cm" fo:font-weight="bold" style:font-size-asian="6.5pt" style:font-weight-asian="bold" style:text-scale="105%"/>
    </style:style>
    <style:style style:name="T420" style:family="text">
      <style:text-properties style:font-name="Arial" fo:font-size="6.5pt" fo:letter-spacing="-0.011cm" fo:font-weight="bold" style:font-size-asian="6.5pt" style:font-weight-asian="bold" style:text-scale="105%"/>
    </style:style>
    <style:style style:name="T421" style:family="text">
      <style:text-properties style:font-name="Arial" fo:font-size="6.5pt" fo:letter-spacing="-0.011cm" fo:font-weight="bold" style:font-name-asian="Times New Roman1" style:font-size-asian="6.5pt" style:font-weight-asian="bold" style:text-scale="105%"/>
    </style:style>
    <style:style style:name="T422" style:family="text">
      <style:text-properties style:font-name="Arial" fo:font-size="6.5pt" fo:letter-spacing="-0.016cm" fo:font-weight="bold" style:font-size-asian="6.5pt" style:font-weight-asian="bold" style:text-scale="105%"/>
    </style:style>
    <style:style style:name="T423" style:family="text">
      <style:text-properties style:font-name="Arial" fo:font-size="6.5pt" fo:letter-spacing="-0.016cm" fo:font-weight="bold" style:font-name-asian="Times New Roman1" style:font-size-asian="6.5pt" style:font-weight-asian="bold" style:text-scale="105%"/>
    </style:style>
    <style:style style:name="T424" style:family="text">
      <style:text-properties style:font-name="Arial" fo:font-size="6.5pt" fo:letter-spacing="-0.009cm" fo:font-weight="bold" style:font-size-asian="6.5pt" style:font-weight-asian="bold" style:text-scale="105%"/>
    </style:style>
    <style:style style:name="T425" style:family="text">
      <style:text-properties style:font-name="Arial" fo:font-size="6.5pt" fo:letter-spacing="-0.009cm" fo:font-weight="bold" style:font-name-asian="Times New Roman1" style:font-size-asian="6.5pt" style:font-weight-asian="bold" style:text-scale="105%"/>
    </style:style>
    <style:style style:name="T426" style:family="text">
      <style:text-properties style:font-name="Arial" fo:font-size="6.5pt" fo:letter-spacing="-0.012cm" fo:font-weight="bold" style:font-size-asian="6.5pt" style:font-weight-asian="bold" style:text-scale="105%"/>
    </style:style>
    <style:style style:name="T427" style:family="text">
      <style:text-properties style:font-name="Arial" fo:font-size="6.5pt" fo:letter-spacing="-0.012cm" fo:font-weight="bold" style:font-name-asian="Times New Roman1" style:font-size-asian="6.5pt" style:font-weight-asian="bold" style:text-scale="105%"/>
    </style:style>
    <style:style style:name="T428" style:family="text">
      <style:text-properties style:font-name="Arial" fo:font-size="6.5pt" fo:letter-spacing="0.002cm" fo:font-weight="bold" style:font-name-asian="Times New Roman1" style:font-size-asian="6.5pt" style:font-weight-asian="bold" style:text-scale="105%"/>
    </style:style>
    <style:style style:name="T429" style:family="text">
      <style:text-properties style:font-name="Arial" fo:font-size="6.5pt" fo:letter-spacing="0.002cm" fo:font-weight="bold" style:font-size-asian="6.5pt" style:font-weight-asian="bold" style:text-scale="105%"/>
    </style:style>
    <style:style style:name="T430" style:family="text">
      <style:text-properties style:font-name="Arial" fo:font-size="6.5pt" fo:letter-spacing="-0.002cm" fo:font-weight="bold" style:font-name-asian="Times New Roman1" style:font-size-asian="6.5pt" style:font-weight-asian="bold" style:text-scale="105%"/>
    </style:style>
    <style:style style:name="T431" style:family="text">
      <style:text-properties style:font-name="Arial" fo:font-size="6.5pt" fo:letter-spacing="-0.002cm" fo:font-weight="bold" style:font-size-asian="6.5pt" style:font-weight-asian="bold" style:text-scale="105%"/>
    </style:style>
    <style:style style:name="T432" style:family="text">
      <style:text-properties style:font-name="Arial" fo:font-size="6.5pt" fo:letter-spacing="-0.002cm" fo:font-style="italic" fo:font-weight="bold" style:font-name-asian="Times New Roman1" style:font-size-asian="6.5pt" style:font-style-asian="italic" style:font-weight-asian="bold" style:text-scale="105%"/>
    </style:style>
    <style:style style:name="T433" style:family="text">
      <style:text-properties style:font-name="Arial" fo:font-size="6.5pt" fo:letter-spacing="-0.004cm" fo:font-weight="bold" style:font-name-asian="Times New Roman1" style:font-size-asian="6.5pt" style:font-weight-asian="bold" style:text-scale="105%"/>
    </style:style>
    <style:style style:name="T434" style:family="text">
      <style:text-properties style:font-name="Arial" fo:font-size="6.5pt" fo:letter-spacing="-0.004cm" fo:font-weight="bold" style:font-size-asian="6.5pt" style:font-weight-asian="bold" style:text-scale="105%"/>
    </style:style>
    <style:style style:name="T435" style:family="text">
      <style:text-properties style:font-name="Arial" fo:font-size="6.5pt" fo:letter-spacing="-0.004cm" fo:font-style="italic" fo:font-weight="bold" style:font-name-asian="Times New Roman1" style:font-size-asian="6.5pt" style:font-style-asian="italic" style:font-weight-asian="bold" style:text-scale="105%"/>
    </style:style>
    <style:style style:name="T436" style:family="text">
      <style:text-properties style:font-name="Arial" fo:font-size="6.5pt" fo:letter-spacing="-0.007cm" fo:font-weight="bold" style:font-name-asian="Times New Roman1" style:font-size-asian="6.5pt" style:font-weight-asian="bold" style:text-scale="105%"/>
    </style:style>
    <style:style style:name="T437" style:family="text">
      <style:text-properties style:font-name="Arial" fo:font-size="6.5pt" fo:letter-spacing="-0.007cm" fo:font-weight="bold" style:font-size-asian="6.5pt" style:font-weight-asian="bold" style:text-scale="105%"/>
    </style:style>
    <style:style style:name="T438" style:family="text">
      <style:text-properties style:font-name="Arial" fo:font-size="6.5pt" fo:letter-spacing="-0.007cm" fo:font-style="italic" fo:font-weight="bold" style:font-name-asian="Times New Roman1" style:font-size-asian="6.5pt" style:font-style-asian="italic" style:font-weight-asian="bold" style:text-scale="105%"/>
    </style:style>
    <style:style style:name="T439" style:family="text">
      <style:text-properties style:font-name="Arial" fo:font-size="6.5pt" fo:letter-spacing="-0.007cm" fo:font-style="italic" style:font-size-asian="6.5pt" style:font-style-asian="italic" style:text-scale="105%"/>
    </style:style>
    <style:style style:name="T440" style:family="text">
      <style:text-properties style:font-name="Arial" fo:font-size="6.5pt" fo:letter-spacing="-0.062cm" fo:font-weight="bold" style:font-name-asian="Times New Roman1" style:font-size-asian="6.5pt" style:font-weight-asian="bold" style:text-scale="105%"/>
    </style:style>
    <style:style style:name="T441" style:family="text">
      <style:text-properties style:font-name="Arial" fo:font-size="6.5pt" fo:letter-spacing="0.005cm" fo:font-weight="bold" style:font-name-asian="Times New Roman1" style:font-size-asian="6.5pt" style:font-weight-asian="bold" style:text-scale="105%"/>
    </style:style>
    <style:style style:name="T442" style:family="text">
      <style:text-properties style:font-name="Arial" fo:font-size="6.5pt" fo:letter-spacing="0.005cm" fo:font-weight="bold" style:font-size-asian="6.5pt" style:font-weight-asian="bold" style:text-scale="105%"/>
    </style:style>
    <style:style style:name="T443" style:family="text">
      <style:text-properties style:font-name="Arial" fo:font-size="6.5pt" fo:letter-spacing="-0.064cm" fo:font-weight="bold" style:font-size-asian="6.5pt" style:font-weight-asian="bold" style:text-scale="105%"/>
    </style:style>
    <style:style style:name="T444" style:family="text">
      <style:text-properties style:font-name="Arial" fo:font-size="5.5pt" fo:font-weight="bold" style:font-size-asian="5.5pt" style:font-weight-asian="bold" style:text-scale="105%"/>
    </style:style>
    <style:style style:name="T445" style:family="text">
      <style:text-properties style:font-name="Arial" fo:font-size="5.5pt" fo:font-weight="bold" style:font-name-asian="Times New Roman1" style:font-size-asian="5.5pt" style:font-weight-asian="bold" style:text-scale="105%"/>
    </style:style>
    <style:style style:name="T446" style:family="text">
      <style:text-properties style:font-name="Arial" fo:font-size="5.5pt" fo:letter-spacing="0.004cm" fo:font-weight="bold" style:font-size-asian="5.5pt" style:font-weight-asian="bold" style:text-scale="105%"/>
    </style:style>
    <style:style style:name="T447" style:family="text">
      <style:text-properties style:font-name="Arial" fo:font-size="5.5pt" fo:letter-spacing="0.004cm" fo:font-weight="bold" style:font-name-asian="Times New Roman1" style:font-size-asian="5.5pt" style:font-weight-asian="bold" style:text-scale="105%"/>
    </style:style>
    <style:style style:name="T448" style:family="text">
      <style:text-properties style:font-name="Arial" fo:font-size="5.5pt" fo:letter-spacing="-0.002cm" fo:font-weight="bold" style:font-size-asian="5.5pt" style:font-weight-asian="bold" style:text-scale="105%"/>
    </style:style>
    <style:style style:name="T449" style:family="text">
      <style:text-properties style:font-name="Arial" fo:font-size="5.5pt" fo:letter-spacing="-0.002cm" fo:font-weight="bold" style:font-name-asian="Times New Roman1" style:font-size-asian="5.5pt" style:font-weight-asian="bold" style:text-scale="105%"/>
    </style:style>
    <style:style style:name="T450" style:family="text">
      <style:text-properties style:font-name="Arial" fo:font-size="5.5pt" fo:letter-spacing="0.007cm" fo:font-weight="bold" style:font-size-asian="5.5pt" style:font-weight-asian="bold" style:text-scale="105%"/>
    </style:style>
    <style:style style:name="T451" style:family="text">
      <style:text-properties style:font-name="Arial" fo:font-size="5.5pt" fo:letter-spacing="0.011cm" fo:font-weight="bold" style:font-size-asian="5.5pt" style:font-weight-asian="bold" style:text-scale="105%"/>
    </style:style>
    <style:style style:name="T452" style:family="text">
      <style:text-properties style:font-name="Arial" fo:font-size="5.5pt" fo:font-style="italic" fo:font-weight="bold" style:font-name-asian="Times New Roman1" style:font-size-asian="5.5pt" style:font-style-asian="italic" style:font-weight-asian="bold" style:text-scale="105%"/>
    </style:style>
    <style:style style:name="T453" style:family="text">
      <style:text-properties style:font-name="Arial" fo:font-size="5.5pt" fo:letter-spacing="0.002cm" fo:font-weight="bold" style:font-name-asian="Times New Roman1" style:font-size-asian="5.5pt" style:font-weight-asian="bold" style:text-scale="105%"/>
    </style:style>
    <style:style style:name="T454" style:family="text">
      <style:text-properties style:font-name="Arial" fo:font-size="5.5pt" fo:letter-spacing="0.002cm" fo:font-weight="bold" style:font-size-asian="5.5pt" style:font-weight-asian="bold" style:text-scale="105%"/>
    </style:style>
    <style:style style:name="T455" style:family="text">
      <style:text-properties style:font-name="Arial" fo:font-size="5.5pt" fo:letter-spacing="-0.004cm" fo:font-weight="bold" style:font-name-asian="Times New Roman1" style:font-size-asian="5.5pt" style:font-weight-asian="bold" style:text-scale="105%"/>
    </style:style>
    <style:style style:name="T456" style:family="text">
      <style:text-properties style:font-name="Arial" fo:font-size="5.5pt" fo:letter-spacing="-0.005cm" fo:font-weight="bold" style:font-name-asian="Times New Roman1" style:font-size-asian="5.5pt" style:font-weight-asian="bold" style:text-scale="105%"/>
    </style:style>
    <style:style style:name="T457" style:family="text">
      <style:text-properties style:font-name="Arial" fo:font-size="5.5pt" fo:letter-spacing="0.005cm" fo:font-weight="bold" style:font-size-asian="5.5pt" style:font-weight-asian="bold" style:text-scale="105%"/>
    </style:style>
    <style:style style:name="T458" style:family="text">
      <style:text-properties style:font-name="Arial" fo:font-size="5.5pt" fo:letter-spacing="0.009cm" fo:font-weight="bold" style:font-size-asian="5.5pt" style:font-weight-asian="bold" style:text-scale="105%"/>
    </style:style>
    <style:style style:name="T459" style:family="text">
      <style:text-properties style:font-name="Arial" fo:font-size="7.5pt" fo:font-style="italic" style:font-size-asian="7.5pt" style:font-style-asian="italic" style:text-scale="105%"/>
    </style:style>
    <style:style style:name="T460" style:family="text">
      <style:text-properties style:font-name="Arial" fo:font-size="8.5pt" fo:font-style="italic" style:text-underline-style="solid" style:text-underline-width="auto" style:text-underline-color="font-color" fo:font-weight="bold" style:font-size-asian="8.5pt" style:font-style-asian="italic" style:font-weight-asian="bold" style:text-scale="105%"/>
    </style:style>
    <style:style style:name="T461" style:family="text">
      <style:text-properties style:font-name="Arial" fo:font-size="8.5pt" fo:letter-spacing="0.011cm" fo:font-style="italic" style:text-underline-style="solid" style:text-underline-width="auto" style:text-underline-color="font-color" fo:font-weight="bold" style:font-size-asian="8.5pt" style:font-style-asian="italic" style:font-weight-asian="bold" style:text-scale="105%"/>
    </style:style>
    <style:style style:name="T462" style:family="text">
      <style:text-properties style:font-name="Arial" fo:font-size="8.5pt" fo:letter-spacing="0.016cm" fo:font-style="italic" style:text-underline-style="solid" style:text-underline-width="auto" style:text-underline-color="font-color" fo:font-weight="bold" style:font-size-asian="8.5pt" style:font-style-asian="italic" style:font-weight-asian="bold" style:text-scale="105%"/>
    </style:style>
    <style:style style:name="T463" style:family="text">
      <style:text-properties style:font-name="Arial" fo:font-size="8.5pt" fo:letter-spacing="0.014cm" fo:font-style="italic" style:text-underline-style="solid" style:text-underline-width="auto" style:text-underline-color="font-color" fo:font-weight="bold" style:font-size-asian="8.5pt" style:font-style-asian="italic" style:font-weight-asian="bold" style:text-scale="105%"/>
    </style:style>
    <style:style style:name="T464" style:family="text">
      <style:text-properties style:font-name="Arial" fo:font-size="8.5pt" fo:letter-spacing="0.012cm" fo:font-style="italic" style:text-underline-style="solid" style:text-underline-width="auto" style:text-underline-color="font-color" fo:font-weight="bold" style:font-size-asian="8.5pt" style:font-style-asian="italic" style:font-weight-asian="bold" style:text-scale="105%"/>
    </style:style>
    <style:style style:name="T465" style:family="text">
      <style:text-properties style:font-name="Arial" fo:font-size="8.5pt" fo:letter-spacing="0.009cm" fo:font-style="italic" style:text-underline-style="solid" style:text-underline-width="auto" style:text-underline-color="font-color" fo:font-weight="bold" style:font-size-asian="8.5pt" style:font-style-asian="italic" style:font-weight-asian="bold" style:text-scale="105%"/>
    </style:style>
    <style:style style:name="T466" style:family="text">
      <style:text-properties style:font-name="Arial" fo:font-size="8.5pt" fo:letter-spacing="-0.083cm" fo:font-style="italic" fo:font-weight="bold" style:font-size-asian="8.5pt" style:font-style-asian="italic" style:font-weight-asian="bold" style:text-scale="105%"/>
    </style:style>
    <style:style style:name="T467" style:family="text">
      <style:text-properties style:font-name="Arial" fo:font-style="italic" style:font-style-asian="italic" style:text-scale="105%"/>
    </style:style>
    <style:style style:name="T468" style:family="text">
      <style:text-properties style:font-name="Arial" fo:letter-spacing="0.004cm" fo:font-style="italic" style:font-style-asian="italic" style:text-scale="105%"/>
    </style:style>
    <style:style style:name="T469" style:family="text">
      <style:text-properties style:font-name="Arial" fo:letter-spacing="-0.009cm" fo:font-style="italic" style:font-style-asian="italic" style:text-scale="105%"/>
    </style:style>
    <style:style style:name="T470" style:family="text">
      <style:text-properties style:font-name="Arial" fo:letter-spacing="-0.004cm" fo:font-style="italic" style:font-style-asian="italic" style:text-scale="105%"/>
    </style:style>
    <style:style style:name="T471" style:family="text">
      <style:text-properties style:font-name="Arial" fo:letter-spacing="0.005cm" fo:font-style="italic" style:font-style-asian="italic" style:text-scale="105%"/>
    </style:style>
    <style:style style:name="T472" style:family="text">
      <style:text-properties style:font-name="Arial" fo:letter-spacing="0.002cm" fo:font-style="italic" style:font-style-asian="italic" style:text-scale="105%"/>
    </style:style>
    <style:style style:name="T473" style:family="text">
      <style:text-properties fo:font-size="6.5pt" style:font-size-asian="6.5pt"/>
    </style:style>
    <style:style style:name="T474" style:family="text">
      <style:text-properties fo:font-size="6.5pt" style:font-size-asian="6.5pt" style:text-scale="105%"/>
    </style:style>
    <style:style style:name="T475" style:family="text">
      <style:text-properties fo:font-size="6.5pt" style:font-size-asian="6.5pt" style:text-scale="104%"/>
    </style:style>
    <style:style style:name="T476" style:family="text">
      <style:text-properties fo:font-size="6.5pt" style:font-size-asian="6.5pt" style:text-scale="150%"/>
    </style:style>
    <style:style style:name="T477" style:family="text">
      <style:text-properties fo:font-size="6.5pt" style:font-size-asian="6.5pt" style:text-scale="110%"/>
    </style:style>
    <style:style style:name="T478" style:family="text">
      <style:text-properties fo:font-size="6.5pt" style:font-size-asian="6.5pt" style:text-scale="130%"/>
    </style:style>
    <style:style style:name="T479" style:family="text">
      <style:text-properties fo:font-size="6.5pt" style:font-size-asian="6.5pt" style:text-scale="155%"/>
    </style:style>
    <style:style style:name="T480" style:family="text">
      <style:text-properties fo:font-size="6.5pt" style:font-size-asian="6.5pt" style:text-scale="135%"/>
    </style:style>
    <style:style style:name="T481" style:family="text">
      <style:text-properties fo:font-size="6.5pt" style:font-size-asian="6.5pt" style:text-scale="125%"/>
    </style:style>
    <style:style style:name="T482" style:family="text">
      <style:text-properties fo:font-size="6.5pt" style:font-size-asian="6.5pt" style:text-scale="160%"/>
    </style:style>
    <style:style style:name="T483" style:family="text">
      <style:text-properties fo:font-size="6.5pt" style:font-size-asian="6.5pt" style:text-scale="145%"/>
    </style:style>
    <style:style style:name="T484" style:family="text">
      <style:text-properties fo:font-size="6.5pt" fo:letter-spacing="-0.007cm" style:font-size-asian="6.5pt" style:text-scale="105%"/>
    </style:style>
    <style:style style:name="T485" style:family="text">
      <style:text-properties fo:font-size="6.5pt" fo:letter-spacing="-0.007cm" style:font-size-asian="6.5pt" style:text-scale="125%"/>
    </style:style>
    <style:style style:name="T486" style:family="text">
      <style:text-properties fo:font-size="6.5pt" fo:letter-spacing="-0.009cm" style:font-size-asian="6.5pt" style:text-scale="105%"/>
    </style:style>
    <style:style style:name="T487" style:family="text">
      <style:text-properties fo:font-size="6.5pt" fo:letter-spacing="-0.009cm" style:font-size-asian="6.5pt" style:text-scale="125%"/>
    </style:style>
    <style:style style:name="T488" style:family="text">
      <style:text-properties fo:font-size="6.5pt" fo:letter-spacing="-0.002cm" style:font-size-asian="6.5pt" style:text-scale="105%"/>
    </style:style>
    <style:style style:name="T489" style:family="text">
      <style:text-properties fo:font-size="6.5pt" fo:letter-spacing="-0.002cm" style:font-size-asian="6.5pt" style:text-scale="125%"/>
    </style:style>
    <style:style style:name="T490" style:family="text">
      <style:text-properties fo:font-size="6.5pt" fo:letter-spacing="-0.005cm" style:font-size-asian="6.5pt" style:text-scale="105%"/>
    </style:style>
    <style:style style:name="T491" style:family="text">
      <style:text-properties fo:font-size="6.5pt" fo:letter-spacing="-0.011cm" style:font-size-asian="6.5pt" style:text-scale="105%"/>
    </style:style>
    <style:style style:name="T492" style:family="text">
      <style:text-properties fo:font-size="6.5pt" fo:letter-spacing="0.002cm" style:font-size-asian="6.5pt"/>
    </style:style>
    <style:style style:name="T493" style:family="text">
      <style:text-properties fo:font-size="6.5pt" fo:letter-spacing="0.002cm" style:font-size-asian="6.5pt" style:text-scale="105%"/>
    </style:style>
    <style:style style:name="T494" style:family="text">
      <style:text-properties fo:font-size="6.5pt" fo:letter-spacing="0.002cm" style:font-size-asian="6.5pt" style:text-scale="110%"/>
    </style:style>
    <style:style style:name="T495" style:family="text">
      <style:text-properties fo:font-size="6.5pt" fo:letter-spacing="0.002cm" style:font-size-asian="6.5pt" style:text-scale="160%"/>
    </style:style>
    <style:style style:name="T496" style:family="text">
      <style:text-properties fo:font-size="6.5pt" fo:letter-spacing="0.002cm" style:font-size-asian="6.5pt" style:text-scale="145%"/>
    </style:style>
    <style:style style:name="T497" style:family="text">
      <style:text-properties fo:font-size="6.5pt" fo:letter-spacing="0.002cm" fo:background-color="#f4fdfd" loext:char-shading-value="0" style:font-size-asian="6.5pt" style:text-scale="105%"/>
    </style:style>
    <style:style style:name="T498" style:family="text">
      <style:text-properties fo:font-size="6.5pt" fo:letter-spacing="-0.004cm" style:font-size-asian="6.5pt" style:text-scale="105%"/>
    </style:style>
    <style:style style:name="T499" style:family="text">
      <style:text-properties fo:font-size="6.5pt" fo:letter-spacing="-0.004cm" style:font-size-asian="6.5pt" style:text-scale="125%"/>
    </style:style>
    <style:style style:name="T500" style:family="text">
      <style:text-properties fo:font-size="6.5pt" fo:letter-spacing="-0.06cm" style:font-size-asian="6.5pt" style:text-scale="105%"/>
    </style:style>
    <style:style style:name="T501" style:family="text">
      <style:text-properties fo:font-size="6.5pt" fo:letter-spacing="0.004cm" style:font-size-asian="6.5pt" style:text-scale="105%"/>
    </style:style>
    <style:style style:name="T502" style:family="text">
      <style:text-properties fo:font-size="6.5pt" fo:letter-spacing="0.005cm" style:font-size-asian="6.5pt" style:text-scale="105%"/>
    </style:style>
    <style:style style:name="T503" style:family="text">
      <style:text-properties fo:font-size="6.5pt" fo:letter-spacing="0.005cm" fo:background-color="#f4fdfd" loext:char-shading-value="0" style:font-size-asian="6.5pt" style:text-scale="105%"/>
    </style:style>
    <style:style style:name="T504" style:family="text">
      <style:text-properties fo:font-size="6.5pt" fo:letter-spacing="-0.058cm" style:font-size-asian="6.5pt" style:text-scale="105%"/>
    </style:style>
    <style:style style:name="T505" style:family="text">
      <style:text-properties fo:font-size="6.5pt" fo:letter-spacing="0.102cm" style:font-size-asian="6.5pt" style:text-scale="105%"/>
    </style:style>
    <style:style style:name="T506" style:family="text">
      <style:text-properties fo:font-size="6.5pt" fo:letter-spacing="0.007cm" style:font-size-asian="6.5pt" style:text-scale="105%"/>
    </style:style>
    <style:style style:name="T507" style:family="text">
      <style:text-properties fo:font-size="6.5pt" fo:letter-spacing="0.032cm" style:font-size-asian="6.5pt"/>
    </style:style>
    <style:style style:name="T508" style:family="text">
      <style:text-properties fo:font-size="6.5pt" fo:letter-spacing="0.032cm" style:font-size-asian="6.5pt" style:text-scale="105%"/>
    </style:style>
    <style:style style:name="T509" style:family="text">
      <style:text-properties fo:font-size="6.5pt" fo:letter-spacing="0.039cm" style:font-size-asian="6.5pt"/>
    </style:style>
    <style:style style:name="T510" style:family="text">
      <style:text-properties fo:font-size="6.5pt" fo:letter-spacing="0.039cm" style:font-size-asian="6.5pt" style:text-scale="105%"/>
    </style:style>
    <style:style style:name="T511" style:family="text">
      <style:text-properties fo:font-size="6.5pt" fo:letter-spacing="0.037cm" style:font-size-asian="6.5pt"/>
    </style:style>
    <style:style style:name="T512" style:family="text">
      <style:text-properties fo:font-size="6.5pt" fo:letter-spacing="0.037cm" style:font-size-asian="6.5pt" style:text-scale="105%"/>
    </style:style>
    <style:style style:name="T513" style:family="text">
      <style:text-properties fo:font-size="6.5pt" fo:letter-spacing="0.037cm" style:font-size-asian="6.5pt" style:text-scale="110%"/>
    </style:style>
    <style:style style:name="T514" style:family="text">
      <style:text-properties fo:font-size="6.5pt" fo:letter-spacing="0.035cm" style:font-size-asian="6.5pt"/>
    </style:style>
    <style:style style:name="T515" style:family="text">
      <style:text-properties fo:font-size="6.5pt" fo:letter-spacing="0.035cm" style:font-size-asian="6.5pt" style:text-scale="105%"/>
    </style:style>
    <style:style style:name="T516" style:family="text">
      <style:text-properties fo:font-size="6.5pt" fo:letter-spacing="0.044cm" style:font-size-asian="6.5pt"/>
    </style:style>
    <style:style style:name="T517" style:family="text">
      <style:text-properties fo:font-size="6.5pt" fo:letter-spacing="0.044cm" style:font-size-asian="6.5pt" style:text-scale="105%"/>
    </style:style>
    <style:style style:name="T518" style:family="text">
      <style:text-properties fo:font-size="6.5pt" fo:letter-spacing="0.044cm" style:font-size-asian="6.5pt" style:text-scale="110%"/>
    </style:style>
    <style:style style:name="T519" style:family="text">
      <style:text-properties fo:font-size="6.5pt" fo:letter-spacing="0.042cm" style:font-size-asian="6.5pt" style:text-scale="105%"/>
    </style:style>
    <style:style style:name="T520" style:family="text">
      <style:text-properties fo:font-size="6.5pt" fo:letter-spacing="0.041cm" style:font-size-asian="6.5pt" style:text-scale="105%"/>
    </style:style>
    <style:style style:name="T521" style:family="text">
      <style:text-properties fo:font-size="6.5pt" fo:letter-spacing="0.034cm" style:font-size-asian="6.5pt" style:text-scale="105%"/>
    </style:style>
    <style:style style:name="T522" style:family="text">
      <style:text-properties fo:font-size="6.5pt" fo:letter-spacing="0.03cm" style:font-size-asian="6.5pt" style:text-scale="105%"/>
    </style:style>
    <style:style style:name="T523" style:family="text">
      <style:text-properties fo:font-size="6.5pt" fo:letter-spacing="0.009cm" style:font-size-asian="6.5pt" style:text-scale="105%"/>
    </style:style>
    <style:style style:name="T524" style:family="text">
      <style:text-properties fo:font-size="6.5pt" fo:letter-spacing="-0.012cm" style:font-size-asian="6.5pt" style:text-scale="105%"/>
    </style:style>
    <style:style style:name="T525" style:family="text">
      <style:text-properties fo:font-size="6.5pt" fo:letter-spacing="-0.012cm" style:font-size-asian="6.5pt" style:text-scale="125%"/>
    </style:style>
    <style:style style:name="T526" style:family="text">
      <style:text-properties fo:font-size="6.5pt" fo:letter-spacing="0.049cm" style:font-size-asian="6.5pt"/>
    </style:style>
    <style:style style:name="T527" style:family="text">
      <style:text-properties fo:font-size="6.5pt" fo:letter-spacing="0.049cm" style:font-size-asian="6.5pt" style:text-scale="105%"/>
    </style:style>
    <style:style style:name="T528" style:family="text">
      <style:text-properties fo:font-size="6.5pt" fo:letter-spacing="0.012cm" style:font-size-asian="6.5pt"/>
    </style:style>
    <style:style style:name="T529" style:family="text">
      <style:text-properties fo:font-size="6.5pt" fo:letter-spacing="0.012cm" style:font-size-asian="6.5pt" style:text-scale="105%"/>
    </style:style>
    <style:style style:name="T530" style:family="text">
      <style:text-properties fo:font-size="6.5pt" fo:letter-spacing="-0.016cm" style:font-size-asian="6.5pt" style:text-scale="105%"/>
    </style:style>
    <style:style style:name="T531" style:family="text">
      <style:text-properties fo:font-size="6.5pt" fo:letter-spacing="-0.016cm" style:font-size-asian="6.5pt" style:text-scale="125%"/>
    </style:style>
    <style:style style:name="T532" style:family="text">
      <style:text-properties fo:font-size="6.5pt" fo:letter-spacing="-0.016cm" fo:background-color="#f4fdfd" loext:char-shading-value="0" style:font-size-asian="6.5pt" style:text-scale="105%"/>
    </style:style>
    <style:style style:name="T533" style:family="text">
      <style:text-properties fo:font-size="6.5pt" fo:letter-spacing="-0.014cm" style:font-size-asian="6.5pt" style:text-scale="105%"/>
    </style:style>
    <style:style style:name="T534" style:family="text">
      <style:text-properties fo:font-size="6.5pt" fo:letter-spacing="-0.014cm" style:font-size-asian="6.5pt" style:text-scale="125%"/>
    </style:style>
    <style:style style:name="T535" style:family="text">
      <style:text-properties fo:font-size="6.5pt" fo:letter-spacing="0.019cm" style:font-size-asian="6.5pt" style:text-scale="105%"/>
    </style:style>
    <style:style style:name="T536" style:family="text">
      <style:text-properties fo:font-size="6.5pt" fo:letter-spacing="0.019cm" fo:background-color="#f4fdfd" loext:char-shading-value="0" style:font-size-asian="6.5pt" style:text-scale="105%"/>
    </style:style>
    <style:style style:name="T537" style:family="text">
      <style:text-properties fo:font-size="6.5pt" fo:letter-spacing="0.025cm" style:font-size-asian="6.5pt"/>
    </style:style>
    <style:style style:name="T538" style:family="text">
      <style:text-properties fo:font-size="6.5pt" fo:letter-spacing="0.025cm" style:font-size-asian="6.5pt" style:text-scale="105%"/>
    </style:style>
    <style:style style:name="T539" style:family="text">
      <style:text-properties fo:font-size="6.5pt" fo:letter-spacing="0.025cm" fo:background-color="#f4fdfd" loext:char-shading-value="0" style:font-size-asian="6.5pt" style:text-scale="105%"/>
    </style:style>
    <style:style style:name="T540" style:family="text">
      <style:text-properties fo:font-size="6.5pt" fo:letter-spacing="0.023cm" style:font-size-asian="6.5pt"/>
    </style:style>
    <style:style style:name="T541" style:family="text">
      <style:text-properties fo:font-size="6.5pt" fo:letter-spacing="0.023cm" style:font-size-asian="6.5pt" style:text-scale="105%"/>
    </style:style>
    <style:style style:name="T542" style:family="text">
      <style:text-properties fo:font-size="6.5pt" fo:letter-spacing="0.023cm" fo:background-color="#f4fdfd" loext:char-shading-value="0" style:font-size-asian="6.5pt" style:text-scale="105%"/>
    </style:style>
    <style:style style:name="T543" style:family="text">
      <style:text-properties fo:font-size="6.5pt" fo:letter-spacing="0.026cm" style:font-size-asian="6.5pt"/>
    </style:style>
    <style:style style:name="T544" style:family="text">
      <style:text-properties fo:font-size="6.5pt" fo:letter-spacing="0.026cm" style:font-size-asian="6.5pt" style:text-scale="125%"/>
    </style:style>
    <style:style style:name="T545" style:family="text">
      <style:text-properties fo:font-size="6.5pt" fo:letter-spacing="0.026cm" style:font-size-asian="6.5pt" style:text-scale="105%"/>
    </style:style>
    <style:style style:name="T546" style:family="text">
      <style:text-properties fo:font-size="6.5pt" fo:letter-spacing="0.014cm" style:font-size-asian="6.5pt"/>
    </style:style>
    <style:style style:name="T547" style:family="text">
      <style:text-properties fo:font-size="6.5pt" fo:letter-spacing="0.014cm" style:font-size-asian="6.5pt" style:text-scale="105%"/>
    </style:style>
    <style:style style:name="T548" style:family="text">
      <style:text-properties fo:font-size="6.5pt" fo:letter-spacing="0.051cm" style:font-size-asian="6.5pt" style:text-scale="135%"/>
    </style:style>
    <style:style style:name="T549" style:family="text">
      <style:text-properties fo:font-size="6.5pt" fo:letter-spacing="0.051cm" style:font-size-asian="6.5pt" style:text-scale="125%"/>
    </style:style>
    <style:style style:name="T550" style:family="text">
      <style:text-properties fo:font-size="6.5pt" fo:letter-spacing="0.051cm" style:font-size-asian="6.5pt" style:text-scale="105%"/>
    </style:style>
    <style:style style:name="T551" style:family="text">
      <style:text-properties fo:font-size="6.5pt" fo:letter-spacing="0.051cm" style:font-size-asian="6.5pt" style:text-scale="110%"/>
    </style:style>
    <style:style style:name="T552" style:family="text">
      <style:text-properties fo:font-size="6.5pt" fo:letter-spacing="0.062cm" style:font-size-asian="6.5pt" style:text-scale="105%"/>
    </style:style>
    <style:style style:name="T553" style:family="text">
      <style:text-properties fo:font-size="6.5pt" fo:letter-spacing="0.011cm" style:font-size-asian="6.5pt" style:text-scale="105%"/>
    </style:style>
    <style:style style:name="T554" style:family="text">
      <style:text-properties fo:font-size="6.5pt" fo:letter-spacing="0.064cm" style:font-size-asian="6.5pt" style:text-scale="125%"/>
    </style:style>
    <style:style style:name="T555" style:family="text">
      <style:text-properties fo:font-size="6.5pt" fo:letter-spacing="0.065cm" style:font-size-asian="6.5pt" style:text-scale="125%"/>
    </style:style>
    <style:style style:name="T556" style:family="text">
      <style:text-properties fo:font-size="6.5pt" fo:letter-spacing="0.055cm" style:font-size-asian="6.5pt" style:text-scale="125%"/>
    </style:style>
    <style:style style:name="T557" style:family="text">
      <style:text-properties fo:font-size="6.5pt" fo:letter-spacing="0.055cm" style:font-size-asian="6.5pt" style:text-scale="105%"/>
    </style:style>
    <style:style style:name="T558" style:family="text">
      <style:text-properties fo:font-size="6.5pt" fo:letter-spacing="0.055cm" style:font-size-asian="6.5pt" style:text-scale="110%"/>
    </style:style>
    <style:style style:name="T559" style:family="text">
      <style:text-properties fo:font-size="6.5pt" fo:letter-spacing="-0.062cm" style:font-size-asian="6.5pt" style:text-scale="105%"/>
    </style:style>
    <style:style style:name="T560" style:family="text">
      <style:text-properties fo:font-size="6.5pt" fo:background-color="#f4fdfd" loext:char-shading-value="0" style:font-size-asian="6.5pt" style:text-scale="105%"/>
    </style:style>
    <style:style style:name="T561" style:family="text">
      <style:text-properties fo:font-size="6.5pt" fo:letter-spacing="0.021cm" fo:background-color="#f4fdfd" loext:char-shading-value="0" style:font-size-asian="6.5pt" style:text-scale="105%"/>
    </style:style>
    <style:style style:name="T562" style:family="text">
      <style:text-properties fo:font-size="6.5pt" fo:letter-spacing="0.021cm" style:font-size-asian="6.5pt" style:text-scale="105%"/>
    </style:style>
    <style:style style:name="T563" style:family="text">
      <style:text-properties fo:font-size="6.5pt" fo:letter-spacing="0.018cm" fo:background-color="#f4fdfd" loext:char-shading-value="0" style:font-size-asian="6.5pt" style:text-scale="105%"/>
    </style:style>
    <style:style style:name="T564" style:family="text">
      <style:text-properties fo:font-size="6.5pt" fo:letter-spacing="0.018cm" style:font-size-asian="6.5pt" style:text-scale="105%"/>
    </style:style>
    <style:style style:name="T565" style:family="text">
      <style:text-properties fo:font-size="6.5pt" fo:letter-spacing="0.058cm" style:font-size-asian="6.5pt" style:text-scale="105%"/>
    </style:style>
    <style:style style:name="T566" style:family="text">
      <style:text-properties fo:font-size="6.5pt" fo:letter-spacing="0.056cm" style:font-size-asian="6.5pt" style:text-scale="105%"/>
    </style:style>
    <style:style style:name="T567" style:family="text">
      <style:text-properties fo:font-size="6.5pt" fo:letter-spacing="0.056cm" style:font-size-asian="6.5pt" style:text-scale="125%"/>
    </style:style>
    <style:style style:name="T568" style:family="text">
      <style:text-properties fo:font-size="6.5pt" fo:letter-spacing="0.053cm" style:font-size-asian="6.5pt" style:text-scale="105%"/>
    </style:style>
    <style:style style:name="T569" style:family="text">
      <style:text-properties fo:font-size="6.5pt" fo:letter-spacing="0.053cm" style:font-size-asian="6.5pt" style:text-scale="125%"/>
    </style:style>
    <style:style style:name="T570" style:family="text">
      <style:text-properties fo:font-size="6.5pt" fo:letter-spacing="0.048cm" style:font-size-asian="6.5pt" style:text-scale="105%"/>
    </style:style>
    <style:style style:name="T571" style:family="text">
      <style:text-properties fo:font-size="6.5pt" fo:letter-spacing="0.048cm" style:font-size-asian="6.5pt" style:text-scale="110%"/>
    </style:style>
    <style:style style:name="T572" style:family="text">
      <style:text-properties fo:font-size="6.5pt" fo:letter-spacing="0.028cm" style:font-size-asian="6.5pt" style:text-scale="105%"/>
    </style:style>
    <style:style style:name="T573" style:family="text">
      <style:text-properties fo:font-size="6.5pt" fo:letter-spacing="0.06cm" style:font-size-asian="6.5pt" style:text-scale="105%"/>
    </style:style>
    <style:style style:name="T574" style:family="text">
      <style:text-properties fo:font-size="6.5pt" fo:letter-spacing="0.046cm" style:font-size-asian="6.5pt" style:text-scale="105%"/>
    </style:style>
    <style:style style:name="T575" style:family="text">
      <style:text-properties fo:font-size="6.5pt" fo:letter-spacing="0.016cm" style:font-size-asian="6.5pt" style:text-scale="105%"/>
    </style:style>
    <style:style style:name="T576" style:family="text">
      <style:text-properties fo:font-size="6.5pt" fo:letter-spacing="0.072cm" style:font-size-asian="6.5pt" style:text-scale="105%"/>
    </style:style>
    <style:style style:name="T577" style:family="text">
      <style:text-properties fo:font-size="6.5pt" fo:letter-spacing="0.079cm" style:font-size-asian="6.5pt" style:text-scale="105%"/>
    </style:style>
    <style:style style:name="T578" style:family="text">
      <style:text-properties style:text-scale="105%"/>
    </style:style>
    <style:style style:name="T579" style:family="text">
      <style:text-properties fo:font-size="5.5pt" style:font-size-asian="5.5pt" style:text-scale="105%"/>
    </style:style>
    <style:style style:name="T580" style:family="text">
      <style:text-properties fo:font-size="5.5pt" fo:letter-spacing="0.002cm" style:font-size-asian="5.5pt" style:text-scale="105%"/>
    </style:style>
    <style:style style:name="T581" style:family="text">
      <style:text-properties fo:font-size="5.5pt" fo:letter-spacing="-0.004cm" style:font-size-asian="5.5pt" style:text-scale="105%"/>
    </style:style>
    <style:style style:name="T582" style:family="text">
      <style:text-properties fo:font-size="5.5pt" fo:letter-spacing="0.009cm" style:font-size-asian="5.5pt" style:text-scale="105%"/>
    </style:style>
    <style:style style:name="T583" style:family="text">
      <style:text-properties fo:font-size="5.5pt" fo:letter-spacing="0.004cm" style:font-size-asian="5.5pt" style:text-scale="105%"/>
    </style:style>
    <style:style style:name="T584" style:family="text">
      <style:text-properties fo:font-size="5.5pt" fo:letter-spacing="-0.002cm" style:font-size-asian="5.5pt" style:text-scale="105%"/>
    </style:style>
    <style:style style:name="T585" style:family="text">
      <style:text-properties fo:font-size="5.5pt" fo:letter-spacing="0.007cm" style:font-size-asian="5.5pt" style:text-scale="105%"/>
    </style:style>
    <style:style style:name="T586" style:family="text">
      <style:text-properties fo:font-size="5.5pt" fo:letter-spacing="0.005cm" style:font-size-asian="5.5pt" style:text-scale="105%"/>
    </style:style>
    <style:style style:name="T587" style:family="text">
      <style:text-properties fo:font-size="5.5pt" fo:letter-spacing="0.012cm" style:font-size-asian="5.5pt" style:text-scale="105%"/>
    </style:style>
    <style:style style:name="T588" style:family="text">
      <style:text-properties fo:font-size="5.5pt" fo:letter-spacing="0.011cm" style:font-size-asian="5.5pt" style:text-scale="105%"/>
    </style:style>
    <style:style style:name="T589" style:family="text">
      <style:text-properties style:text-position="super 58%" fo:font-size="6.5pt" style:font-size-asian="6.5pt" style:text-scale="105%"/>
    </style:style>
    <style:style style:name="T590" style:family="text">
      <style:text-properties style:text-position="super 58%" fo:font-size="6.5pt" style:font-size-asian="6.5pt" style:text-scale="135%"/>
    </style:style>
    <style:style style:name="T591" style:family="text">
      <style:text-properties style:text-position="super 58%" style:text-scale="105%"/>
    </style:style>
    <style:style style:name="T592" style:family="text">
      <style:text-properties style:text-position="super 58%" fo:font-size="7pt" style:font-size-asian="7pt" style:text-scale="105%"/>
    </style:style>
    <style:style style:name="T593" style:family="text">
      <style:text-properties fo:font-size="7pt" style:font-size-asian="7pt"/>
    </style:style>
    <style:style style:name="T594" style:family="text">
      <style:text-properties fo:font-size="7pt" style:font-size-asian="7pt" style:text-scale="105%"/>
    </style:style>
    <style:style style:name="T595" style:family="text">
      <style:text-properties fo:font-size="7pt" style:font-size-asian="7pt" style:text-scale="160%"/>
    </style:style>
    <style:style style:name="T596" style:family="text">
      <style:text-properties fo:font-size="7pt" style:font-size-asian="7pt" style:text-scale="135%"/>
    </style:style>
    <style:style style:name="T597" style:family="text">
      <style:text-properties fo:font-size="7pt" style:font-size-asian="7pt" style:text-scale="145%"/>
    </style:style>
    <style:style style:name="T598" style:family="text">
      <style:text-properties fo:font-size="7pt" style:font-size-asian="7pt" style:text-scale="110%"/>
    </style:style>
    <style:style style:name="T599" style:family="text">
      <style:text-properties fo:font-size="7pt" style:font-size-asian="7pt" style:text-scale="165%"/>
    </style:style>
    <style:style style:name="T600" style:family="text">
      <style:text-properties fo:font-size="7pt" fo:letter-spacing="0.005cm" style:font-size-asian="7pt" style:text-scale="105%"/>
    </style:style>
    <style:style style:name="T601" style:family="text">
      <style:text-properties fo:font-size="7pt" fo:letter-spacing="0.005cm" style:font-size-asian="7pt" style:text-scale="110%"/>
    </style:style>
    <style:style style:name="T602" style:family="text">
      <style:text-properties fo:font-size="7pt" fo:letter-spacing="0.004cm" style:font-size-asian="7pt" style:text-scale="105%"/>
    </style:style>
    <style:style style:name="T603" style:family="text">
      <style:text-properties fo:font-size="7pt" fo:letter-spacing="-0.011cm" style:font-size-asian="7pt" style:text-scale="105%"/>
    </style:style>
    <style:style style:name="T604" style:family="text">
      <style:text-properties fo:font-size="7pt" fo:letter-spacing="-0.007cm" style:font-size-asian="7pt" style:text-scale="105%"/>
    </style:style>
    <style:style style:name="T605" style:family="text">
      <style:text-properties fo:font-size="7pt" fo:letter-spacing="-0.005cm" style:font-size-asian="7pt" style:text-scale="105%"/>
    </style:style>
    <style:style style:name="T606" style:family="text">
      <style:text-properties fo:font-size="7pt" fo:letter-spacing="-0.009cm" style:font-size-asian="7pt" style:text-scale="105%"/>
    </style:style>
    <style:style style:name="T607" style:family="text">
      <style:text-properties fo:font-size="7pt" fo:letter-spacing="-0.064cm" style:font-size-asian="7pt" style:text-scale="105%"/>
    </style:style>
    <style:style style:name="T608" style:family="text">
      <style:text-properties fo:font-size="7pt" fo:letter-spacing="0.002cm" style:font-size-asian="7pt" style:text-scale="105%"/>
    </style:style>
    <style:style style:name="T609" style:family="text">
      <style:text-properties fo:font-size="7pt" fo:letter-spacing="-0.002cm" style:font-size-asian="7pt" style:text-scale="105%"/>
    </style:style>
    <style:style style:name="T610" style:family="text">
      <style:text-properties fo:font-size="7pt" fo:letter-spacing="0.067cm" style:font-size-asian="7pt" style:text-scale="105%"/>
    </style:style>
    <style:style style:name="T611" style:family="text">
      <style:text-properties fo:font-size="7pt" fo:letter-spacing="-0.004cm" style:font-size-asian="7pt" style:text-scale="105%"/>
    </style:style>
    <style:style style:name="T612" style:family="text">
      <style:text-properties fo:font-size="7pt" fo:letter-spacing="0.06cm" style:font-size-asian="7pt" style:text-scale="105%"/>
    </style:style>
    <style:style style:name="T613" style:family="text">
      <style:text-properties fo:font-size="7pt" fo:letter-spacing="0.056cm" style:font-size-asian="7pt" style:text-scale="105%"/>
    </style:style>
    <style:style style:name="T614" style:family="text">
      <style:text-properties fo:font-size="7pt" fo:letter-spacing="0.056cm" style:font-size-asian="7pt" style:text-scale="135%"/>
    </style:style>
    <style:style style:name="T615" style:family="text">
      <style:text-properties fo:font-size="7pt" fo:letter-spacing="-0.012cm" style:font-size-asian="7pt" style:text-scale="105%"/>
    </style:style>
    <style:style style:name="T616" style:family="text">
      <style:text-properties fo:font-size="7pt" fo:letter-spacing="0.007cm" style:font-size-asian="7pt" style:text-scale="105%"/>
    </style:style>
    <style:style style:name="T617" style:family="text">
      <style:text-properties fo:font-size="7pt" fo:letter-spacing="0.007cm" style:font-size-asian="7pt" style:text-scale="110%"/>
    </style:style>
    <style:style style:name="T618" style:family="text">
      <style:text-properties fo:font-size="7pt" fo:letter-spacing="0.009cm" style:font-size-asian="7pt" style:text-scale="105%"/>
    </style:style>
    <style:style style:name="T619" style:family="text">
      <style:text-properties fo:font-size="7pt" fo:letter-spacing="-0.014cm" style:font-size-asian="7pt" style:text-scale="105%"/>
    </style:style>
    <style:style style:name="T620" style:family="text">
      <style:text-properties fo:font-size="7pt" fo:letter-spacing="0.039cm" style:font-size-asian="7pt" style:text-scale="105%"/>
    </style:style>
    <style:style style:name="T621" style:family="text">
      <style:text-properties fo:font-size="7pt" fo:letter-spacing="0.016cm" style:font-size-asian="7pt" style:text-scale="105%"/>
    </style:style>
    <style:style style:name="T622" style:family="text">
      <style:text-properties fo:font-size="7pt" fo:letter-spacing="0.011cm" style:font-size-asian="7pt" style:text-scale="105%"/>
    </style:style>
    <style:style style:name="T623" style:family="text">
      <style:text-properties fo:font-size="7pt" fo:letter-spacing="0.012cm" style:font-size-asian="7pt" style:text-scale="105%"/>
    </style:style>
    <style:style style:name="T624" style:family="text">
      <style:text-properties fo:font-size="7pt" fo:letter-spacing="0.012cm" style:font-size-asian="7pt" style:text-scale="110%"/>
    </style:style>
    <style:style style:name="T625" style:family="text">
      <style:text-properties fo:font-size="7pt" fo:letter-spacing="-0.065cm" style:font-size-asian="7pt" style:text-scale="105%"/>
    </style:style>
    <style:style style:name="T626" style:family="text">
      <style:text-properties fo:font-size="7pt" fo:letter-spacing="-0.016cm" style:font-size-asian="7pt" style:text-scale="105%"/>
    </style:style>
    <style:style style:name="T627" style:family="text">
      <style:text-properties fo:font-size="7pt" fo:letter-spacing="0.03cm" style:font-size-asian="7pt" style:text-scale="105%"/>
    </style:style>
    <style:style style:name="T628" style:family="text">
      <style:text-properties fo:font-size="7pt" fo:letter-spacing="0.026cm" style:font-size-asian="7pt" style:text-scale="105%"/>
    </style:style>
    <style:style style:name="T629" style:family="text">
      <style:text-properties fo:font-size="7pt" fo:letter-spacing="0.028cm" style:font-size-asian="7pt" style:text-scale="105%"/>
    </style:style>
    <style:style style:name="T630" style:family="text">
      <style:text-properties fo:font-size="7pt" fo:letter-spacing="0.025cm" style:font-size-asian="7pt" style:text-scale="105%"/>
    </style:style>
    <style:style style:name="T631" style:family="text">
      <style:text-properties fo:font-size="7pt" fo:letter-spacing="0.023cm" style:font-size-asian="7pt" style:text-scale="105%"/>
    </style:style>
    <style:style style:name="T632" style:family="text">
      <style:text-properties fo:font-size="7pt" fo:letter-spacing="0.034cm" style:font-size-asian="7pt" style:text-scale="105%"/>
    </style:style>
    <style:style style:name="T633" style:family="text">
      <style:text-properties fo:font-size="7pt" fo:letter-spacing="0.032cm" style:font-size-asian="7pt" style:text-scale="105%"/>
    </style:style>
    <style:style style:name="T634" style:family="text">
      <style:text-properties fo:font-size="7pt" fo:letter-spacing="0.021cm" style:font-size-asian="7pt" style:text-scale="105%"/>
    </style:style>
    <style:style style:name="T635" style:family="text">
      <style:text-properties fo:font-size="7pt" fo:letter-spacing="0.014cm" style:font-size-asian="7pt" style:text-scale="110%"/>
    </style:style>
    <style:style style:name="T636" style:family="text">
      <style:text-properties fo:font-size="7pt" fo:letter-spacing="0.014cm" style:font-size-asian="7pt" style:text-scale="105%"/>
    </style:style>
    <style:style style:name="T637" style:family="text">
      <style:text-properties fo:font-size="7pt" fo:letter-spacing="0.086cm" style:font-size-asian="7pt" style:text-scale="105%"/>
    </style:style>
    <style:style style:name="T638" style:family="text">
      <style:text-properties fo:font-size="7pt" fo:letter-spacing="0.088cm" style:font-size-asian="7pt" style:text-scale="105%"/>
    </style:style>
    <style:style style:name="T639" style:family="text">
      <style:text-properties fo:font-size="7pt" fo:letter-spacing="0.085cm" style:font-size-asian="7pt" style:text-scale="105%"/>
    </style:style>
    <style:style style:name="T640" style:family="text">
      <style:text-properties fo:font-size="7pt" fo:letter-spacing="0.083cm" style:font-size-asian="7pt" style:text-scale="105%"/>
    </style:style>
    <style:style style:name="T641" style:family="text">
      <style:text-properties fo:font-size="7pt" fo:letter-spacing="0.019cm" style:font-size-asian="7pt" style:text-scale="105%"/>
    </style:style>
    <style:style style:name="T642" style:family="text">
      <style:text-properties fo:font-size="7pt" fo:letter-spacing="0.046cm" style:font-size-asian="7pt" style:text-scale="105%"/>
    </style:style>
    <style:style style:name="T643" style:family="text">
      <style:text-properties fo:font-size="7pt" fo:letter-spacing="0.042cm" style:font-size-asian="7pt" style:text-scale="105%"/>
    </style:style>
    <style:style style:name="T644" style:family="text">
      <style:text-properties fo:font-size="7pt" fo:letter-spacing="0.041cm" style:font-size-asian="7pt" style:text-scale="105%"/>
    </style:style>
    <style:style style:name="T645" style:family="text">
      <style:text-properties fo:font-size="7pt" fo:letter-spacing="0.048cm" style:font-size-asian="7pt" style:text-scale="105%"/>
    </style:style>
    <style:style style:name="T646" style:family="text">
      <style:text-properties fo:font-size="7.5pt" style:font-size-asian="7.5pt"/>
    </style:style>
    <style:style style:name="T647" style:family="text">
      <style:text-properties fo:font-size="7.5pt" style:font-size-asian="7.5pt" style:text-scale="105%"/>
    </style:style>
    <style:style style:name="T648" style:family="text">
      <style:text-properties fo:font-size="7.5pt" fo:letter-spacing="-0.007cm" style:font-size-asian="7.5pt" style:text-scale="105%"/>
    </style:style>
    <style:style style:name="T649" style:family="text">
      <style:text-properties fo:font-size="7.5pt" fo:letter-spacing="-0.011cm" style:font-size-asian="7.5pt" style:text-scale="105%"/>
    </style:style>
    <style:style style:name="T650" style:family="text">
      <style:text-properties fo:font-size="7.5pt" fo:letter-spacing="-0.005cm" style:font-size-asian="7.5pt" style:text-scale="105%"/>
    </style:style>
    <style:style style:name="T651" style:family="text">
      <style:text-properties fo:font-size="7.5pt" fo:letter-spacing="-0.009cm" style:font-size-asian="7.5pt" style:text-scale="105%"/>
    </style:style>
    <style:style style:name="T652" style:family="text">
      <style:text-properties fo:font-size="7.5pt" fo:letter-spacing="-0.004cm" style:font-size-asian="7.5pt" style:text-scale="105%"/>
    </style:style>
    <style:style style:name="T653" style:family="text">
      <style:text-properties fo:font-size="7.5pt" fo:letter-spacing="0.014cm" style:font-size-asian="7.5pt"/>
    </style:style>
    <style:style style:name="T654" style:family="text">
      <style:text-properties fo:font-size="7.5pt" fo:letter-spacing="0.012cm" style:font-size-asian="7.5pt"/>
    </style:style>
    <style:style style:name="T655" style:family="text">
      <style:text-properties fo:font-size="5pt" style:font-size-asian="5pt" style:text-scale="105%"/>
    </style:style>
    <style:style style:name="T656" style:family="text">
      <style:text-properties fo:font-size="5pt" fo:letter-spacing="0.005cm" style:font-size-asian="5pt" style:text-scale="105%"/>
    </style:style>
    <style:style style:name="T657" style:family="text">
      <style:text-properties fo:font-size="5pt" fo:letter-spacing="-0.002cm" style:font-size-asian="5pt" style:text-scale="105%"/>
    </style:style>
    <style:style style:name="T658" style:family="text">
      <style:text-properties fo:letter-spacing="-0.002cm" style:text-scale="105%"/>
    </style:style>
    <style:style style:name="T659" style:family="text">
      <style:text-properties fo:letter-spacing="0.002cm" style:text-scale="105%"/>
    </style:style>
    <style:style style:name="T660" style:family="text">
      <style:text-properties fo:letter-spacing="-0.012cm" style:text-scale="105%"/>
    </style:style>
    <style:style style:name="T661" style:family="text">
      <style:text-properties fo:letter-spacing="-0.014cm" style:text-scale="105%"/>
    </style:style>
    <style:style style:name="T662" style:family="text">
      <style:text-properties fo:letter-spacing="-0.004cm" style:text-scale="105%"/>
    </style:style>
    <style:style style:name="T663" style:family="text">
      <style:text-properties fo:letter-spacing="0.009cm" style:text-scale="105%"/>
    </style:style>
    <style:style style:name="T664" style:family="text">
      <style:text-properties fo:letter-spacing="0.012cm" style:text-scale="105%"/>
    </style:style>
    <style:style style:name="T665" style:family="text">
      <style:text-properties fo:letter-spacing="0.005cm" style:text-scale="105%"/>
    </style:style>
    <style:style style:name="T666" style:family="text">
      <style:text-properties fo:letter-spacing="0.007cm" style:text-scale="105%"/>
    </style:style>
    <style:style style:name="T667" style:family="text">
      <style:text-properties fo:letter-spacing="0.011cm" style:text-scale="105%"/>
    </style:style>
    <style:style style:name="T668" style:family="text">
      <style:text-properties fo:letter-spacing="0.004cm" style:text-scale="105%"/>
    </style:style>
    <style:style style:name="T669" style:family="text">
      <style:text-properties fo:letter-spacing="-0.007cm" style:text-scale="105%"/>
    </style:style>
    <style:style style:name="T670" style:family="text">
      <style:text-properties fo:letter-spacing="-0.005cm" style:text-scale="105%"/>
    </style:style>
    <style:style style:name="T671" style:family="text">
      <style:text-properties fo:letter-spacing="-0.009cm" style:text-scale="105%"/>
    </style:style>
    <style:style style:name="T672" style:family="text">
      <style:text-properties fo:letter-spacing="-0.011cm" style:text-scale="105%"/>
    </style:style>
    <style:style style:name="T673" style:family="text">
      <style:text-properties fo:letter-spacing="-0.016cm" style:text-scale="105%"/>
    </style:style>
    <style:style style:name="T674" style:family="text">
      <style:text-properties fo:letter-spacing="0.014cm" style:text-scale="105%"/>
    </style:style>
    <style:style style:name="T675" style:family="text">
      <style:text-properties fo:letter-spacing="0.016cm" style:text-scale="105%"/>
    </style:style>
    <style:style style:name="T676" style:family="text">
      <style:text-properties fo:font-size="6pt" style:font-size-asian="6pt"/>
    </style:style>
    <style:style style:name="T677" style:family="text">
      <style:text-properties fo:font-size="6pt" fo:letter-spacing="0.025cm" style:font-size-asian="6pt"/>
    </style:style>
    <style:style style:name="T678" style:family="text">
      <style:text-properties fo:font-size="6pt" fo:letter-spacing="0.007cm" style:font-size-asian="6pt"/>
    </style:style>
    <style:style style:name="T679" style:family="text">
      <style:text-properties fo:font-size="6pt" fo:letter-spacing="0.014cm" style:font-size-asian="6pt"/>
    </style:style>
    <style:style style:name="T680" style:family="text">
      <style:text-properties fo:color="#000000" loext:opacity="100%" style:font-name="Arial1" fo:font-size="8pt" fo:font-weight="bold" style:font-size-asian="8pt" style:font-weight-asian="bold" style:font-name-complex="Arial1" style:font-size-complex="8pt" style:text-scale="104%"/>
    </style:style>
    <style:style style:name="T681" style:family="text">
      <style:text-properties fo:color="#000000" loext:opacity="100%" style:font-name="Arial1" fo:font-size="6.5pt" fo:font-weight="bold" style:font-size-asian="6.5pt" style:font-weight-asian="bold" style:font-name-complex="Arial1" style:font-size-complex="8pt" style:text-scale="104%"/>
    </style:style>
    <style:style style:name="T682" style:family="text">
      <style:text-properties fo:color="#00000a" loext:opacity="100%" style:font-name="Arial" fo:font-size="7pt" fo:font-weight="bold" style:font-name-asian="Times New Roman1"/>
    </style:style>
    <style:style style:name="fr1" style:family="graphic" style:parent-style-name="Frame">
      <style:graphic-properties fo:margin-left="0cm" fo:margin-right="0cm" fo:margin-top="0cm" fo:margin-bottom="0cm" style:run-through="background" style:wrap="none" style:vertical-pos="from-top" style:vertical-rel="paragraph" style:horizontal-pos="from-left" style:horizontal-rel="page" fo:background-color="#bfbfbf" style:background-transparency="0%" draw:fill="solid" draw:fill-color="#bfbfbf" draw:opacity="100%" fo:padding="0cm" fo:border="0.34pt solid #00000a"/>
    </style:style>
    <style:style style:name="fr2" style:family="graphic" style:parent-style-name="Frame">
      <style:graphic-properties fo:margin-left="0cm" fo:margin-right="0cm" fo:margin-top="0cm" fo:margin-bottom="0cm" style:run-through="background" style:wrap="none" style:vertical-pos="from-top" style:vertical-rel="paragraph" style:horizontal-pos="from-left" style:horizontal-rel="page" fo:background-color="#bfbfbf" style:background-transparency="0%" draw:fill="solid" draw:fill-color="#bfbfbf" draw:opacity="100%" fo:padding="0cm" fo:border="0.51pt solid #00000a"/>
    </style:style>
    <style:style style:name="fr3" style:family="graphic" style:parent-style-name="Frame">
      <style:graphic-properties fo:margin-left="0cm" fo:margin-right="0cm" fo:margin-top="0cm" fo:margin-bottom="0cm" style:run-through="background" style:wrap="none" style:vertical-pos="from-top" style:vertical-rel="paragraph" style:horizontal-pos="from-left" style:horizontal-rel="paragraph" fo:background-color="transparent" draw:fill="none" draw:opacity="0%" fo:padding="0cm" fo:border="0.51pt solid #00000a"/>
    </style:style>
    <style:style style:name="fr4" style:family="graphic" style:parent-style-name="Frame">
      <style:graphic-properties fo:margin-left="0.318cm" fo:margin-right="0.318cm" fo:margin-top="0cm" fo:margin-bottom="0cm" style:run-through="foreground" style:wrap="run-through" style:number-wrapped-paragraphs="no-limit" style:vertical-pos="top" style:vertical-rel="baseline" style:horizontal-pos="from-left" style:horizontal-rel="paragraph" fo:background-color="#d8e2f2" style:background-transparency="0%" draw:fill="solid" draw:fill-color="#d8e2f2" draw:opacity="100%" fo:padding="0cm" fo:border="0.34pt solid #000000"/>
    </style:style>
    <style:style style:name="fr5" style:family="graphic" style:parent-style-name="Frame">
      <style:graphic-properties fo:margin-left="0.318cm" fo:margin-right="0.318cm" fo:margin-top="0cm" fo:margin-bottom="0cm" style:run-through="background" style:wrap="run-through" style:number-wrapped-paragraphs="no-limit" style:vertical-pos="from-top" style:vertical-rel="page" style:horizontal-pos="from-left" style:horizontal-rel="page" fo:background-color="transparent" draw:fill="none" draw:opacity="0%" fo:padding="0cm" fo:border="0.06pt solid #000000"/>
    </style:style>
    <style:style style:name="Sect1" style:family="section">
      <style:section-properties style:editable="false">
        <style:columns fo:column-count="1" fo:column-gap="0cm"/>
      </style:section-properties>
    </style:style>
    <style:style style:name="gr1" style:family="graphic">
      <style:graphic-properties style:writing-mode="lr-tb" loext:decorative="false" fo:margin-left="0.318cm" fo:margin-right="0.318cm" fo:margin-top="0cm" fo:margin-bottom="0cm" style:run-through="background" style:wrap="run-through" style:number-wrapped-paragraphs="no-limit" style:vertical-pos="top" style:vertical-rel="baseline" style:horizontal-pos="from-left" style:horizontal-rel="paragraph" draw:wrap-influence-on-position="once-concurrent" loext:allow-overlap="true" style:flow-with-text="false"/>
    </style:style>
    <style:style style:name="gr2" style:family="graphic">
      <style:graphic-properties draw:stroke="solid" svg:stroke-width="0.018cm" svg:stroke-color="#00000a" draw:stroke-linejoin="miter" svg:stroke-linecap="butt" draw:fill="none" loext:fill-use-slide-background="false" draw:textarea-vertical-align="top" draw:auto-grow-height="false" fo:min-height="0.73cm" fo:min-width="8.04cm" fo:padding-top="0cm" fo:padding-bottom="0cm" fo:padding-left="0cm" fo:padding-right="0cm" style:writing-mode="lr-tb" loext:decorative="false" style:run-through="background"/>
      <style:paragraph-properties style:writing-mode="lr-tb"/>
    </style:style>
    <style:style style:name="gr3" style:family="graphic">
      <style:graphic-properties draw:stroke="solid" svg:stroke-width="0.018cm" svg:stroke-color="#00000a" draw:stroke-linejoin="miter" svg:stroke-linecap="butt" draw:fill="none" loext:fill-use-slide-background="false" draw:textarea-vertical-align="top" draw:auto-grow-height="false" fo:min-height="0.73cm" fo:min-width="7.976cm" fo:padding-top="0cm" fo:padding-bottom="0cm" fo:padding-left="0cm" fo:padding-right="0cm" style:writing-mode="lr-tb" loext:decorative="false" style:run-through="background"/>
      <style:paragraph-properties style:writing-mode="lr-tb"/>
    </style:style>
    <style:style style:name="gr4" style:family="graphic">
      <style:graphic-properties draw:stroke="none" svg:stroke-width="0cm" draw:fill="solid" draw:fill-color="#00000a" draw:textarea-horizontal-align="center" draw:textarea-vertical-align="top" draw:auto-grow-height="false" loext:decorative="false" fo:margin-left="0cm" fo:margin-right="0cm" fo:margin-top="0cm" fo:margin-bottom="0cm" style:run-through="background" style:wrap="none" style:vertical-pos="from-top" style:vertical-rel="paragraph" style:horizontal-pos="from-left" style:horizontal-rel="page" draw:wrap-influence-on-position="once-concurrent" loext:allow-overlap="true" style:flow-with-text="false"/>
    </style:style>
    <style:style style:name="gr5" style:family="graphic">
      <style:graphic-properties draw:stroke="none" svg:stroke-width="0cm" draw:fill="solid" draw:fill-color="#f4fdfd" draw:textarea-horizontal-align="center" draw:textarea-vertical-align="top" draw:auto-grow-height="false" loext:decorative="false" fo:margin-left="0.318cm" fo:margin-right="0.318cm" fo:margin-top="0cm" fo:margin-bottom="0cm" style:run-through="background" style:wrap="run-through" style:number-wrapped-paragraphs="no-limit" style:vertical-pos="from-top" style:vertical-rel="page" style:horizontal-pos="from-left" style:horizontal-rel="page" draw:wrap-influence-on-position="once-concurrent" loext:allow-overlap="true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section text:style-name="Sect1" text:name="TextSection">
        <text:p text:style-name="P542"/>
        <text:p text:style-name="P121"><draw:frame draw:style-name="fr4" draw:name="Cornice1" text:anchor-type="as-char" svg:width="16.039cm" svg:height="6.117cm" draw:z-index="40"><draw:text-box><text:p text:style-name="P21"><text:span text:style-name="T3">N.B. </text:span><text:span text:style-name="T4">Il DGUE è utilizzato per tutte le procedure di affidamento di contratti di appalto di lavori, servizi e forniture nei settori</text:span><text:span text:style-name="T5"> </text:span><text:span text:style-name="T4">ordinari e nei settori speciali nonché per le procedure di affidamento di contratti di concessione e di partenariato pubblico-</text:span><text:span text:style-name="T6"> </text:span><text:span text:style-name="T4">privato</text:span><text:span text:style-name="T6"> </text:span><text:span text:style-name="T4">disciplinate</text:span><text:span text:style-name="T7"> </text:span><text:span text:style-name="T4">dal</text:span><text:span text:style-name="T9"> </text:span><text:span text:style-name="T4">Codice.</text:span></text:p><text:p text:style-name="P175"/><text:p text:style-name="P23"><text:span text:style-name="T4">Il</text:span><text:span text:style-name="T10"> </text:span><text:span text:style-name="T4">DGUE,</text:span><text:span text:style-name="T12"> </text:span><text:span text:style-name="T4">compilato</text:span><text:span text:style-name="T13"> </text:span><text:span text:style-name="T4">dall’operatore</text:span><text:span text:style-name="T15"> </text:span><text:span text:style-name="T4">economico</text:span><text:span text:style-name="T12"> </text:span><text:span text:style-name="T4">con</text:span><text:span text:style-name="T13"> </text:span><text:span text:style-name="T4">le</text:span><text:span text:style-name="T7"> </text:span><text:span text:style-name="T4">informazioni</text:span><text:span text:style-name="T15"> </text:span><text:span text:style-name="T4">richieste,</text:span><text:span text:style-name="T12"> </text:span><text:span text:style-name="T4">accompagna</text:span><text:span text:style-name="T13"> </text:span><text:span text:style-name="T4">l'offerta</text:span><text:span text:style-name="T16"> </text:span><text:span text:style-name="T4">nelle</text:span><text:span text:style-name="T12"> </text:span><text:span text:style-name="T4">procedure</text:span><text:span text:style-name="T17"> </text:span><text:span text:style-name="T4">aperte</text:span><text:span text:style-name="T12"> </text:span><text:span text:style-name="T4">e</text:span><text:span text:style-name="T15"> </text:span><text:span text:style-name="T4">la</text:span><text:span text:style-name="T19"> </text:span><text:span text:style-name="T4">richiesta</text:span><text:span text:style-name="T13"> </text:span><text:span text:style-name="T4">di</text:span><text:span text:style-name="T15"> </text:span><text:span text:style-name="T4">partecipazione</text:span><text:span text:style-name="T15"> </text:span><text:span text:style-name="T4">nelle</text:span><text:span text:style-name="T13"> </text:span><text:span text:style-name="T4">procedure</text:span><text:span text:style-name="T10"> </text:span><text:span text:style-name="T4">ristrette,</text:span><text:span text:style-name="T13"> </text:span><text:span text:style-name="T4">nelle</text:span><text:span text:style-name="T17"> </text:span><text:span text:style-name="T4">procedure</text:span><text:span text:style-name="T13"> </text:span><text:span text:style-name="T4">competitive</text:span><text:span text:style-name="T12"> </text:span><text:span text:style-name="T4">con</text:span><text:span text:style-name="T13"> </text:span><text:span text:style-name="T4">negoziazione,</text:span><text:span text:style-name="T10"> </text:span><text:span text:style-name="T4">nei</text:span><text:span text:style-name="T13"> </text:span><text:span text:style-name="T4">dialoghi</text:span><text:span text:style-name="T13"> </text:span><text:span text:style-name="T4">competitivi</text:span><text:span text:style-name="T13"> </text:span><text:span text:style-name="T4">o</text:span><text:span text:style-name="T19"> </text:span><text:span text:style-name="T4">nei</text:span><text:span text:style-name="T9"> </text:span><text:span text:style-name="T4">partenariati</text:span><text:span text:style-name="T7"> </text:span><text:span text:style-name="T4">per</text:span><text:span text:style-name="T13"> </text:span><text:span text:style-name="T4">l'innovazione.</text:span></text:p><text:p text:style-name="P175"/><text:p text:style-name="P22"><text:span text:style-name="T4">Esso è utilizzato anche nei casi di procedura negoziata senza previa pubblicazione di un bando di gara di cui all’articolo 76,</text:span><text:span text:style-name="T6"> </text:span><text:span text:style-name="T20">comma</text:span><text:span text:style-name="T10"> </text:span><text:span text:style-name="T20">2,</text:span><text:span text:style-name="T10"> </text:span><text:span text:style-name="T20">lettera</text:span><text:span text:style-name="T16"> </text:span><text:span text:style-name="T20">a)</text:span><text:span text:style-name="T15"> </text:span><text:span text:style-name="T20">del</text:span><text:span text:style-name="T15"> </text:span><text:span text:style-name="T20">Codice;</text:span><text:span text:style-name="T15"> </text:span><text:span text:style-name="T20">negli</text:span><text:span text:style-name="T17"> </text:span><text:span text:style-name="T20">altri</text:span><text:span text:style-name="T16"> </text:span><text:span text:style-name="T20">casi</text:span><text:span text:style-name="T10"> </text:span><text:span text:style-name="T20">previsti</text:span><text:span text:style-name="T16"> </text:span><text:span text:style-name="T4">dal</text:span><text:span text:style-name="T16"> </text:span><text:span text:style-name="T4">predetto</text:span><text:span text:style-name="T16"> </text:span><text:span text:style-name="T4">articolo</text:span><text:span text:style-name="T16"> </text:span><text:span text:style-name="T4">76,</text:span><text:span text:style-name="T7"> </text:span><text:span text:style-name="T4">comma</text:span><text:span text:style-name="T16"> </text:span><text:span text:style-name="T4">2,</text:span><text:span text:style-name="T10"> </text:span><text:span text:style-name="T4">la</text:span><text:span text:style-name="T22"> </text:span><text:span text:style-name="T4">valutazione</text:span><text:span text:style-name="T15"> </text:span><text:span text:style-name="T4">circa</text:span><text:span text:style-name="T15"> </text:span><text:span text:style-name="T4">l’opportunità</text:span><text:span text:style-name="T23"> </text:span><text:span text:style-name="T4">del</text:span><text:span text:style-name="T19"> </text:span><text:span text:style-name="T4">suo</text:span><text:span text:style-name="T12"> </text:span><text:span text:style-name="T4">utilizzo</text:span><text:span text:style-name="T9"> </text:span><text:span text:style-name="T4">è</text:span><text:span text:style-name="T20"> </text:span><text:span text:style-name="T4">rimessa</text:span><text:span text:style-name="T7"> </text:span><text:span text:style-name="T4">alla discrezionalità</text:span><text:span text:style-name="T13"> </text:span><text:span text:style-name="T4">della</text:span><text:span text:style-name="T7"> </text:span><text:span text:style-name="T4">stazione</text:span><text:span text:style-name="T9"> </text:span><text:span text:style-name="T4">appaltante</text:span><text:span text:style-name="T13"> </text:span><text:span text:style-name="T4">procedente.</text:span></text:p><text:p text:style-name="P176"/><text:p text:style-name="P24"><text:span text:style-name="T4">Per le procedure di cui all’articolo 50, comma 1, lettere a) e b), di importo inferiore a 40.000 euro, l’articolo 52 del Codice</text:span><text:span text:style-name="T6"> </text:span><text:span text:style-name="T4">prevede</text:span><text:span text:style-name="T17"> </text:span><text:span text:style-name="T4">che</text:span><text:span text:style-name="T10"> </text:span><text:span text:style-name="T4">gli</text:span><text:span text:style-name="T10"> </text:span><text:span text:style-name="T4">operatori</text:span><text:span text:style-name="T10"> </text:span><text:span text:style-name="T4">economici</text:span><text:span text:style-name="T17"> </text:span><text:span text:style-name="T4">attestano</text:span><text:span text:style-name="T12"> </text:span><text:span text:style-name="T4">il</text:span><text:span text:style-name="T10"> </text:span><text:span text:style-name="T4">possesso</text:span><text:span text:style-name="T12"> </text:span><text:span text:style-name="T4">dei</text:span><text:span text:style-name="T10"> </text:span><text:span text:style-name="T4">requisiti</text:span><text:span text:style-name="T16"> </text:span><text:span text:style-name="T4">con</text:span><text:span text:style-name="T15"> </text:span><text:span text:style-name="T4">dichiarazione</text:span><text:span text:style-name="T10"> </text:span><text:span text:style-name="T4">sostitutiva</text:span><text:span text:style-name="T17"> </text:span><text:span text:style-name="T4">di</text:span><text:span text:style-name="T13"> </text:span><text:span text:style-name="T4">atto</text:span><text:span text:style-name="T17"> </text:span><text:span text:style-name="T4">di</text:span><text:span text:style-name="T15"> </text:span><text:span text:style-name="T4">notorietà.</text:span><text:span text:style-name="T10"> </text:span><text:span text:style-name="T4">Atteso</text:span><text:span text:style-name="T19"> </text:span><text:span text:style-name="T20">che</text:span><text:span text:style-name="T15"> </text:span><text:span text:style-name="T20">anche</text:span><text:span text:style-name="T15"> </text:span><text:span text:style-name="T20">il</text:span><text:span text:style-name="T15"> </text:span><text:span text:style-name="T20">DGUE</text:span><text:span text:style-name="T17"> </text:span><text:span text:style-name="T20">consiste</text:span><text:span text:style-name="T16"> </text:span><text:span text:style-name="T4">in</text:span><text:span text:style-name="T10"> </text:span><text:span text:style-name="T4">una</text:span><text:span text:style-name="T23"> </text:span><text:span text:style-name="T4">dichiarazione</text:span><text:span text:style-name="T22"> </text:span><text:span text:style-name="T4">avente</text:span><text:span text:style-name="T22"> </text:span><text:span text:style-name="T4">i</text:span><text:span text:style-name="T15"> </text:span><text:span text:style-name="T4">requisiti</text:span><text:span text:style-name="T22"> </text:span><text:span text:style-name="T4">di</text:span><text:span text:style-name="T15"> </text:span><text:span text:style-name="T4">cui</text:span><text:span text:style-name="T15"> </text:span><text:span text:style-name="T4">all’articolo</text:span><text:span text:style-name="T17"> </text:span><text:span text:style-name="T4">47</text:span><text:span text:style-name="T15"> </text:span><text:span text:style-name="T4">del</text:span><text:span text:style-name="T22"> </text:span><text:span text:style-name="T4">d.P.R.</text:span><text:span text:style-name="T15"> </text:span><text:span text:style-name="T4">445/2000,</text:span><text:span text:style-name="T17"> </text:span><text:span text:style-name="T4">in</text:span><text:span text:style-name="T15"> </text:span><text:span text:style-name="T4">tali</text:span><text:span text:style-name="T15"> </text:span><text:span text:style-name="T4">fattispecie,</text:span><text:span text:style-name="T19"> </text:span><text:span text:style-name="T4">la stazione appaltante ha facoltà di scegliere se predisporre un modello semplificato di dichiarazione oppure se adottare il</text:span><text:span text:style-name="T6"> </text:span><text:span text:style-name="T4">DGUE,</text:span><text:span text:style-name="T20"> </text:span><text:span text:style-name="T4">privilegiando esigenze</text:span><text:span text:style-name="T12"> </text:span><text:span text:style-name="T4">di</text:span><text:span text:style-name="T13"> </text:span><text:span text:style-name="T4">standardizzazione</text:span><text:span text:style-name="T20"> </text:span><text:span text:style-name="T4">e uniformità.</text:span></text:p></draw:text-box></draw:frame></text:p>
        <text:p text:style-name="P177"/>
        <text:h text:style-name="P103" text:outline-level="1"><text:span text:style-name="T49">A</text:span><text:span text:style-name="T1">LLEGATO</text:span></text:h>
        <text:p text:style-name="P180"/>
        <text:p text:style-name="P127"><text:span text:style-name="T24">MODELLO</text:span><text:span text:style-name="T25"> </text:span><text:span text:style-name="T24">DI</text:span><text:span text:style-name="T26"> </text:span><text:span text:style-name="T24">FORMULARIO</text:span><text:span text:style-name="T27"> </text:span><text:span text:style-name="T24">PER</text:span><text:span text:style-name="T28"> </text:span><text:span text:style-name="T24">IL</text:span><text:span text:style-name="T29"> </text:span><text:span text:style-name="T24">DOCUMENTO</text:span><text:span text:style-name="T30"> </text:span><text:span text:style-name="T24">DI</text:span><text:span text:style-name="T25"> </text:span><text:span text:style-name="T24">GARA</text:span><text:span text:style-name="T31"> </text:span><text:span text:style-name="T24">UNICO</text:span><text:span text:style-name="T25"> </text:span><text:span text:style-name="T24">EUROPEO</text:span><text:span text:style-name="T25"> </text:span><text:span text:style-name="T24">(DGUE)</text:span></text:p>
        <text:p text:style-name="P181"/>
        <text:h text:style-name="Heading_20_2" text:outline-level="2"><text:span text:style-name="T50">Parte</text:span><text:span text:style-name="T51"> </text:span><text:span text:style-name="T50">I:</text:span><text:span text:style-name="T52"> </text:span><text:span text:style-name="T50">Informazioni</text:span><text:span text:style-name="T52"> </text:span><text:span text:style-name="T50">sulla</text:span><text:span text:style-name="T53"> </text:span><text:span text:style-name="T50">procedura</text:span><text:span text:style-name="T54"> </text:span><text:span text:style-name="T50">di</text:span><text:span text:style-name="T51"> </text:span><text:span text:style-name="T50">appalto</text:span><text:span text:style-name="T52"> </text:span><text:span text:style-name="T50">e</text:span><text:span text:style-name="T53"> </text:span><text:span text:style-name="T50">sulla</text:span><text:span text:style-name="T52"> </text:span><text:span text:style-name="T50">stazione</text:span><text:span text:style-name="T53"> </text:span><text:span text:style-name="T55">appaltante</text:span><text:span text:style-name="T51"> </text:span><text:span text:style-name="T55">o</text:span><text:span text:style-name="T57"> </text:span><text:span text:style-name="T55">sull’ente</text:span><text:span text:style-name="T51"> </text:span><text:span text:style-name="T55">concedente</text:span></text:h>
        <text:p text:style-name="P179"/>
        <text:p text:style-name="P173"><draw:frame draw:style-name="fr1" draw:name="Cornice2" text:anchor-type="char" svg:x="2.896cm" svg:y="0.282cm" svg:width="16.039cm" svg:height="4.674cm" draw:z-index="1"><draw:text-box><text:p text:style-name="P41"><text:span text:style-name="T58">Per le procedure di appalto per le quali è stato pubblicato un avviso di indizione di gara nella </text:span><text:span text:style-name="T60">Gazzetta ufficiale dell'Unione</text:span><text:span text:style-name="T64"> </text:span><text:span text:style-name="T60">europea</text:span><text:span text:style-name="T67"> </text:span><text:span text:style-name="T58">le</text:span><text:span text:style-name="T71"> </text:span><text:span text:style-name="T58">informazioni</text:span><text:span text:style-name="T74"> </text:span><text:span text:style-name="T58">richieste</text:span><text:span text:style-name="T76"> </text:span><text:span text:style-name="T58">dalla</text:span><text:span text:style-name="T79"> </text:span><text:span text:style-name="T58">parte</text:span><text:span text:style-name="T74"> </text:span><text:span text:style-name="T58">I</text:span><text:span text:style-name="T82"> </text:span><text:span text:style-name="T58">saranno</text:span><text:span text:style-name="T79"> </text:span><text:span text:style-name="T58">acquisite</text:span><text:span text:style-name="T74"> </text:span><text:span text:style-name="T58">automaticamente,</text:span><text:span text:style-name="T82"> </text:span><text:span text:style-name="T58">a</text:span><text:span text:style-name="T74"> </text:span><text:span text:style-name="T58">condizione</text:span><text:span text:style-name="T86"> </text:span><text:span text:style-name="T58">che</text:span><text:span text:style-name="T79"> </text:span><text:span text:style-name="T58">per</text:span><text:span text:style-name="T79"> </text:span><text:span text:style-name="T58">generare</text:span><text:span text:style-name="T79"> </text:span><text:span text:style-name="T58">e</text:span><text:span text:style-name="T69"> </text:span><text:span text:style-name="T58">compilare</text:span><text:span text:style-name="T74"> </text:span><text:span text:style-name="T58">il</text:span><text:span text:style-name="T90"> </text:span><text:span text:style-name="T58">DGUE sia utilizzato il servizio DGUE elettronico (</text:span><text:span text:style-name="T167">1</text:span><text:span text:style-name="T58">). Riferimento della pubblicazione del pertinente avviso o bando (</text:span><text:span text:style-name="T167">2</text:span><text:span text:style-name="T58">) nella</text:span><text:span text:style-name="T66"> </text:span><text:span text:style-name="T60">Gazzetta</text:span><text:span text:style-name="T88"> </text:span><text:span text:style-name="T60">ufficiale</text:span><text:span text:style-name="T64"> </text:span><text:span text:style-name="T60">dell'Unione</text:span><text:span text:style-name="T88"> </text:span><text:span text:style-name="T60">europea</text:span><text:span text:style-name="T58">:</text:span></text:p><text:p text:style-name="P213"/><text:p text:style-name="P220"/><text:p text:style-name="P117"><text:span text:style-name="T59">GU</text:span><text:span text:style-name="T83"> </text:span><text:span text:style-name="T59">UE</text:span><text:span text:style-name="T70"> </text:span><text:span text:style-name="T59">S</text:span><text:span text:style-name="T94"> </text:span><text:span text:style-name="T59">numero</text:span><text:span text:style-name="T80"> </text:span><text:span text:style-name="T59">[],</text:span><text:span text:style-name="T94"> </text:span><text:span text:style-name="T59">data</text:span><text:span text:style-name="T70"> </text:span><text:span text:style-name="T59">[], pag.</text:span><text:span text:style-name="T94"> </text:span><text:span text:style-name="T59">[],</text:span></text:p><text:p text:style-name="P118"><text:span text:style-name="T58">Numero</text:span><text:span text:style-name="T82"> </text:span><text:span text:style-name="T58">dell'avviso</text:span><text:span text:style-name="T82"> </text:span><text:span text:style-name="T58">nella</text:span><text:span text:style-name="T95"> </text:span><text:span text:style-name="T58">GU</text:span><text:span text:style-name="T86"> </text:span><text:span text:style-name="T58">S: [</text:span><text:span text:style-name="T82"> </text:span><text:span text:style-name="T58">][</text:span><text:span text:style-name="T82"> </text:span><text:span text:style-name="T58">][</text:span><text:span text:style-name="T95"> </text:span><text:span text:style-name="T58">][</text:span><text:span text:style-name="T82"> </text:span><text:span text:style-name="T58">]/S</text:span><text:span text:style-name="T86"> </text:span><text:span text:style-name="T58">[ ][ ][ ]–[</text:span><text:span text:style-name="T82"> </text:span><text:span text:style-name="T58">][</text:span><text:span text:style-name="T95"> </text:span><text:span text:style-name="T58">][</text:span><text:span text:style-name="T82"> </text:span><text:span text:style-name="T58">][</text:span><text:span text:style-name="T82"> </text:span><text:span text:style-name="T58">][</text:span><text:span text:style-name="T82"> </text:span><text:span text:style-name="T58">][</text:span><text:span text:style-name="T82"> </text:span><text:span text:style-name="T58">][</text:span><text:span text:style-name="T95"> </text:span><text:span text:style-name="T58">]</text:span></text:p><text:p text:style-name="P13"><text:span text:style-name="T58">Se</text:span><text:span text:style-name="T79"> </text:span><text:span text:style-name="T58">non</text:span><text:span text:style-name="T69"> </text:span><text:span text:style-name="T58">è</text:span><text:span text:style-name="T95"> </text:span><text:span text:style-name="T58">pubblicato</text:span><text:span text:style-name="T76"> </text:span><text:span text:style-name="T58">un</text:span><text:span text:style-name="T76"> </text:span><text:span text:style-name="T58">avviso</text:span><text:span text:style-name="T95"> </text:span><text:span text:style-name="T58">di</text:span><text:span text:style-name="T69"> </text:span><text:span text:style-name="T58">indizione</text:span><text:span text:style-name="T95"> </text:span><text:span text:style-name="T58">di</text:span><text:span text:style-name="T86"> </text:span><text:span text:style-name="T58">gara</text:span><text:span text:style-name="T79"> </text:span><text:span text:style-name="T58">nella</text:span><text:span text:style-name="T69"> </text:span><text:span text:style-name="T58">GU</text:span><text:span text:style-name="T82"> </text:span><text:span text:style-name="T58">UE,</text:span><text:span text:style-name="T82"> </text:span><text:span text:style-name="T58">la</text:span><text:span text:style-name="T79"> </text:span><text:span text:style-name="T58">stazione</text:span><text:span text:style-name="T95"> </text:span><text:span text:style-name="T58">appaltante</text:span><text:span text:style-name="T82"> </text:span><text:span text:style-name="T58">o</text:span><text:span text:style-name="T98"> </text:span><text:span text:style-name="T58">l’ente</text:span><text:span text:style-name="T74"> </text:span><text:span text:style-name="T58">concedente</text:span><text:span text:style-name="T86"> </text:span><text:span text:style-name="T58">deve</text:span><text:span text:style-name="T76"> </text:span><text:span text:style-name="T58">compilare</text:span><text:span text:style-name="T76"> </text:span><text:span text:style-name="T58">le</text:span><text:span text:style-name="T90"> </text:span><text:span text:style-name="T58">informazioni</text:span><text:span text:style-name="T79"> </text:span><text:span text:style-name="T58">in</text:span><text:span text:style-name="T82"> </text:span><text:span text:style-name="T58">modo</text:span><text:span text:style-name="T66"> </text:span><text:span text:style-name="T58">da</text:span><text:span text:style-name="T95"> </text:span><text:span text:style-name="T58">permettere</text:span><text:span text:style-name="T79"> </text:span><text:span text:style-name="T58">l'individuazione</text:span><text:span text:style-name="T79"> </text:span><text:span text:style-name="T58">univoca della</text:span><text:span text:style-name="T69"> </text:span><text:span text:style-name="T58">procedura</text:span><text:span text:style-name="T66"> </text:span><text:span text:style-name="T58">di appalto:</text:span></text:p><text:p text:style-name="P14"><text:span text:style-name="T58">Se</text:span><text:span text:style-name="T79"> </text:span><text:span text:style-name="T58">non</text:span><text:span text:style-name="T76"> </text:span><text:span text:style-name="T58">sussiste</text:span><text:span text:style-name="T69"> </text:span><text:span text:style-name="T58">obbligo</text:span><text:span text:style-name="T71"> </text:span><text:span text:style-name="T58">di</text:span><text:span text:style-name="T69"> </text:span><text:span text:style-name="T58">pubblicazione</text:span><text:span text:style-name="T82"> </text:span><text:span text:style-name="T58">di</text:span><text:span text:style-name="T86"> </text:span><text:span text:style-name="T58">un</text:span><text:span text:style-name="T74"> </text:span><text:span text:style-name="T58">avviso</text:span><text:span text:style-name="T76"> </text:span><text:span text:style-name="T58">nella</text:span><text:span text:style-name="T98"> </text:span><text:span text:style-name="T58">Gazzetta</text:span><text:span text:style-name="T79"> </text:span><text:span text:style-name="T58">ufficiale</text:span><text:span text:style-name="T79"> </text:span><text:span text:style-name="T58">dell'Unione</text:span><text:span text:style-name="T69"> </text:span><text:span text:style-name="T58">europea,</text:span><text:span text:style-name="T79"> </text:span><text:span text:style-name="T58">fornire</text:span><text:span text:style-name="T79"> </text:span><text:span text:style-name="T58">altre</text:span><text:span text:style-name="T79"> </text:span><text:span text:style-name="T58">informazioni</text:span><text:span text:style-name="T79"> </text:span><text:span text:style-name="T58">in</text:span><text:span text:style-name="T101"> </text:span><text:span text:style-name="T58">modo</text:span><text:span text:style-name="T76"> </text:span><text:span text:style-name="T58">da</text:span><text:span text:style-name="T79"> </text:span><text:span text:style-name="T58">permettere</text:span><text:span text:style-name="T79"> </text:span><text:span text:style-name="T58">l'individuazione</text:span><text:span text:style-name="T95"> </text:span><text:span text:style-name="T58">univoca</text:span><text:span text:style-name="T69"> </text:span><text:span text:style-name="T58">della</text:span><text:span text:style-name="T82"> </text:span><text:span text:style-name="T58">procedura</text:span><text:span text:style-name="T95"> </text:span><text:span text:style-name="T58">di</text:span><text:span text:style-name="T79"> </text:span><text:span text:style-name="T58">appalto</text:span><text:span text:style-name="T69"> </text:span><text:span text:style-name="T58">(ad</text:span><text:span text:style-name="T76"> </text:span><text:span text:style-name="T58">esempio</text:span><text:span text:style-name="T98"> </text:span><text:span text:style-name="T58">il</text:span><text:span text:style-name="T79"> </text:span><text:span text:style-name="T58">rimando</text:span><text:span text:style-name="T74"> </text:span><text:span text:style-name="T58">ad</text:span><text:span text:style-name="T82"> </text:span><text:span text:style-name="T58">una</text:span><text:span text:style-name="T69"> </text:span><text:span text:style-name="T58">pubblicazione</text:span><text:span text:style-name="T79"> </text:span><text:span text:style-name="T58">a</text:span><text:span text:style-name="T98"> </text:span><text:span text:style-name="T58">livello</text:span><text:span text:style-name="T66"> </text:span><text:span text:style-name="T58">nazionale):</text:span><text:span text:style-name="T66"> </text:span><text:span text:style-name="T58">[….]</text:span></text:p></draw:text-box></draw:frame></text:p>
        <text:p text:style-name="P174"/>
        <text:h text:style-name="P128" text:outline-level="3"><text:span text:style-name="T1">INFORMAZIONI</text:span><text:span text:style-name="T174"> </text:span><text:span text:style-name="T1">SULLA</text:span><text:span text:style-name="T176"> </text:span><text:span text:style-name="T1">PROCEDURA</text:span><text:span text:style-name="T177"> </text:span><text:span text:style-name="T1">DI</text:span><text:span text:style-name="T178"> </text:span><text:span text:style-name="T1">APPALTO</text:span></text:h>
        <text:p text:style-name="P253"><draw:frame draw:style-name="fr1" draw:name="Cornice3" text:anchor-type="char" svg:x="2.896cm" svg:y="0.623cm" svg:width="16.039cm" svg:height="0.979cm" draw:z-index="2"><draw:text-box><text:p text:style-name="P42"><text:span text:style-name="T343">Le</text:span><text:span text:style-name="T344"> </text:span><text:span text:style-name="T343">informazioni</text:span><text:span text:style-name="T348"> </text:span><text:span text:style-name="T343">richieste</text:span><text:span text:style-name="T344"> </text:span><text:span text:style-name="T343">dalla</text:span><text:span text:style-name="T351"> </text:span><text:span text:style-name="T343">parte</text:span><text:span text:style-name="T356"> </text:span><text:span text:style-name="T343">I</text:span><text:span text:style-name="T359"> </text:span><text:span text:style-name="T343">saranno</text:span><text:span text:style-name="T351"> </text:span><text:span text:style-name="T343">acquisite</text:span><text:span text:style-name="T359"> </text:span><text:span text:style-name="T343">automaticamente</text:span><text:span text:style-name="T356"> </text:span><text:span text:style-name="T343">a</text:span><text:span text:style-name="T359"> </text:span><text:span text:style-name="T343">condizione</text:span><text:span text:style-name="T351"> </text:span><text:span text:style-name="T343">che</text:span><text:span text:style-name="T351"> </text:span><text:span text:style-name="T343">per</text:span><text:span text:style-name="T348"> </text:span><text:span text:style-name="T343">generare</text:span><text:span text:style-name="T351"> </text:span><text:span text:style-name="T343">e</text:span><text:span text:style-name="T351"> </text:span><text:span text:style-name="T343">compilare</text:span><text:span text:style-name="T356"> </text:span><text:span text:style-name="T343">il</text:span><text:span text:style-name="T359"> </text:span><text:span text:style-name="T343">DGUE</text:span><text:span text:style-name="T362"> </text:span><text:span text:style-name="T343">sia utilizzato il servizio DGUE in formato elettronico. In caso contrario tali informazioni devono essere inserite dall'operatore</text:span><text:span text:style-name="T366"> </text:span><text:span text:style-name="T343">economico.</text:span></text:p></draw:text-box></draw:frame></text:p>
        <text:p text:style-name="P257"/>
        <table:table table:name="Tabella1" table:style-name="Tabella1">
          <table:table-column table:style-name="Tabella1.A"/>
          <table:table-column table:style-name="Tabella1.B"/>
          <table:table-column table:style-name="Tabella1.C"/>
          <table:table-row table:style-name="Tabella1.1">
            <table:table-cell table:style-name="Tabella1.A1" office:value-type="string">
              <text:p text:style-name="P320"><text:span text:style-name="T117">Identità</text:span><text:span text:style-name="T119"> </text:span><text:span text:style-name="T117">del</text:span><text:span text:style-name="T121"> </text:span><text:span text:style-name="T117">committente</text:span><text:span text:style-name="T122"> </text:span><text:span text:style-name="T180">(</text:span><text:span text:style-name="T168">3</text:span><text:span text:style-name="T180">)</text:span></text:p>
            </table:table-cell>
            <table:table-cell table:style-name="Tabella1.A1" table:number-columns-spanned="2" office:value-type="string">
              <text:p text:style-name="P320"><text:span text:style-name="T118">Risposta:</text:span><text:span text:style-name="T118"/></text:p>
            </table:table-cell>
            <table:covered-table-cell/>
          </table:table-row>
          <table:table-row table:style-name="Tabella1.2">
            <table:table-cell table:style-name="Tabella1.A2" office:value-type="string">
              <text:p text:style-name="P321"><text:span text:style-name="T474">Nome:</text:span><text:span text:style-name="T474"/></text:p>
            </table:table-cell>
            <table:table-cell table:style-name="Tabella1.B2" office:value-type="string">
              <text:p text:style-name="P137"><text:span text:style-name="T475">[</text:span><text:span text:style-name="T475"/></text:p>
            </table:table-cell>
            <table:table-cell table:style-name="Tabella1.C2" office:value-type="string">
              <text:p text:style-name="P322"><text:span text:style-name="T680">Provincia di Pistoia</text:span><text:span text:style-name="T681"/></text:p>
            </table:table-cell>
          </table:table-row>
          <table:table-row table:style-name="Tabella1.3">
            <table:table-cell table:style-name="Tabella1.A3" office:value-type="string">
              <text:p text:style-name="P324"><text:span text:style-name="T474">Codice</text:span><text:span text:style-name="T484"> </text:span><text:span text:style-name="T474">fiscale</text:span></text:p>
            </table:table-cell>
            <table:table-cell table:style-name="Tabella1.B3" office:value-type="string">
              <text:p text:style-name="P138"><text:span text:style-name="T475">[</text:span><text:span text:style-name="T475"/></text:p>
            </table:table-cell>
            <table:table-cell table:style-name="Tabella1.C3" office:value-type="string">
              <text:p text:style-name="P276">00236340477</text:p>
            </table:table-cell>
          </table:table-row>
        </table:table>
        <text:p text:style-name="P8"/>
        <text:p text:style-name="P197"><draw:rect text:anchor-type="char" draw:z-index="3" draw:name="Forma1" draw:style-name="gr4" draw:text-style-name="P547" svg:width="4.945cm" svg:height="0.022cm" svg:x="3.09cm" svg:y="0.346cm"><text:p/></draw:rect></text:p>
        <text:p text:style-name="P34"><text:span text:style-name="T170">(1)</text:span><text:span text:style-name="T55"> <text:s text:c="5"/>I servizi della Commissione metteranno gratuitamente il servizio DGUE </text:span><text:span text:style-name="T578">in formato </text:span><text:span text:style-name="T55">elettronico a disposizione delle amministrazioni aggiudicatrici, degli enti aggiudicatori,</text:span><text:span text:style-name="T220"> </text:span><text:span text:style-name="T55">degli</text:span><text:span text:style-name="T221"> </text:span><text:span text:style-name="T55">operatori</text:span><text:span text:style-name="T222"> </text:span><text:span text:style-name="T55">economici,</text:span><text:span text:style-name="T223"> </text:span><text:span text:style-name="T55">dei</text:span><text:span text:style-name="T222"> </text:span><text:span text:style-name="T55">fornitori</text:span><text:span text:style-name="T220"> </text:span><text:span text:style-name="T55">di servizi</text:span><text:span text:style-name="T221"> </text:span><text:span text:style-name="T55">elettronici</text:span><text:span text:style-name="T221"> </text:span><text:span text:style-name="T55">e di</text:span><text:span text:style-name="T220"> </text:span><text:span text:style-name="T55">altre</text:span><text:span text:style-name="T224"> </text:span><text:span text:style-name="T55">parti</text:span><text:span text:style-name="T220"> </text:span><text:span text:style-name="T55">interessate.</text:span></text:p>
        <text:p text:style-name="P19"><text:span text:style-name="T171">(2)</text:span><text:span text:style-name="T225"> <text:s text:c="4"/></text:span><text:span text:style-name="T226"><text:s/></text:span><text:span text:style-name="T225">Per</text:span><text:span text:style-name="T227"> </text:span><text:span text:style-name="T225">le</text:span><text:span text:style-name="T228"> </text:span><text:span text:style-name="T135">amministrazioni</text:span><text:span text:style-name="T137"> </text:span><text:span text:style-name="T135">aggiudicatrici:</text:span><text:span text:style-name="T140"> </text:span><text:span text:style-name="T225">un</text:span><text:span text:style-name="T227"> </text:span><text:span text:style-name="T135">avviso</text:span><text:span text:style-name="T143"> </text:span><text:span text:style-name="T135">di</text:span><text:span text:style-name="T140"> </text:span><text:span text:style-name="T135">preinformazione</text:span><text:span text:style-name="T137"> </text:span><text:span text:style-name="T225">utilizzato</text:span><text:span text:style-name="T227"> </text:span><text:span text:style-name="T225">come</text:span><text:span text:style-name="T227"> </text:span><text:span text:style-name="T225">mezzo</text:span><text:span text:style-name="T228"> </text:span><text:span text:style-name="T225">per</text:span><text:span text:style-name="T229"> </text:span><text:span text:style-name="T225">indire</text:span><text:span text:style-name="T227"> </text:span><text:span text:style-name="T225">la</text:span><text:span text:style-name="T229"> </text:span><text:span text:style-name="T225">gara</text:span><text:span text:style-name="T227"> </text:span><text:span text:style-name="T225">oppure</text:span><text:span text:style-name="T227"> </text:span><text:span text:style-name="T225">un</text:span><text:span text:style-name="T227"> </text:span><text:span text:style-name="T135">bando</text:span><text:span text:style-name="T137"> </text:span><text:span text:style-name="T135">di</text:span><text:span text:style-name="T140"> </text:span><text:span text:style-name="T135">gara</text:span><text:span text:style-name="T225">.</text:span><text:span text:style-name="T230"> </text:span><text:span text:style-name="T225">Per</text:span><text:span text:style-name="T227"> </text:span><text:span text:style-name="T225">gli</text:span><text:span text:style-name="T230"> </text:span><text:span text:style-name="T135">enti</text:span><text:span text:style-name="T137"> </text:span><text:span text:style-name="T135">aggiudicatori</text:span><text:span text:style-name="T225">:</text:span><text:span text:style-name="T231"> </text:span><text:span text:style-name="T225">un</text:span><text:span text:style-name="T228"> </text:span><text:span text:style-name="T135">avviso</text:span><text:span text:style-name="T145"> </text:span><text:span text:style-name="T135">periodico</text:span><text:span text:style-name="T148"> </text:span><text:span text:style-name="T135">indicativo</text:span><text:span text:style-name="T151"> </text:span><text:span text:style-name="T225">utilizzato</text:span><text:span text:style-name="T230"> </text:span><text:span text:style-name="T225">come</text:span><text:span text:style-name="T227"> </text:span><text:span text:style-name="T225">mezzo</text:span><text:span text:style-name="T230"> </text:span><text:span text:style-name="T225">per</text:span><text:span text:style-name="T230"> </text:span><text:span text:style-name="T225">indire</text:span><text:span text:style-name="T228"> </text:span><text:span text:style-name="T225">la</text:span><text:span text:style-name="T230"> </text:span><text:span text:style-name="T225">gara, un</text:span><text:span text:style-name="T231"> </text:span><text:span text:style-name="T135">bando</text:span><text:span text:style-name="T140"> </text:span><text:span text:style-name="T135">di</text:span><text:span text:style-name="T148"> </text:span><text:span text:style-name="T135">gara</text:span><text:span text:style-name="T140"> </text:span><text:span text:style-name="T225">o</text:span><text:span text:style-name="T228"> </text:span><text:span text:style-name="T225">un</text:span><text:span text:style-name="T227"> </text:span><text:span text:style-name="T135">avviso</text:span><text:span text:style-name="T148"> </text:span><text:span text:style-name="T135">sull'esistenza di</text:span><text:span text:style-name="T145"> </text:span><text:span text:style-name="T135">un</text:span><text:span text:style-name="T137"> </text:span><text:span text:style-name="T135">sistema</text:span><text:span text:style-name="T145"> </text:span><text:span text:style-name="T135">di</text:span><text:span text:style-name="T140"> </text:span><text:span text:style-name="T135">qualificazione.</text:span></text:p>
        <text:p text:style-name="P108"><text:span text:style-name="T170">(3)</text:span><text:span text:style-name="T55"> <text:s text:c="4"/></text:span><text:span text:style-name="T238"><text:s/></text:span><text:span text:style-name="T55">Le</text:span><text:span text:style-name="T222"> </text:span><text:span text:style-name="T55">informazioni</text:span><text:span text:style-name="T222"> </text:span><text:span text:style-name="T55">devono</text:span><text:span text:style-name="T221"> </text:span><text:span text:style-name="T55">essere</text:span><text:span text:style-name="T222"> </text:span><text:span text:style-name="T55">copiate</text:span><text:span text:style-name="T220"> </text:span><text:span text:style-name="T55">dalla sezione</text:span><text:span text:style-name="T222"> </text:span><text:span text:style-name="T55">I,</text:span><text:span text:style-name="T220"> </text:span><text:span text:style-name="T55">punto</text:span><text:span text:style-name="T220"> </text:span><text:span text:style-name="T55">I.1 del</text:span><text:span text:style-name="T239"> </text:span><text:span text:style-name="T55">pertinente avviso</text:span><text:span text:style-name="T220"> </text:span><text:span text:style-name="T55">o</text:span><text:span text:style-name="T220"> </text:span><text:span text:style-name="T55">bando.</text:span><text:span text:style-name="T241"> </text:span><text:span text:style-name="T55">In</text:span><text:span text:style-name="T239"> </text:span><text:span text:style-name="T55">caso</text:span><text:span text:style-name="T50"> </text:span><text:span text:style-name="T55">di</text:span><text:span text:style-name="T239"> </text:span><text:span text:style-name="T55">appalto</text:span><text:span text:style-name="T222"> </text:span><text:span text:style-name="T55">congiunto</text:span><text:span text:style-name="T222"> </text:span><text:span text:style-name="T55">indicare</text:span><text:span text:style-name="T222"> </text:span><text:span text:style-name="T55">le</text:span><text:span text:style-name="T239"> </text:span><text:span text:style-name="T55">generalità</text:span><text:span text:style-name="T221"> </text:span><text:span text:style-name="T55">di</text:span><text:span text:style-name="T239"> </text:span><text:span text:style-name="T55">tutti</text:span><text:span text:style-name="T220"> </text:span><text:span text:style-name="T55">i</text:span><text:span text:style-name="T220"> </text:span><text:span text:style-name="T55">committenti.</text:span></text:p>
      </text:section>
      <table:table table:name="Tabella2" table:style-name="Tabella2">
        <table:table-column table:style-name="Tabella2.A"/>
        <table:table-column table:style-name="Tabella2.B"/>
        <table:table-column table:style-name="Tabella2.C"/>
        <table:table-column table:style-name="Tabella2.D"/>
        <table:table-row table:style-name="Tabella2.1">
          <table:table-cell table:style-name="Tabella2.A1" office:value-type="string">
            <text:p text:style-name="P320"><text:span text:style-name="T118">Di</text:span><text:span text:style-name="T124"> </text:span><text:span text:style-name="T118">quale</text:span><text:span text:style-name="T125"> </text:span><text:span text:style-name="T118">appalto</text:span><text:span text:style-name="T124"> </text:span><text:span text:style-name="T118">si</text:span><text:span text:style-name="T125"> </text:span><text:span text:style-name="T118">tratta?</text:span></text:p>
          </table:table-cell>
          <table:table-cell table:style-name="Tabella2.A1" table:number-columns-spanned="3" office:value-type="string">
            <text:p text:style-name="P320"><text:span text:style-name="T118">Risposta:</text:span><text:span text:style-name="T118"/></text:p>
          </table:table-cell>
          <table:covered-table-cell/>
          <table:covered-table-cell/>
        </table:table-row>
        <table:table-row table:style-name="Tabella2.1">
          <table:table-cell table:style-name="Tabella2.A1" office:value-type="string">
            <text:p text:style-name="P325"><text:span text:style-name="T180">Titolo</text:span><text:span text:style-name="T186"> </text:span><text:span text:style-name="T180">o</text:span><text:span text:style-name="T187"> </text:span><text:span text:style-name="T180">breve</text:span><text:span text:style-name="T188"> </text:span><text:span text:style-name="T180">descrizione</text:span><text:span text:style-name="T188"> </text:span><text:span text:style-name="T180">dell'appalto</text:span><text:span text:style-name="T189"> </text:span><text:span text:style-name="T180">(</text:span><text:span text:style-name="T168">4</text:span><text:span text:style-name="T180">):</text:span></text:p>
          </table:table-cell>
          <table:table-cell table:style-name="Tabella2.B2" office:value-type="string">
            <text:p text:style-name="P396"><text:span text:style-name="T181">[</text:span><text:span text:style-name="T181"/></text:p>
          </table:table-cell>
          <table:table-cell table:style-name="Tabella2.C2" office:value-type="string">
            <text:p text:style-name="P170"/>
          </table:table-cell>
          <table:table-cell table:style-name="Tabella2.D2" office:value-type="string">
            <text:p text:style-name="P204"/>
          </table:table-cell>
        </table:table-row>
        <table:table-row table:style-name="Tabella2.1">
          <table:table-cell table:style-name="Tabella2.A1" office:value-type="string">
            <text:p text:style-name="P28"><text:span text:style-name="T117">Numero</text:span><text:span text:style-name="T127"> </text:span><text:span text:style-name="T117">di</text:span><text:span text:style-name="T128"> </text:span><text:span text:style-name="T117">riferimento</text:span><text:span text:style-name="T129"> </text:span><text:span text:style-name="T117">attribuito</text:span><text:span text:style-name="T129"> </text:span><text:span text:style-name="T117">al</text:span><text:span text:style-name="T130"> </text:span><text:span text:style-name="T117">fascicolo</text:span><text:span text:style-name="T129"> </text:span><text:span text:style-name="T117">dalla</text:span><text:span text:style-name="T129"> </text:span><text:span text:style-name="T117">stazione</text:span><text:span text:style-name="T131"> </text:span><text:span text:style-name="T117">appaltante o</text:span><text:span text:style-name="T132"> </text:span><text:span text:style-name="T117">dall’ente concedente</text:span><text:span text:style-name="T132"> </text:span><text:span text:style-name="T117">(ove esistente) (</text:span><text:span text:style-name="T242">5</text:span><text:span text:style-name="T117">):</text:span></text:p>
          </table:table-cell>
          <table:table-cell table:style-name="Tabella2.B2" office:value-type="string">
            <text:p text:style-name="P397"><text:span text:style-name="T181">[</text:span><text:span text:style-name="T181"/></text:p>
          </table:table-cell>
          <table:table-cell table:style-name="Tabella2.C2" office:value-type="string">
            <text:p text:style-name="P170"/>
          </table:table-cell>
          <table:table-cell table:style-name="Tabella2.D2" office:value-type="string">
            <text:p text:style-name="P288"><text:span text:style-name="T181">]</text:span><text:span text:style-name="T181"/></text:p>
          </table:table-cell>
        </table:table-row>
        <table:table-row table:style-name="Tabella2.4">
          <table:table-cell table:style-name="Tabella2.A4" office:value-type="string">
            <text:p text:style-name="P325"><text:span text:style-name="T474">CIG</text:span><text:span text:style-name="T474"/></text:p>
          </table:table-cell>
          <table:table-cell table:style-name="Tabella2.B4" office:value-type="string">
            <text:p text:style-name="P396"><text:span text:style-name="T475">[</text:span><text:span text:style-name="T475"/></text:p>
          </table:table-cell>
          <table:table-cell table:style-name="Tabella2.C4" office:value-type="string">
            <text:p text:style-name="P399"><text:span text:style-name="T475">]</text:span><text:span text:style-name="T475"/></text:p>
          </table:table-cell>
          <table:table-cell table:style-name="Tabella2.D4" office:value-type="string">
            <text:p text:style-name="P178"/>
          </table:table-cell>
        </table:table-row>
        <table:table-row table:style-name="Tabella2.5">
          <table:table-cell table:style-name="Tabella2.A5" office:value-type="string">
            <text:p text:style-name="P324"><text:span text:style-name="T474">CUP</text:span><text:span text:style-name="T486"> </text:span><text:span text:style-name="T474">(ove</text:span><text:span text:style-name="T488"> </text:span><text:span text:style-name="T474">previsto)</text:span></text:p>
          </table:table-cell>
          <table:table-cell table:style-name="Tabella2.B5" office:value-type="string">
            <text:p text:style-name="P398"><text:span text:style-name="T475">[</text:span><text:span text:style-name="T475"/></text:p>
          </table:table-cell>
          <table:table-cell table:style-name="Tabella2.C5" office:value-type="string">
            <text:p text:style-name="P10"/>
          </table:table-cell>
          <table:table-cell table:style-name="Tabella2.D5" office:value-type="string">
            <text:p text:style-name="P178"/>
          </table:table-cell>
        </table:table-row>
        <table:table-row table:style-name="Tabella2.6">
          <table:table-cell table:style-name="Tabella2.A5" office:value-type="string">
            <text:p text:style-name="P402"><text:span text:style-name="T474">Codice</text:span><text:span text:style-name="T490"> </text:span><text:span text:style-name="T474">progetto</text:span><text:span text:style-name="T488"> </text:span><text:span text:style-name="T474">(ove</text:span><text:span text:style-name="T486"> </text:span><text:span text:style-name="T474">l’appalto</text:span><text:span text:style-name="T490"> </text:span><text:span text:style-name="T474">sia</text:span><text:span text:style-name="T490"> </text:span><text:span text:style-name="T474">finanziato o</text:span><text:span text:style-name="T491"> </text:span><text:span text:style-name="T474">cofinanziato</text:span><text:span text:style-name="T493"> </text:span><text:span text:style-name="T474">con</text:span><text:span text:style-name="T490"> </text:span><text:span text:style-name="T474">fondi</text:span></text:p>
          </table:table-cell>
          <table:table-cell table:style-name="Tabella2.B5" office:value-type="string">
            <text:p text:style-name="P407"><text:span text:style-name="T475">[</text:span><text:span text:style-name="T475"/></text:p>
          </table:table-cell>
          <table:table-cell table:style-name="Tabella2.C5" office:value-type="string">
            <text:p text:style-name="P408"><text:span text:style-name="T475">]</text:span><text:span text:style-name="T475"/></text:p>
          </table:table-cell>
          <table:table-cell table:style-name="Tabella2.D5" office:value-type="string">
            <text:p text:style-name="P170"/>
          </table:table-cell>
        </table:table-row>
        <table:table-row table:style-name="Tabella2.5">
          <table:table-cell table:style-name="Tabella2.A7" office:value-type="string">
            <text:p text:style-name="P326"><text:span text:style-name="T474">europei)</text:span><text:span text:style-name="T474"/></text:p>
          </table:table-cell>
          <table:table-cell table:style-name="Tabella2.B7" office:value-type="string">
            <text:p text:style-name="P170"/>
          </table:table-cell>
          <table:table-cell table:style-name="Tabella2.C7" office:value-type="string">
            <text:p text:style-name="P170"/>
          </table:table-cell>
          <table:table-cell table:style-name="Tabella2.D7" office:value-type="string">
            <text:p text:style-name="P170"/>
          </table:table-cell>
        </table:table-row>
      </table:table>
      <text:p text:style-name="P258"><draw:frame draw:style-name="fr1" draw:name="Cornice5" text:anchor-type="char" svg:x="2.896cm" svg:y="0.215cm" svg:width="16.039cm" svg:height="0.36cm" draw:z-index="4"><draw:text-box><text:p text:style-name="P119"><text:span text:style-name="T118">Tutte</text:span><text:span text:style-name="T133"> </text:span><text:span text:style-name="T118">le</text:span><text:span text:style-name="T123"> </text:span><text:span text:style-name="T118">altre</text:span><text:span text:style-name="T134"> </text:span><text:span text:style-name="T118">informazioni</text:span><text:span text:style-name="T120"> </text:span><text:span text:style-name="T118">in</text:span><text:span text:style-name="T120"> </text:span><text:span text:style-name="T118">tutte</text:span><text:span text:style-name="T123"> </text:span><text:span text:style-name="T118">le</text:span><text:span text:style-name="T124"> </text:span><text:span text:style-name="T118">sezioni</text:span><text:span text:style-name="T133"> </text:span><text:span text:style-name="T118">del</text:span><text:span text:style-name="T123"> </text:span><text:span text:style-name="T118">DGUE</text:span><text:span text:style-name="T123"> </text:span><text:span text:style-name="T118">devono</text:span><text:span text:style-name="T134"> </text:span><text:span text:style-name="T118">essere</text:span><text:span text:style-name="T120"> </text:span><text:span text:style-name="T118">inserite</text:span><text:span text:style-name="T133"> </text:span><text:span text:style-name="T118">dall'operatore</text:span><text:span text:style-name="T123"> </text:span><text:span text:style-name="T118">economico</text:span></text:p></draw:text-box></draw:frame></text:p>
      <text:p text:style-name="P265"><draw:rect text:anchor-type="char" draw:z-index="5" draw:name="Forma2" draw:style-name="gr4" draw:text-style-name="P547" svg:width="4.945cm" svg:height="0.022cm" svg:x="3.09cm" svg:y="0.572cm"><text:p/></draw:rect><text:span text:style-name="T170">(4)</text:span><text:span text:style-name="T55"> <text:s text:c="4"/></text:span><text:span text:style-name="T238"><text:s/></text:span><text:span text:style-name="T55">Cfr.</text:span><text:span text:style-name="T220"> </text:span><text:span text:style-name="T55">punti</text:span><text:span text:style-name="T220"> </text:span><text:span text:style-name="T55">II.1.1.</text:span><text:span text:style-name="T222"> </text:span><text:span text:style-name="T55">e</text:span><text:span text:style-name="T222"> </text:span><text:span text:style-name="T55">II.1.3.</text:span><text:span text:style-name="T222"> </text:span><text:span text:style-name="T55">dell'avviso</text:span><text:span text:style-name="T50"> </text:span><text:span text:style-name="T55">o</text:span><text:span text:style-name="T221"> </text:span><text:span text:style-name="T55">bando</text:span><text:span text:style-name="T222"> </text:span><text:span text:style-name="T55">pertinente.</text:span></text:p>
      <text:p text:style-name="P154"><text:span text:style-name="T243">(</text:span><text:span text:style-name="T247">5</text:span><text:span text:style-name="T243">) <text:s text:c="9"/></text:span><text:span text:style-name="T225">Cfr.</text:span><text:span text:style-name="T228"> </text:span><text:span text:style-name="T225">punto</text:span><text:span text:style-name="T230"> </text:span><text:span text:style-name="T225">II.1.1. dell'avviso</text:span><text:span text:style-name="T230"> </text:span><text:span text:style-name="T225">o</text:span><text:span text:style-name="T232"> </text:span><text:span text:style-name="T225">bando</text:span><text:span text:style-name="T230"> </text:span><text:span text:style-name="T225">pertinente.</text:span></text:p>
      <text:h text:style-name="P124" text:outline-level="2"/>
      <text:h text:style-name="P126" text:outline-level="2"><text:span text:style-name="T50">Parte</text:span><text:span text:style-name="T248"> </text:span><text:span text:style-name="T50">II:</text:span><text:span text:style-name="T53"> </text:span><text:span text:style-name="T50">Informazioni</text:span><text:span text:style-name="T51"> </text:span><text:span text:style-name="T50">sull'operatore</text:span><text:span text:style-name="T53"> </text:span><text:span text:style-name="T50">economico</text:span><text:span text:style-name="T57"> </text:span><text:span text:style-name="T50">e</text:span><text:span text:style-name="T51"> </text:span><text:span text:style-name="T50">sui</text:span><text:span text:style-name="T54"> </text:span><text:span text:style-name="T50">soggetti</text:span><text:span text:style-name="T54"> </text:span><text:span text:style-name="T55">di</text:span><text:span text:style-name="T57"> </text:span><text:span text:style-name="T55">cui</text:span><text:span text:style-name="T54"> </text:span><text:span text:style-name="T55">all’art.</text:span><text:span text:style-name="T51"> </text:span><text:span text:style-name="T55">94,</text:span><text:span text:style-name="T54"> </text:span><text:span text:style-name="T55">comma</text:span><text:span text:style-name="T57"> </text:span><text:span text:style-name="T55">3,</text:span><text:span text:style-name="T54"> </text:span><text:span text:style-name="T55">D.</text:span><text:span text:style-name="T57"> </text:span><text:span text:style-name="T55">Lgs.</text:span><text:span text:style-name="T52"> </text:span><text:span text:style-name="T55">n.</text:span><text:span text:style-name="T52"> </text:span><text:span text:style-name="T55">36/2023</text:span></text:h>
      <text:p text:style-name="P182"/>
      <text:h text:style-name="P130" text:outline-level="3"><text:span text:style-name="T50">A:</text:span><text:span text:style-name="T53"> </text:span><text:span text:style-name="T50">INFORMAZIONI</text:span><text:span text:style-name="T52"> </text:span><text:span text:style-name="T50">SULL'OPERATORE</text:span><text:span text:style-name="T248"> </text:span><text:span text:style-name="T55">ECONOMICO </text:span><text:span text:style-name="T332">SUBAPPALTAT</text:span><text:span text:style-name="T333">ORE</text:span><text:span text:style-name="T332"> NELL’APPALTO IN OGGETTO</text:span></text:h>
      <text:p text:style-name="Text_20_body"/>
      <table:table table:name="Tabella3" table:style-name="Tabella3">
        <table:table-column table:style-name="Tabella3.A"/>
        <table:table-column table:style-name="Tabella3.B"/>
        <table:table-row table:style-name="Tabella3.1">
          <table:table-cell table:style-name="Tabella3.A1" office:value-type="string">
            <text:p text:style-name="P320"><text:span text:style-name="T118">Dati</text:span><text:span text:style-name="T124"> </text:span><text:span text:style-name="T118">identificativi</text:span></text:p>
          </table:table-cell>
          <table:table-cell table:style-name="Tabella3.A1" office:value-type="string">
            <text:p text:style-name="P280"><text:span text:style-name="T118">Risposta:</text:span><text:span text:style-name="T118"/></text:p>
          </table:table-cell>
        </table:table-row>
        <table:table-row table:style-name="Tabella3.2">
          <table:table-cell table:style-name="Tabella3.A1" office:value-type="string">
            <text:p text:style-name="P321"><text:span text:style-name="T180">Nome:</text:span><text:span text:style-name="T180"/></text:p>
          </table:table-cell>
          <table:table-cell table:style-name="Tabella3.A1" office:value-type="string">
            <text:p text:style-name="P279"><text:span text:style-name="T180">[ </text:span><text:span text:style-name="T190"><text:s/></text:span><text:span text:style-name="T180">]</text:span></text:p>
          </table:table-cell>
        </table:table-row>
        <table:table-row table:style-name="Tabella3.3">
          <table:table-cell table:style-name="Tabella3.A1" office:value-type="string">
            <text:p text:style-name="P183"/>
            <text:p text:style-name="P196">Codice Fiscale </text:p>
            <text:p text:style-name="P318"/>
            <text:p text:style-name="P318"><text:span text:style-name="T180">Partita</text:span><text:span text:style-name="T188"> </text:span><text:span text:style-name="T180">IVA,</text:span><text:span text:style-name="T186"> </text:span><text:span text:style-name="T180">se</text:span><text:span text:style-name="T186"> </text:span><text:span text:style-name="T180">applicabile:</text:span></text:p>
            <text:p text:style-name="P184"/>
            <text:p text:style-name="P59"><text:span text:style-name="T179">Se</text:span><text:span text:style-name="T191"> </text:span><text:span text:style-name="T179">non</text:span><text:span text:style-name="T192"> </text:span><text:span text:style-name="T179">è</text:span><text:span text:style-name="T193"> </text:span><text:span text:style-name="T179">applicabile</text:span><text:span text:style-name="T194"> </text:span><text:span text:style-name="T179">un</text:span><text:span text:style-name="T191"> </text:span><text:span text:style-name="T179">numero</text:span><text:span text:style-name="T193"> </text:span><text:span text:style-name="T179">di</text:span><text:span text:style-name="T194"> </text:span><text:span text:style-name="T179">partita</text:span><text:span text:style-name="T195"> </text:span><text:span text:style-name="T179">IVA</text:span><text:span text:style-name="T196"> </text:span><text:span text:style-name="T179">indicare</text:span><text:span text:style-name="T193"> </text:span><text:span text:style-name="T179">un</text:span><text:span text:style-name="T197"> </text:span><text:span text:style-name="T179">altro</text:span><text:span text:style-name="T198"> </text:span><text:span text:style-name="T179">numero</text:span><text:span text:style-name="T193"> </text:span><text:span text:style-name="T179">di</text:span><text:span text:style-name="T199"> </text:span><text:span text:style-name="T180">identificazione nazionale, se</text:span><text:span text:style-name="T186"> </text:span><text:span text:style-name="T180">richiesto</text:span><text:span text:style-name="T190"> </text:span><text:span text:style-name="T180">e</text:span><text:span text:style-name="T200"> </text:span><text:span text:style-name="T180">applicabile</text:span></text:p>
          </table:table-cell>
          <table:table-cell table:style-name="Tabella3.A1" office:value-type="string">
            <text:p text:style-name="P183"/>
            <text:p text:style-name="P278"><text:span text:style-name="T180">[ <text:s/></text:span><text:span text:style-name="T201"><text:s/></text:span><text:span text:style-name="T180">]</text:span></text:p>
            <text:p text:style-name="P184"/>
            <text:p text:style-name="P278"><text:span text:style-name="T180">[ <text:s/></text:span><text:span text:style-name="T201"><text:s/></text:span><text:span text:style-name="T180">]</text:span></text:p>
            <text:p text:style-name="P278"/>
            <text:p text:style-name="P323"><text:span text:style-name="T180">[ <text:s/></text:span><text:span text:style-name="T201"><text:s/></text:span><text:span text:style-name="T180">]</text:span></text:p>
          </table:table-cell>
        </table:table-row>
        <table:table-row table:style-name="Tabella3.2">
          <table:table-cell table:style-name="Tabella3.A1" office:value-type="string">
            <text:p text:style-name="P321"><text:span text:style-name="T180">Indirizzo</text:span><text:span text:style-name="T203"> </text:span><text:span text:style-name="T180">postale:</text:span></text:p>
          </table:table-cell>
          <table:table-cell table:style-name="Tabella3.A1" office:value-type="string">
            <text:p text:style-name="P279"><text:span text:style-name="T182">[……………]</text:span><text:span text:style-name="T182"/></text:p>
          </table:table-cell>
        </table:table-row>
        <table:table-row table:style-name="Tabella3.5">
          <table:table-cell table:style-name="Tabella3.A1" office:value-type="string">
            <text:p text:style-name="P325"><text:span text:style-name="T474">Persone</text:span><text:span text:style-name="T493"> </text:span><text:span text:style-name="T474">di</text:span><text:span text:style-name="T498"> </text:span><text:span text:style-name="T474">contatto</text:span><text:span text:style-name="T490"> </text:span><text:span text:style-name="T474">(</text:span><text:span text:style-name="T589">6</text:span><text:span text:style-name="T474">):</text:span></text:p>
            <text:p text:style-name="P321"><text:span text:style-name="T474">Telefono:</text:span><text:span text:style-name="T474"/></text:p>
            <text:p text:style-name="P184"/>
            <text:p text:style-name="P318"><text:span text:style-name="T474">PEC o</text:span><text:span text:style-name="T498"> </text:span><text:span text:style-name="T474">e-mail:</text:span></text:p>
            <text:p text:style-name="P321"><text:span text:style-name="T474">(indirizzo</text:span><text:span text:style-name="T488"> </text:span><text:span text:style-name="T474">Internet</text:span><text:span text:style-name="T488"> </text:span><text:span text:style-name="T474">o</text:span><text:span text:style-name="T488"> </text:span><text:span text:style-name="T474">sito</text:span><text:span text:style-name="T490"> </text:span><text:span text:style-name="T474">web)</text:span><text:span text:style-name="T490"> </text:span><text:span text:style-name="T474">(</text:span><text:span text:style-name="T413">ove</text:span><text:span text:style-name="T416"> </text:span><text:span text:style-name="T413">esistente</text:span><text:span text:style-name="T474">):</text:span></text:p>
          </table:table-cell>
          <table:table-cell table:style-name="Tabella3.A1" office:value-type="string">
            <text:p text:style-name="P503">[……………]</text:p>
            <text:p text:style-name="P504">[……………]</text:p>
            <text:p text:style-name="P504">[……………]</text:p>
            <text:p text:style-name="P505">[……………]</text:p>
          </table:table-cell>
        </table:table-row>
        <table:table-row table:style-name="Tabella3.2">
          <table:table-cell table:style-name="Tabella3.A1" office:value-type="string">
            <text:p text:style-name="P321"><text:span text:style-name="T118">Informazioni</text:span><text:span text:style-name="T133"> </text:span><text:span text:style-name="T118">generali:</text:span></text:p>
          </table:table-cell>
          <table:table-cell table:style-name="Tabella3.A1" office:value-type="string">
            <text:p text:style-name="P279"><text:span text:style-name="T118">Risposta:</text:span><text:span text:style-name="T118"/></text:p>
          </table:table-cell>
        </table:table-row>
        <table:table-row table:style-name="Tabella3.7">
          <table:table-cell table:style-name="Tabella3.A1" office:value-type="string">
            <text:p text:style-name="P60"><text:span text:style-name="T180">L'operatore economico è una:</text:span><text:span text:style-name="T180"/></text:p>
            <text:p text:style-name="P60"><text:span text:style-name="T180"><text:s/>microimpresa,</text:span><text:span text:style-name="T180"/></text:p>
            <text:p text:style-name="P60"><text:span text:style-name="T180"><text:s/>piccola impresa</text:span><text:span text:style-name="T180"/></text:p>
            <text:p text:style-name="P60"><text:span text:style-name="T180">media impresa</text:span><text:span text:style-name="T180"/></text:p>
          </table:table-cell>
          <table:table-cell table:style-name="Tabella3.A1" office:value-type="string">
            <text:p text:style-name="P279"/>
            <text:p text:style-name="P279"><text:span text:style-name="T180">[ ] Sì [ ] No</text:span><text:span text:style-name="T180"/></text:p>
            <text:p text:style-name="P279"><text:span text:style-name="T180">[ ] Sì [ ] No</text:span><text:span text:style-name="T180"/></text:p>
            <text:p text:style-name="P279"><text:span text:style-name="T180">[ ] Sì [ ] No</text:span><text:span text:style-name="T180"/></text:p>
          </table:table-cell>
        </table:table-row>
        <table:table-row table:style-name="Tabella3.8">
          <table:table-cell table:style-name="Tabella3.A1" office:value-type="string">
            <text:p text:style-name="P413"><text:span text:style-name="T411">Solo</text:span><text:span text:style-name="T420"> </text:span><text:span text:style-name="T411">se</text:span><text:span text:style-name="T422"> </text:span><text:span text:style-name="T411">l'appalto</text:span><text:span text:style-name="T424"> </text:span><text:span text:style-name="T411">è</text:span><text:span text:style-name="T422"> </text:span><text:span text:style-name="T411">riservato</text:span><text:span text:style-name="T422"> </text:span><text:span text:style-name="T474">(</text:span><text:span text:style-name="T589">8</text:span><text:span text:style-name="T474">)</text:span><text:span text:style-name="T411">:</text:span><text:span text:style-name="T426"> </text:span><text:span text:style-name="T474">Si</text:span><text:span text:style-name="T484"> </text:span><text:span text:style-name="T474">tratta</text:span><text:span text:style-name="T490"> </text:span><text:span text:style-name="T474">di</text:span><text:span text:style-name="T498"> </text:span><text:span text:style-name="T474">operatore</text:span><text:span text:style-name="T490"> </text:span><text:span text:style-name="T474">economico,</text:span><text:span text:style-name="T486"> </text:span><text:span text:style-name="T474">di</text:span><text:span text:style-name="T484"> </text:span><text:span text:style-name="T474">cooperativa</text:span><text:span text:style-name="T500"> </text:span><text:span text:style-name="T474">sociale o di un loro consorzio, il cui scopo principale è l'integrazione sociale e</text:span><text:span text:style-name="T493"> </text:span><text:span text:style-name="T474">professionale delle persone con disabilità o svantaggiate, o l'esecuzione è stata</text:span><text:span text:style-name="T493"> </text:span><text:span text:style-name="T474">riservata nel contesto di programmi di lavoro protetti quando almeno il 30 per</text:span><text:span text:style-name="T493"> </text:span><text:span text:style-name="T474">cento</text:span><text:span text:style-name="T490"> </text:span><text:span text:style-name="T474">dei</text:span><text:span text:style-name="T486"> </text:span><text:span text:style-name="T474">lavoratori</text:span><text:span text:style-name="T498"> </text:span><text:span text:style-name="T474">dei</text:span><text:span text:style-name="T490"> </text:span><text:span text:style-name="T474">suddetti</text:span><text:span text:style-name="T486"> </text:span><text:span text:style-name="T474">operatori</text:span><text:span text:style-name="T486"> </text:span><text:span text:style-name="T474">economici</text:span><text:span text:style-name="T490"> </text:span><text:span text:style-name="T474">è</text:span><text:span text:style-name="T491"> </text:span><text:span text:style-name="T474">composto</text:span><text:span text:style-name="T490"> </text:span><text:span text:style-name="T474">da</text:span><text:span text:style-name="T490"> </text:span><text:span text:style-name="T474">lavoratori</text:span><text:span text:style-name="T486"> </text:span><text:span text:style-name="T474">con</text:span><text:span text:style-name="T500"> </text:span><text:span text:style-name="T474">disabilità</text:span><text:span text:style-name="T501"> </text:span><text:span text:style-name="T474">o</text:span><text:span text:style-name="T490"> </text:span><text:span text:style-name="T474">da</text:span><text:span text:style-name="T490"> </text:span><text:span text:style-name="T474">lavoratori</text:span><text:span text:style-name="T488"> </text:span><text:span text:style-name="T474">svantaggiati</text:span><text:span text:style-name="T502"> </text:span><text:span text:style-name="T474">(art. 61 del</text:span><text:span text:style-name="T488"> </text:span><text:span text:style-name="T474">Codice)?</text:span></text:p>
            <text:p text:style-name="P188"/>
            <text:p text:style-name="P389"><text:span text:style-name="T412">In</text:span><text:span text:style-name="T421"> </text:span><text:span text:style-name="T412">caso</text:span><text:span text:style-name="T418"> </text:span><text:span text:style-name="T412">affermativo,</text:span></text:p>
            <text:p text:style-name="P160"/>
            <text:p text:style-name="P389"><text:span text:style-name="T474">qual</text:span><text:span text:style-name="T498"> </text:span><text:span text:style-name="T474">è</text:span><text:span text:style-name="T490"> </text:span><text:span text:style-name="T474">la</text:span><text:span text:style-name="T490"> </text:span><text:span text:style-name="T474">percentuale</text:span><text:span text:style-name="T491"> </text:span><text:span text:style-name="T474">corrispondente</text:span><text:span text:style-name="T490"> </text:span><text:span text:style-name="T474">di</text:span><text:span text:style-name="T493"> </text:span><text:span text:style-name="T474">lavoratori</text:span><text:span text:style-name="T484"> </text:span><text:span text:style-name="T474">con</text:span><text:span text:style-name="T488"> </text:span><text:span text:style-name="T474">disabilità</text:span><text:span text:style-name="T488"> </text:span><text:span text:style-name="T474">o</text:span><text:span text:style-name="T484"> </text:span><text:span text:style-name="T474">svantaggiati?</text:span></text:p>
            <text:p text:style-name="P185"/>
            <text:p text:style-name="P46"><text:span text:style-name="T474">Se richiesto, specificare a quale o quali categorie di lavoratori con disabilità o</text:span><text:span text:style-name="T493"> </text:span><text:span text:style-name="T474">svantaggiati</text:span><text:span text:style-name="T493"> </text:span><text:span text:style-name="T474">appartengono</text:span><text:span text:style-name="T490"> </text:span><text:span text:style-name="T474">i</text:span><text:span text:style-name="T502"> </text:span><text:span text:style-name="T474">dipendenti</text:span><text:span text:style-name="T493"> </text:span><text:span text:style-name="T474">interessati:</text:span></text:p>
          </table:table-cell>
          <table:table-cell table:style-name="Tabella3.A1" office:value-type="string">
            <text:p text:style-name="P279"><text:span text:style-name="T180">[</text:span><text:span text:style-name="T201"> </text:span><text:span text:style-name="T180">]</text:span><text:span text:style-name="T201"> </text:span><text:span text:style-name="T180">Sì</text:span><text:span text:style-name="T205"> </text:span><text:span text:style-name="T180">[</text:span><text:span text:style-name="T205"> </text:span><text:span text:style-name="T180">]</text:span><text:span text:style-name="T190"> </text:span><text:span text:style-name="T180">No</text:span></text:p>
            <text:p text:style-name="P161"/>
            <text:p text:style-name="P161"/>
            <text:p text:style-name="P161"/>
            <text:p text:style-name="P161"/>
            <text:p text:style-name="P161"/>
            <text:p text:style-name="P161"/>
            <text:p text:style-name="P161"/>
            <text:p text:style-name="P189"/>
            <text:p text:style-name="P430"><text:span text:style-name="T183">[……………]</text:span><text:span text:style-name="T202"> </text:span><text:span text:style-name="T183">[…………....]</text:span></text:p>
          </table:table-cell>
        </table:table-row>
        <text:soft-page-break/>
        <table:table-row table:style-name="Tabella3.9">
          <table:table-cell table:style-name="Tabella3.A1" office:value-type="string">
            <text:p text:style-name="P414"><text:span text:style-name="T473">Se pertinente: l'operatore economico è iscritto in un elenco ufficiale di imprenditori,</text:span><text:span text:style-name="T492"> </text:span><text:span text:style-name="T474">fornitori, o prestatori di servizi o possiede una certificazione o una attestazione</text:span><text:span text:style-name="T493"> </text:span><text:span text:style-name="T474">rilasciata</text:span><text:span text:style-name="T501"> </text:span><text:span text:style-name="T474">da organismi</text:span><text:span text:style-name="T501"> </text:span><text:span text:style-name="T474">accreditati</text:span><text:span text:style-name="T493"> </text:span><text:span text:style-name="T474">?</text:span></text:p>
            <text:p text:style-name="P390"><text:span text:style-name="T412">In</text:span><text:span text:style-name="T421"> </text:span><text:span text:style-name="T412">caso</text:span><text:span text:style-name="T418"> </text:span><text:span text:style-name="T412">affermativo</text:span><text:span text:style-name="T474">:</text:span></text:p>
            <text:p text:style-name="P162"/>
            <text:p text:style-name="P26"><text:span text:style-name="T412">Rispondere compilando le altre parti di questa sezione, la sezione B e, ove</text:span><text:span text:style-name="T428"> </text:span><text:span text:style-name="T412">pertinente, la sezione C della presente parte, la parte III, la parte V se</text:span><text:span text:style-name="T428"> </text:span><text:span text:style-name="T412">applicabile,</text:span><text:span text:style-name="T418"> </text:span><text:span text:style-name="T412">e</text:span><text:span text:style-name="T428"> </text:span><text:span text:style-name="T412">in</text:span><text:span text:style-name="T430"> </text:span><text:span text:style-name="T412">ogni</text:span><text:span text:style-name="T418"> </text:span><text:span text:style-name="T412">caso</text:span><text:span text:style-name="T430"> </text:span><text:span text:style-name="T412">compilare</text:span><text:span text:style-name="T428"> </text:span><text:span text:style-name="T412">e</text:span><text:span text:style-name="T418"> </text:span><text:span text:style-name="T412">firmare</text:span><text:span text:style-name="T418"> </text:span><text:span text:style-name="T412">la</text:span><text:span text:style-name="T430"> </text:span><text:span text:style-name="T412">parte</text:span><text:span text:style-name="T428"> </text:span><text:span text:style-name="T412">VI.</text:span></text:p>
            <text:p text:style-name="P186"/>
            <text:list text:style-name="WWNum21">
              <text:list-item>
                <text:p text:style-name="P506"><text:span text:style-name="T474">Indicare</text:span><text:span text:style-name="T484"> </text:span><text:span text:style-name="T474">la</text:span><text:span text:style-name="T498"> </text:span><text:span text:style-name="T474">denominazione</text:span><text:span text:style-name="T490"> </text:span><text:span text:style-name="T474">dell'elenco</text:span><text:span text:style-name="T488"> </text:span><text:span text:style-name="T474">o</text:span><text:span text:style-name="T490"> </text:span><text:span text:style-name="T474">del</text:span><text:span text:style-name="T484"> </text:span><text:span text:style-name="T474">certificato</text:span><text:span text:style-name="T488"> </text:span><text:span text:style-name="T474">o</text:span><text:span text:style-name="T498"> </text:span><text:span text:style-name="T474">dell’attestato</text:span><text:span text:style-name="T490"> </text:span><text:span text:style-name="T474">e,</text:span><text:span text:style-name="T493"> </text:span><text:span text:style-name="T474">se</text:span><text:span text:style-name="T504"> </text:span><text:span text:style-name="T474">pertinente,</text:span><text:span text:style-name="T490"> </text:span><text:span text:style-name="T474">il</text:span><text:span text:style-name="T498"> </text:span><text:span text:style-name="T474">numero</text:span><text:span text:style-name="T484"> </text:span><text:span text:style-name="T474">di</text:span><text:span text:style-name="T488"> </text:span><text:span text:style-name="T474">iscrizione</text:span><text:span text:style-name="T498"> </text:span><text:span text:style-name="T474">o</text:span><text:span text:style-name="T493"> </text:span><text:span text:style-name="T474">della</text:span><text:span text:style-name="T490"> </text:span><text:span text:style-name="T474">certificazione</text:span><text:span text:style-name="T490"> </text:span><text:span text:style-name="T474">o</text:span><text:span text:style-name="T498"> </text:span><text:span text:style-name="T474">dell’attestazione</text:span></text:p>
              </text:list-item>
            </text:list>
            <text:p text:style-name="P161"/>
            <text:p text:style-name="P189"/>
            <text:list text:continue-numbering="true" text:style-name="WWNum21">
              <text:list-item>
                <text:p text:style-name="P511"><text:span text:style-name="T474">Se</text:span><text:span text:style-name="T490"> </text:span><text:span text:style-name="T474">il certificato di</text:span><text:span text:style-name="T498"> </text:span><text:span text:style-name="T474">iscrizione o</text:span><text:span text:style-name="T490"> </text:span><text:span text:style-name="T474">la</text:span><text:span text:style-name="T490"> </text:span><text:span text:style-name="T474">certificazione</text:span><text:span text:style-name="T490"> </text:span><text:span text:style-name="T474">o</text:span><text:span text:style-name="T498"> </text:span><text:span text:style-name="T474">l’attestazione è</text:span><text:span text:style-name="T490"> </text:span><text:span text:style-name="T474">disponibile</text:span><text:span text:style-name="T504"> </text:span><text:span text:style-name="T474">elettronicamente,</text:span><text:span text:style-name="T498"> </text:span><text:span text:style-name="T474">indicare:</text:span></text:p>
              </text:list-item>
            </text:list>
          </table:table-cell>
          <table:table-cell table:style-name="Tabella3.A1" office:value-type="string">
            <text:p text:style-name="P281"><text:span text:style-name="T249">[</text:span><text:span text:style-name="T258"> </text:span><text:span text:style-name="T249">]</text:span><text:span text:style-name="T260"> </text:span><text:span text:style-name="T249">Sì [ ]</text:span><text:span text:style-name="T260"> </text:span><text:span text:style-name="T249">No [ ]</text:span><text:span text:style-name="T262"> </text:span><text:span text:style-name="T249">Non</text:span><text:span text:style-name="T258"> </text:span><text:span text:style-name="T249">applicabile</text:span></text:p>
            <text:p text:style-name="P198"/>
            <text:p text:style-name="P198"/>
            <text:p text:style-name="P198"/>
            <text:p text:style-name="P198"/>
            <text:p text:style-name="P198"/>
            <text:p text:style-name="P198"/>
            <text:p text:style-name="P205"/>
            <text:p text:style-name="P327"><text:span text:style-name="T488">a)</text:span><text:span text:style-name="T505"> <text:s/></text:span><text:span text:style-name="T474">[</text:span><text:span text:style-name="T338"><text:tab/></text:span><text:span text:style-name="T474">]</text:span></text:p>
            <text:p text:style-name="P161"/>
            <text:p text:style-name="P161"/>
            <text:p text:style-name="P163"/>
            <text:p text:style-name="P61"><text:span text:style-name="T474">b)</text:span><text:span text:style-name="T493"> </text:span><text:span text:style-name="T474">(indirizzo web, autorità o organismo di emanazione,</text:span><text:span text:style-name="T500"> </text:span><text:span text:style-name="T474">riferimento</text:span><text:span text:style-name="T488"> </text:span><text:span text:style-name="T474">preciso</text:span><text:span text:style-name="T484"> </text:span><text:span text:style-name="T474">della</text:span><text:span text:style-name="T493"> </text:span><text:span text:style-name="T474">documentazione):</text:span></text:p>
            <text:p text:style-name="P289"><text:span text:style-name="T476">[………..…][…………][……….…][……….…]</text:span><text:span text:style-name="T476"/></text:p>
          </table:table-cell>
        </table:table-row>
      </table:table>
      <text:p text:style-name="P250"><draw:rect text:anchor-type="char" draw:z-index="6" draw:name="Forma3" draw:style-name="gr4" draw:text-style-name="P547" svg:width="4.945cm" svg:height="0.022cm" svg:x="3.09cm" svg:y="0.533cm"><text:p/></draw:rect></text:p>
      <text:p text:style-name="P152"><text:span text:style-name="T243">(</text:span><text:span text:style-name="T247">6</text:span><text:span text:style-name="T243">) <text:s text:c="9"/></text:span><text:span text:style-name="T55">Ripetere</text:span><text:span text:style-name="T220"> </text:span><text:span text:style-name="T55">le</text:span><text:span text:style-name="T221"> </text:span><text:span text:style-name="T55">informazioni</text:span><text:span text:style-name="T241"> </text:span><text:span text:style-name="T55">per</text:span><text:span text:style-name="T222"> </text:span><text:span text:style-name="T55">ogni</text:span><text:span text:style-name="T221"> </text:span><text:span text:style-name="T55">persona</text:span><text:span text:style-name="T221"> </text:span><text:span text:style-name="T55">di</text:span><text:span text:style-name="T241"> </text:span><text:span text:style-name="T55">contatto</text:span><text:span text:style-name="T221"> </text:span><text:span text:style-name="T55">tante</text:span><text:span text:style-name="T221"> </text:span><text:span text:style-name="T55">volte quanto</text:span><text:span text:style-name="T221"> </text:span><text:span text:style-name="T55">necessario.</text:span></text:p>
      <text:p text:style-name="P145"><text:span text:style-name="T243">(</text:span><text:span text:style-name="T247">7</text:span><text:span text:style-name="T243">) <text:s text:c="9"/></text:span><text:span text:style-name="T55">Cfr.</text:span><text:span text:style-name="T221"> </text:span><text:span text:style-name="T55">raccomandazione della</text:span><text:span text:style-name="T241"> </text:span><text:span text:style-name="T55">Commissione,</text:span><text:span text:style-name="T222"> </text:span><text:span text:style-name="T55">del</text:span><text:span text:style-name="T50"> </text:span><text:span text:style-name="T55">6</text:span><text:span text:style-name="T221"> </text:span><text:span text:style-name="T55">maggio</text:span><text:span text:style-name="T224"> </text:span><text:span text:style-name="T55">2003,</text:span><text:span text:style-name="T222"> </text:span><text:span text:style-name="T55">relativa alla</text:span><text:span text:style-name="T239"> </text:span><text:span text:style-name="T55">definizione</text:span><text:span text:style-name="T239"> </text:span><text:span text:style-name="T55">delle</text:span><text:span text:style-name="T224"> </text:span><text:span text:style-name="T55">microimprese,</text:span><text:span text:style-name="T222"> </text:span><text:span text:style-name="T55">piccole e</text:span><text:span text:style-name="T221"> </text:span><text:span text:style-name="T55">medie</text:span><text:span text:style-name="T222"> </text:span><text:span text:style-name="T55">imprese</text:span><text:span text:style-name="T222"> </text:span><text:span text:style-name="T55">(GU</text:span><text:span text:style-name="T220"> </text:span><text:span text:style-name="T55">L</text:span><text:span text:style-name="T57"> </text:span><text:span text:style-name="T55">124</text:span><text:span text:style-name="T239"> </text:span><text:span text:style-name="T55">del</text:span><text:span text:style-name="T239"> </text:span><text:span text:style-name="T55">20.5.2003,</text:span><text:span text:style-name="T222"> </text:span><text:span text:style-name="T55">pag.</text:span><text:span text:style-name="T222"> </text:span><text:span text:style-name="T55">36).</text:span><text:span text:style-name="T220"> </text:span><text:span text:style-name="T55">Queste</text:span><text:span text:style-name="T220"> </text:span><text:span text:style-name="T55">informazioni</text:span><text:span text:style-name="T239"> </text:span><text:span text:style-name="T55">sono</text:span><text:span text:style-name="T50"> </text:span><text:span text:style-name="T55">richieste</text:span><text:span text:style-name="T222"> </text:span><text:span text:style-name="T55">unicamente</text:span><text:span text:style-name="T220"> </text:span><text:span text:style-name="T55">a</text:span><text:span text:style-name="T221"> </text:span><text:span text:style-name="T55">fini</text:span><text:span text:style-name="T221"> </text:span><text:span text:style-name="T55">statistici.</text:span></text:p>
      <text:p text:style-name="P40"><text:span text:style-name="T136">Microimprese:</text:span><text:span text:style-name="T149"> </text:span><text:span text:style-name="T225">imprese</text:span><text:span text:style-name="T230"> </text:span><text:span text:style-name="T225">che</text:span><text:span text:style-name="T230"> </text:span><text:span text:style-name="T136">occupano</text:span><text:span text:style-name="T138"> </text:span><text:span text:style-name="T136">meno</text:span><text:span text:style-name="T152"> </text:span><text:span text:style-name="T136">di</text:span><text:span text:style-name="T138"> </text:span><text:span text:style-name="T136">10</text:span><text:span text:style-name="T141"> </text:span><text:span text:style-name="T136">persone</text:span><text:span text:style-name="T149"> </text:span><text:span text:style-name="T225">e</text:span><text:span text:style-name="T231"> </text:span><text:span text:style-name="T225">realizzano</text:span><text:span text:style-name="T228"> </text:span><text:span text:style-name="T225">un</text:span><text:span text:style-name="T229"> </text:span><text:span text:style-name="T225">fatturato annuo</text:span><text:span text:style-name="T230"> </text:span><text:span text:style-name="T225">oppure</text:span><text:span text:style-name="T229"> </text:span><text:span text:style-name="T225">un</text:span><text:span text:style-name="T228"> </text:span><text:span text:style-name="T225">totale</text:span><text:span text:style-name="T231"> </text:span><text:span text:style-name="T225">di</text:span><text:span text:style-name="T232"> </text:span><text:span text:style-name="T225">bilancio</text:span><text:span text:style-name="T227"> </text:span><text:span text:style-name="T225">annuo</text:span><text:span text:style-name="T229"> </text:span><text:span text:style-name="T136">non</text:span><text:span text:style-name="T146"> </text:span><text:span text:style-name="T136">superiori</text:span><text:span text:style-name="T149"> </text:span><text:span text:style-name="T136">a</text:span><text:span text:style-name="T138"> </text:span><text:span text:style-name="T136">2</text:span><text:span text:style-name="T141"> </text:span><text:span text:style-name="T136">milioni</text:span><text:span text:style-name="T154"> </text:span><text:span text:style-name="T136">di</text:span><text:span text:style-name="T152"> </text:span><text:span text:style-name="T136">EUR.</text:span><text:span text:style-name="T149"> </text:span><text:span text:style-name="T136">Piccole</text:span><text:span text:style-name="T149"> </text:span><text:span text:style-name="T136">imprese:</text:span><text:span text:style-name="T141"> </text:span><text:span text:style-name="T225">imprese</text:span><text:span text:style-name="T228"> </text:span><text:span text:style-name="T225">che</text:span><text:span text:style-name="T230"> </text:span><text:span text:style-name="T136">occupano</text:span><text:span text:style-name="T141"> </text:span><text:span text:style-name="T136">meno</text:span><text:span text:style-name="T141"> </text:span><text:span text:style-name="T136">di</text:span><text:span text:style-name="T149"> </text:span><text:span text:style-name="T136">50 persone</text:span><text:span text:style-name="T141"> </text:span><text:span text:style-name="T225">e</text:span><text:span text:style-name="T228"> </text:span><text:span text:style-name="T225">realizzano</text:span><text:span text:style-name="T228"> </text:span><text:span text:style-name="T225">un</text:span><text:span text:style-name="T228"> </text:span><text:span text:style-name="T225">fatturato</text:span><text:span text:style-name="T231"> </text:span><text:span text:style-name="T225">annuo</text:span><text:span text:style-name="T228"> </text:span><text:span text:style-name="T225">o</text:span><text:span text:style-name="T228"> </text:span><text:span text:style-name="T225">un</text:span><text:span text:style-name="T231"> </text:span><text:span text:style-name="T225">totale</text:span><text:span text:style-name="T228"> </text:span><text:span text:style-name="T225">di bilancio</text:span><text:span text:style-name="T227"> </text:span><text:span text:style-name="T225">annuo</text:span><text:span text:style-name="T227"> </text:span><text:span text:style-name="T136">non</text:span><text:span text:style-name="T146"> </text:span><text:span text:style-name="T136">superiori a</text:span><text:span text:style-name="T138"> </text:span><text:span text:style-name="T136">10</text:span><text:span text:style-name="T141"> </text:span><text:span text:style-name="T136">milioni di</text:span><text:span text:style-name="T149"> </text:span><text:span text:style-name="T136">EUR.</text:span><text:span text:style-name="T149"> </text:span><text:span text:style-name="T136">Medie</text:span><text:span text:style-name="T144"> </text:span><text:span text:style-name="T136">imprese:</text:span><text:span text:style-name="T144"> </text:span><text:span text:style-name="T225">imprese</text:span><text:span text:style-name="T233"> </text:span><text:span text:style-name="T225">che</text:span><text:span text:style-name="T234"> </text:span><text:span text:style-name="T136">non</text:span><text:span text:style-name="T156"> </text:span><text:span text:style-name="T136">appartengono</text:span><text:span text:style-name="T158"> </text:span><text:span text:style-name="T136">alla</text:span><text:span text:style-name="T144"> </text:span><text:span text:style-name="T136">categoria</text:span><text:span text:style-name="T144"> </text:span><text:span text:style-name="T136">delle</text:span><text:span text:style-name="T138"> </text:span><text:span text:style-name="T136">microimprese</text:span><text:span text:style-name="T144"> </text:span><text:span text:style-name="T136">né</text:span><text:span text:style-name="T144"> </text:span><text:span text:style-name="T136">a</text:span><text:span text:style-name="T156"> </text:span><text:span text:style-name="T136">quella</text:span><text:span text:style-name="T158"> </text:span><text:span text:style-name="T136">delle</text:span><text:span text:style-name="T152"> </text:span><text:span text:style-name="T136">piccole</text:span><text:span text:style-name="T152"> </text:span><text:span text:style-name="T136">imprese</text:span><text:span text:style-name="T160">,</text:span><text:span text:style-name="T157"> </text:span><text:span text:style-name="T160">che</text:span><text:span text:style-name="T159"> </text:span><text:span text:style-name="T136">occupano</text:span><text:span text:style-name="T138"> </text:span><text:span text:style-name="T136">meno</text:span><text:span text:style-name="T158"> </text:span><text:span text:style-name="T136">di</text:span><text:span text:style-name="T156"> </text:span><text:span text:style-name="T136">250</text:span><text:span text:style-name="T144"> </text:span><text:span text:style-name="T136">persone</text:span><text:span text:style-name="T152"> </text:span><text:span text:style-name="T225">e</text:span><text:span text:style-name="T233"> </text:span><text:span text:style-name="T225">il</text:span><text:span text:style-name="T231"> </text:span><text:span text:style-name="T225">cui</text:span><text:span text:style-name="T228"> </text:span><text:span text:style-name="T136">fatturato</text:span><text:span text:style-name="T146"> </text:span><text:span text:style-name="T136">annuo</text:span><text:span text:style-name="T149"> </text:span><text:span text:style-name="T136">non</text:span><text:span text:style-name="T141"> </text:span><text:span text:style-name="T136">supera</text:span><text:span text:style-name="T149"> </text:span><text:span text:style-name="T136">i</text:span><text:span text:style-name="T161"> </text:span><text:span text:style-name="T136">50</text:span><text:span text:style-name="T146"> </text:span><text:span text:style-name="T136">milioni</text:span><text:span text:style-name="T161"> </text:span><text:span text:style-name="T136">di EUR</text:span><text:span text:style-name="T149"> </text:span><text:span text:style-name="T136">e/o</text:span><text:span text:style-name="T141"> </text:span><text:span text:style-name="T225">il</text:span><text:span text:style-name="T228"> </text:span><text:span text:style-name="T225">cui</text:span><text:span text:style-name="T227"> </text:span><text:span text:style-name="T136">totale</text:span><text:span text:style-name="T149"> </text:span><text:span text:style-name="T136">di</text:span><text:span text:style-name="T161"> </text:span><text:span text:style-name="T136">bilancio</text:span><text:span text:style-name="T141"> </text:span><text:span text:style-name="T136">annuo</text:span><text:span text:style-name="T146"> </text:span><text:span text:style-name="T136">non</text:span><text:span text:style-name="T141"> </text:span><text:span text:style-name="T136">supera</text:span><text:span text:style-name="T149"> </text:span><text:span text:style-name="T136">i</text:span><text:span text:style-name="T149"> </text:span><text:span text:style-name="T136">43</text:span><text:span text:style-name="T149"> </text:span><text:span text:style-name="T136">milioni di</text:span><text:span text:style-name="T149"> </text:span><text:span text:style-name="T136">EUR</text:span><text:span text:style-name="T225">.</text:span></text:p>
      <text:p text:style-name="P387"><text:span text:style-name="T243">(</text:span><text:span text:style-name="T247">8</text:span><text:span text:style-name="T243">) <text:s text:c="9"/></text:span><text:span text:style-name="T225">Cfr.</text:span><text:span text:style-name="T230"> </text:span><text:span text:style-name="T225">il</text:span><text:span text:style-name="T231"> </text:span><text:span text:style-name="T225">punto</text:span><text:span text:style-name="T228"> </text:span><text:span text:style-name="T225">III.1.5</text:span><text:span text:style-name="T231"> </text:span><text:span text:style-name="T225">del bando</text:span><text:span text:style-name="T230"> </text:span><text:span text:style-name="T225">di</text:span><text:span text:style-name="T231"> </text:span><text:span text:style-name="T225">gara.</text:span></text:p>
      <text:p text:style-name="P2"/>
      <text:p text:style-name="P263"/>
      <table:table table:name="Tabella4" table:style-name="Tabella4">
        <table:table-column table:style-name="Tabella4.A"/>
        <table:table-column table:style-name="Tabella4.B"/>
        <table:table-row table:style-name="Tabella4.1">
          <table:table-cell table:style-name="Tabella4.A1" office:value-type="string">
            <text:list text:style-name="WWNum20">
              <text:list-item>
                <text:p text:style-name="P508"><text:span text:style-name="T474">Indicare</text:span><text:span text:style-name="T493"> </text:span><text:span text:style-name="T474">i</text:span><text:span text:style-name="T493"> </text:span><text:span text:style-name="T474">riferimenti</text:span><text:span text:style-name="T493"> </text:span><text:span text:style-name="T474">in</text:span><text:span text:style-name="T493"> </text:span><text:span text:style-name="T474">base</text:span><text:span text:style-name="T493"> </text:span><text:span text:style-name="T474">ai</text:span><text:span text:style-name="T493"> </text:span><text:span text:style-name="T474">quali</text:span><text:span text:style-name="T493"> </text:span><text:span text:style-name="T474">è</text:span><text:span text:style-name="T493"> </text:span><text:span text:style-name="T474">stata</text:span><text:span text:style-name="T493"> </text:span><text:span text:style-name="T474">ottenuta</text:span><text:span text:style-name="T493"> </text:span><text:span text:style-name="T474">l'iscrizione</text:span><text:span text:style-name="T493"> </text:span><text:span text:style-name="T474">o</text:span><text:span text:style-name="T493"> </text:span><text:span text:style-name="T474">la</text:span><text:span text:style-name="T493"> </text:span><text:span text:style-name="T474">certificazione o l’attestazione e, se pertinente, la classificazione ricevuta</text:span><text:span text:style-name="T493"> </text:span><text:span text:style-name="T474">nell'elenco</text:span><text:span text:style-name="T493"> </text:span><text:span text:style-name="T474">ufficiale (</text:span><text:span text:style-name="T589">9</text:span><text:span text:style-name="T474">):</text:span></text:p>
              </text:list-item>
              <text:list-item>
                <text:p text:style-name="P512"><text:span text:style-name="T474">L'iscrizione</text:span><text:span text:style-name="T498"> </text:span><text:span text:style-name="T474">o</text:span><text:span text:style-name="T498"> </text:span><text:span text:style-name="T474">la</text:span><text:span text:style-name="T490"> </text:span><text:span text:style-name="T474">certificazione</text:span><text:span text:style-name="T498"> </text:span><text:span text:style-name="T474">o</text:span><text:span text:style-name="T484"> </text:span><text:span text:style-name="T474">l’attestazione</text:span><text:span text:style-name="T488"> </text:span><text:span text:style-name="T474">comprende</text:span><text:span text:style-name="T490"> </text:span><text:span text:style-name="T474">tutti</text:span><text:span text:style-name="T498"> </text:span><text:span text:style-name="T474">i criteri</text:span><text:span text:style-name="T493"> </text:span><text:span text:style-name="T474">di</text:span><text:span text:style-name="T504"> </text:span><text:span text:style-name="T474">selezione</text:span><text:span text:style-name="T501"> </text:span><text:span text:style-name="T474">richiesti?</text:span></text:p>
              </text:list-item>
            </text:list>
            <text:p text:style-name="P391"><text:span text:style-name="T412">In</text:span><text:span text:style-name="T425"> </text:span><text:span text:style-name="T412">caso</text:span><text:span text:style-name="T433"> </text:span><text:span text:style-name="T412">di</text:span><text:span text:style-name="T433"> </text:span><text:span text:style-name="T412">risposta negativa</text:span><text:span text:style-name="T430"> </text:span><text:span text:style-name="T412">alla</text:span><text:span text:style-name="T436"> </text:span><text:span text:style-name="T412">lettera</text:span><text:span text:style-name="T436"> </text:span><text:span text:style-name="T412">d):</text:span></text:p>
            <text:p text:style-name="P27"><text:span text:style-name="T412">le</text:span><text:span text:style-name="T425"> </text:span><text:span text:style-name="T412">informazioni</text:span><text:span text:style-name="T418"> </text:span><text:span text:style-name="T412">da fornire</text:span><text:span text:style-name="T418"> </text:span><text:span text:style-name="T412">in</text:span><text:span text:style-name="T418"> </text:span><text:span text:style-name="T412">ordine ai</text:span><text:span text:style-name="T418"> </text:span><text:span text:style-name="T412">criteri</text:span><text:span text:style-name="T418"> </text:span><text:span text:style-name="T412">di</text:span><text:span text:style-name="T418"> </text:span><text:span text:style-name="T412">selezione</text:span><text:span text:style-name="T436"> </text:span><text:span text:style-name="T412">non</text:span><text:span text:style-name="T436"> </text:span><text:span text:style-name="T412">soddisfatti</text:span><text:span text:style-name="T440"> </text:span><text:span text:style-name="T412">nella suddetta documentazione dovranno essere inserite nella Parte IV,</text:span><text:span text:style-name="T440"> </text:span><text:span text:style-name="T412">Sezioni</text:span><text:span text:style-name="T421"> </text:span><text:span text:style-name="T412">A,</text:span><text:span text:style-name="T433"> </text:span><text:span text:style-name="T412">B</text:span><text:span text:style-name="T441"> </text:span><text:span text:style-name="T412">o</text:span><text:span text:style-name="T418"> </text:span><text:span text:style-name="T412">C</text:span></text:p>
            <text:p text:style-name="P328"><text:span text:style-name="T414">SOLO</text:span><text:span text:style-name="T438"> </text:span><text:span text:style-name="T414">se</text:span><text:span text:style-name="T435"> </text:span><text:span text:style-name="T414">richiesto</text:span><text:span text:style-name="T438"> </text:span><text:span text:style-name="T414">dal pertinente</text:span><text:span text:style-name="T435"> </text:span><text:span text:style-name="T414">avviso</text:span><text:span text:style-name="T438"> </text:span><text:span text:style-name="T414">o</text:span><text:span text:style-name="T435"> </text:span><text:span text:style-name="T414">bando</text:span><text:span text:style-name="T438"> </text:span><text:span text:style-name="T414">o</text:span><text:span text:style-name="T432"> </text:span><text:span text:style-name="T414">dai</text:span><text:span text:style-name="T435"> </text:span><text:span text:style-name="T414">documenti</text:span><text:span text:style-name="T435"> </text:span><text:span text:style-name="T414">di</text:span><text:span text:style-name="T417"> </text:span><text:span text:style-name="T414">gara:</text:span></text:p>
            <text:list text:continue-numbering="true" text:style-name="WWNum20">
              <text:list-item>
                <text:p text:style-name="P517"><text:span text:style-name="T474">L'operatore economico potrà fornire un </text:span><text:span text:style-name="T411">certificato </text:span><text:span text:style-name="T474">per quanto riguarda il</text:span><text:span text:style-name="T493"> </text:span><text:span text:style-name="T474">pagamento dei contributi previdenziali e delle imposte, o fornire informazioni</text:span><text:span text:style-name="T500"> </text:span><text:span text:style-name="T474">che permettano alla stazione appaltante o all’ente concedente di ottenere</text:span><text:span text:style-name="T493"> </text:span><text:span text:style-name="T474">direttamente tale documento accedendo a una banca dati nazionale che sia</text:span><text:span text:style-name="T493"> </text:span><text:span text:style-name="T474">disponibile</text:span><text:span text:style-name="T484"> </text:span><text:span text:style-name="T474">gratuitamente</text:span><text:span text:style-name="T490"> </text:span><text:span text:style-name="T474">in</text:span><text:span text:style-name="T501"> </text:span><text:span text:style-name="T474">un</text:span><text:span text:style-name="T501"> </text:span><text:span text:style-name="T474">qualunque</text:span><text:span text:style-name="T488"> </text:span><text:span text:style-name="T474">Stato</text:span><text:span text:style-name="T501"> </text:span><text:span text:style-name="T474">membro?</text:span></text:p>
              </text:list-item>
            </text:list>
            <text:p text:style-name="P290"><text:span text:style-name="T474">Se</text:span><text:span text:style-name="T484"> </text:span><text:span text:style-name="T474">la</text:span><text:span text:style-name="T484"> </text:span><text:span text:style-name="T474">documentazione</text:span><text:span text:style-name="T490"> </text:span><text:span text:style-name="T474">pertinente</text:span><text:span text:style-name="T498"> </text:span><text:span text:style-name="T474">è</text:span><text:span text:style-name="T498"> </text:span><text:span text:style-name="T474">disponibile</text:span><text:span text:style-name="T498"> </text:span><text:span text:style-name="T474">elettronicamente,</text:span><text:span text:style-name="T484"> </text:span><text:span text:style-name="T474">indicare:</text:span></text:p>
          </table:table-cell>
          <table:table-cell table:style-name="Tabella4.A1" office:value-type="string">
            <text:p text:style-name="P329"><text:span text:style-name="T474">c)</text:span><text:span text:style-name="T488"> </text:span><text:span text:style-name="T474">[</text:span><text:span text:style-name="T338"><text:tab/></text:span><text:span text:style-name="T474">]</text:span></text:p>
            <text:p text:style-name="P161"/>
            <text:p text:style-name="P161"/>
            <text:list text:style-name="WWNum19">
              <text:list-item>
                <text:p text:style-name="P521"><text:span text:style-name="T474">[</text:span><text:span text:style-name="T502"> </text:span><text:span text:style-name="T474">]</text:span><text:span text:style-name="T506"> </text:span><text:span text:style-name="T474">Sì</text:span><text:span text:style-name="T493"> </text:span><text:span text:style-name="T474">[</text:span><text:span text:style-name="T506"> </text:span><text:span text:style-name="T474">]</text:span><text:span text:style-name="T493"> </text:span><text:span text:style-name="T474">No</text:span></text:p>
              </text:list-item>
            </text:list>
            <text:p text:style-name="P161"/>
            <text:p text:style-name="P161"/>
            <text:p text:style-name="P161"/>
            <text:p text:style-name="P161"/>
            <text:p text:style-name="P161"/>
            <text:p text:style-name="P161"/>
            <text:p text:style-name="P161"/>
            <text:p text:style-name="P161"/>
            <text:p text:style-name="P3"/>
            <text:list text:continue-numbering="true" text:style-name="WWNum19">
              <text:list-item>
                <text:p text:style-name="P522"><text:span text:style-name="T180">[</text:span><text:span text:style-name="T205"> </text:span><text:span text:style-name="T180">]</text:span><text:span text:style-name="T200"> </text:span><text:span text:style-name="T180">Sì</text:span><text:span text:style-name="T201"> </text:span><text:span text:style-name="T180">[</text:span><text:span text:style-name="T200"> </text:span><text:span text:style-name="T180">]</text:span><text:span text:style-name="T201"> </text:span><text:span text:style-name="T180">No</text:span></text:p>
              </text:list-item>
            </text:list>
            <text:p text:style-name="P161"/>
            <text:p text:style-name="P161"/>
            <text:p text:style-name="P161"/>
            <text:p text:style-name="P62"><text:span text:style-name="T180">(indirizzo</text:span><text:span text:style-name="T203"> </text:span><text:span text:style-name="T180">web,</text:span><text:span text:style-name="T206"> </text:span><text:span text:style-name="T180">autorità</text:span><text:span text:style-name="T186"> </text:span><text:span text:style-name="T180">o</text:span><text:span text:style-name="T187"> </text:span><text:span text:style-name="T180">organismo</text:span><text:span text:style-name="T203"> </text:span><text:span text:style-name="T180">di</text:span><text:span text:style-name="T201"> </text:span><text:span text:style-name="T180">emanazione,</text:span><text:span text:style-name="T204"> </text:span><text:span text:style-name="T180">riferimento</text:span><text:span text:style-name="T186"> </text:span><text:span text:style-name="T180">preciso della documentazione)</text:span></text:p>
            <text:p text:style-name="P282"><text:span text:style-name="T183">[………..…][…………][……….…][……….…]</text:span><text:span text:style-name="T183"/></text:p>
          </table:table-cell>
        </table:table-row>
        <table:table-row table:style-name="Tabella4.2">
          <table:table-cell table:style-name="Tabella4.A2" office:value-type="string">
            <text:p text:style-name="P185"/>
            <text:p text:style-name="P415"><text:span text:style-name="T474">Se pertinente: l'operatore economico, in caso di contratti di lavori pubblici di</text:span><text:span text:style-name="T493"> </text:span><text:span text:style-name="T474">importo superiore a 150.000 euro, è in possesso di attestazione rilasciata da</text:span><text:span text:style-name="T493"> </text:span><text:span text:style-name="T474">Società Organismi di Attestazione (SOA), ai sensi dell’articolo 100 del Codice</text:span><text:span text:style-name="T493"> </text:span><text:span text:style-name="T474">(settori</text:span><text:span text:style-name="T501"> </text:span><text:span text:style-name="T474">ordinari)?</text:span></text:p>
            <text:p text:style-name="P330"><text:span text:style-name="T412">ovvero</text:span><text:span text:style-name="T412"/></text:p>
            <text:p text:style-name="P143"><text:span text:style-name="T474">è in possesso di attestazione rilasciata dai sistemi di qualificazione ai sensi</text:span><text:span text:style-name="T493"> </text:span><text:span text:style-name="T474">dell’articolo</text:span><text:span text:style-name="T488"> </text:span><text:span text:style-name="T474">162</text:span><text:span text:style-name="T501"> </text:span><text:span text:style-name="T474">del</text:span><text:span text:style-name="T501"> </text:span><text:span text:style-name="T474">Codice</text:span><text:span text:style-name="T501"> </text:span><text:span text:style-name="T474">(settori speciali)?</text:span></text:p>
            <text:p text:style-name="P331"><text:span text:style-name="T412">In</text:span><text:span text:style-name="T421"> </text:span><text:span text:style-name="T412">caso</text:span><text:span text:style-name="T418"> </text:span><text:span text:style-name="T412">affermativo</text:span><text:span text:style-name="T474">:</text:span></text:p>
            <text:p text:style-name="P163"/>
            <text:list text:style-name="WWNum18">
              <text:list-item>
                <text:p text:style-name="P513"><text:span text:style-name="T474">Fornire</text:span><text:span text:style-name="T508"> </text:span><text:span text:style-name="T474">il</text:span><text:span text:style-name="T510"> </text:span><text:span text:style-name="T474">nome</text:span><text:span text:style-name="T512"> </text:span><text:span text:style-name="T474">dell'elenco</text:span><text:span text:style-name="T512"> </text:span><text:span text:style-name="T474">o</text:span><text:span text:style-name="T510"> </text:span><text:span text:style-name="T474">del</text:span><text:span text:style-name="T515"> </text:span><text:span text:style-name="T474">certificato</text:span><text:span text:style-name="T517"> </text:span><text:span text:style-name="T474">e</text:span><text:span text:style-name="T508"> </text:span><text:span text:style-name="T474">il</text:span><text:span text:style-name="T519"> </text:span><text:span text:style-name="T474">numero</text:span><text:span text:style-name="T520"> </text:span><text:span text:style-name="T474">di</text:span><text:span text:style-name="T512"> </text:span><text:span text:style-name="T474">registrazione</text:span><text:span text:style-name="T521"> </text:span><text:span text:style-name="T474">o</text:span><text:span text:style-name="T504"> </text:span><text:span text:style-name="T474">certificazione</text:span><text:span text:style-name="T493"> </text:span><text:span text:style-name="T474">pertinente,</text:span><text:span text:style-name="T501"> </text:span><text:span text:style-name="T474">se</text:span><text:span text:style-name="T502"> </text:span><text:span text:style-name="T474">applicabile</text:span></text:p>
              </text:list-item>
            </text:list>
            <text:p text:style-name="P161"/>
            <text:list text:continue-numbering="true" text:style-name="WWNum18">
              <text:list-item>
                <text:p text:style-name="P513"><text:span text:style-name="T474">Se</text:span><text:span text:style-name="T522"> </text:span><text:span text:style-name="T474">il</text:span><text:span text:style-name="T508"> </text:span><text:span text:style-name="T474">certificato</text:span><text:span text:style-name="T512"> </text:span><text:span text:style-name="T474">di</text:span><text:span text:style-name="T508"> </text:span><text:span text:style-name="T474">registrazione</text:span><text:span text:style-name="T508"> </text:span><text:span text:style-name="T474">o</text:span><text:span text:style-name="T521"> </text:span><text:span text:style-name="T474">certificazione</text:span><text:span text:style-name="T512"> </text:span><text:span text:style-name="T474">è</text:span><text:span text:style-name="T508"> </text:span><text:span text:style-name="T474">disponibile</text:span><text:span text:style-name="T521"> </text:span><text:span text:style-name="T474">per</text:span><text:span text:style-name="T522"> </text:span><text:span text:style-name="T474">via</text:span><text:span text:style-name="T500"> </text:span><text:span text:style-name="T474">elettronica,</text:span><text:span text:style-name="T501"> </text:span><text:span text:style-name="T474">si</text:span><text:span text:style-name="T488"> </text:span><text:span text:style-name="T474">prega</text:span><text:span text:style-name="T502"> </text:span><text:span text:style-name="T474">di</text:span><text:span text:style-name="T493"> </text:span><text:span text:style-name="T474">indicare</text:span><text:span text:style-name="T502"> </text:span><text:span text:style-name="T474">dove</text:span></text:p>
              </text:list-item>
            </text:list>
            <text:p text:style-name="P161"/>
            <text:p text:style-name="P161"/>
            <text:p text:style-name="P190"/>
            <text:list text:continue-numbering="true" text:style-name="WWNum18">
              <text:list-item>
                <text:p text:style-name="P514"><text:span text:style-name="T474">Indicare</text:span><text:span text:style-name="T501"> </text:span><text:span text:style-name="T474">i riferimenti</text:span><text:span text:style-name="T493"> </text:span><text:span text:style-name="T474">su</text:span><text:span text:style-name="T493"> </text:span><text:span text:style-name="T474">cui</text:span><text:span text:style-name="T501"> </text:span><text:span text:style-name="T474">si basa</text:span><text:span text:style-name="T502"> </text:span><text:span text:style-name="T474">la</text:span><text:span text:style-name="T498"> </text:span><text:span text:style-name="T474">registrazione</text:span><text:span text:style-name="T493"> </text:span><text:span text:style-name="T474">o la</text:span><text:span text:style-name="T493"> </text:span><text:span text:style-name="T474">certificazione e,</text:span><text:span text:style-name="T523"> </text:span><text:span text:style-name="T474">se del</text:span><text:span text:style-name="T504"> </text:span><text:span text:style-name="T474">caso,</text:span><text:span text:style-name="T493"> </text:span><text:span text:style-name="T474">la</text:span><text:span text:style-name="T490"> </text:span><text:span text:style-name="T474">classificazione</text:span><text:span text:style-name="T493"> </text:span><text:span text:style-name="T474">ottenuta</text:span><text:span text:style-name="T506"> </text:span><text:span text:style-name="T474">nell'elenco</text:span><text:span text:style-name="T501"> </text:span><text:span text:style-name="T474">ufficiale</text:span></text:p>
              </text:list-item>
            </text:list>
            <text:p text:style-name="P161"/>
            <text:list text:continue-numbering="true" text:style-name="WWNum18">
              <text:list-item>
                <text:p text:style-name="P524"><text:span text:style-name="T474">L'attestazione</text:span><text:span text:style-name="T498"> </text:span><text:span text:style-name="T474">di</text:span><text:span text:style-name="T498"> </text:span><text:span text:style-name="T474">qualificazione</text:span><text:span text:style-name="T486"> </text:span><text:span text:style-name="T474">comprende</text:span><text:span text:style-name="T491"> </text:span><text:span text:style-name="T474">tutti</text:span><text:span text:style-name="T490"> </text:span><text:span text:style-name="T474">i</text:span><text:span text:style-name="T498"> </text:span><text:span text:style-name="T474">criteri</text:span><text:span text:style-name="T498"> </text:span><text:span text:style-name="T474">di</text:span><text:span text:style-name="T488"> </text:span><text:span text:style-name="T474">selezione</text:span><text:span text:style-name="T488"> </text:span><text:span text:style-name="T474">richiesti?</text:span></text:p>
              </text:list-item>
            </text:list>
          </table:table-cell>
          <table:table-cell table:style-name="Tabella4.A2" office:value-type="string">
            <text:p text:style-name="P185"/>
            <text:p text:style-name="P283"><text:span text:style-name="T474">[</text:span><text:span text:style-name="T493"> </text:span><text:span text:style-name="T474">]</text:span><text:span text:style-name="T501"> </text:span><text:span text:style-name="T474">Sì</text:span><text:span text:style-name="T502"> </text:span><text:span text:style-name="T474">[</text:span><text:span text:style-name="T506"> </text:span><text:span text:style-name="T474">]</text:span><text:span text:style-name="T493"> </text:span><text:span text:style-name="T474">No</text:span></text:p>
            <text:p text:style-name="P161"/>
            <text:p text:style-name="P161"/>
            <text:p text:style-name="P161"/>
            <text:p text:style-name="P161"/>
            <text:p text:style-name="P161"/>
            <text:p text:style-name="P189"/>
            <text:p text:style-name="P283"><text:span text:style-name="T474">[</text:span><text:span text:style-name="T493"> </text:span><text:span text:style-name="T474">]</text:span><text:span text:style-name="T501"> </text:span><text:span text:style-name="T474">Sì</text:span><text:span text:style-name="T502"> </text:span><text:span text:style-name="T474">[</text:span><text:span text:style-name="T506"> </text:span><text:span text:style-name="T474">]</text:span><text:span text:style-name="T493"> </text:span><text:span text:style-name="T474">No</text:span></text:p>
            <text:p text:style-name="P161"/>
            <text:p text:style-name="P161"/>
            <text:list text:style-name="WWNum17">
              <text:list-item>
                <text:p text:style-name="P507"><text:span text:style-name="T474">(denominazione</text:span><text:span text:style-name="T491"> </text:span><text:span text:style-name="T474">dell’Organismo</text:span><text:span text:style-name="T491"> </text:span><text:span text:style-name="T474">di</text:span><text:span text:style-name="T486"> </text:span><text:span text:style-name="T474">attestazione</text:span><text:span text:style-name="T486"> </text:span><text:span text:style-name="T474">ovvero</text:span><text:span text:style-name="T504"> </text:span><text:span text:style-name="T477">del Sistema di qualificazione, numero e data</text:span><text:span text:style-name="T494"> </text:span><text:span text:style-name="T477">dell’attestazione) <text:s text:c="13"/></text:span><text:span text:style-name="T513"><text:s/></text:span><text:span text:style-name="T478">[………..…][…………][……….…][</text:span><text:span text:style-name="T339"><text:tab/></text:span><text:span text:style-name="T477">]</text:span></text:p>
              </text:list-item>
            </text:list>
            <text:p text:style-name="P191"/>
            <text:list text:continue-numbering="true" text:style-name="WWNum17">
              <text:list-item>
                <text:p text:style-name="P531"><text:span text:style-name="T474">(indirizzo</text:span><text:span text:style-name="T490"> </text:span><text:span text:style-name="T474">web,</text:span><text:span text:style-name="T484"> </text:span><text:span text:style-name="T474">autorità</text:span><text:span text:style-name="T484"> </text:span><text:span text:style-name="T474">o</text:span><text:span text:style-name="T484"> </text:span><text:span text:style-name="T474">organismo</text:span><text:span text:style-name="T488"> </text:span><text:span text:style-name="T474">di</text:span><text:span text:style-name="T488"> </text:span><text:span text:style-name="T474">emanazione,</text:span><text:span text:style-name="T504"> </text:span><text:span text:style-name="T474">riferimento preciso della documentazione):</text:span><text:span text:style-name="T493"> </text:span><text:span text:style-name="T478">[………..…][…………][……….…][</text:span><text:span text:style-name="T339"><text:tab/></text:span><text:span text:style-name="T477">]</text:span></text:p>
              </text:list-item>
            </text:list>
            <text:p text:style-name="P191"/>
            <text:list text:continue-numbering="true" text:style-name="WWNum17">
              <text:list-item>
                <text:p text:style-name="P515"><text:span text:style-name="T474">(categorie</text:span><text:span text:style-name="T486"> </text:span><text:span text:style-name="T474">di qualificazione</text:span><text:span text:style-name="T484"> </text:span><text:span text:style-name="T474">alla</text:span><text:span text:style-name="T484"> </text:span><text:span text:style-name="T474">quale</text:span><text:span text:style-name="T484"> </text:span><text:span text:style-name="T474">si</text:span><text:span text:style-name="T490"> </text:span><text:span text:style-name="T474">riferisce</text:span><text:span text:style-name="T504"> </text:span><text:span text:style-name="T474">l’attestazione)</text:span></text:p>
              </text:list-item>
            </text:list>
            <text:p text:style-name="P291"><text:span text:style-name="T476">[…………..…]</text:span><text:span text:style-name="T476"/></text:p>
            <text:p text:style-name="P162"/>
            <text:list text:continue-numbering="true" text:style-name="WWNum17">
              <text:list-item>
                <text:p text:style-name="P523"><text:span text:style-name="T474">[</text:span><text:span text:style-name="T502"> </text:span><text:span text:style-name="T474">]</text:span><text:span text:style-name="T502"> </text:span><text:span text:style-name="T474">Sì</text:span><text:span text:style-name="T493"> </text:span><text:span text:style-name="T474">[</text:span><text:span text:style-name="T506"> </text:span><text:span text:style-name="T474">]</text:span><text:span text:style-name="T493"> </text:span><text:span text:style-name="T474">No</text:span></text:p>
              </text:list-item>
            </text:list>
          </table:table-cell>
        </table:table-row>
        <table:table-row table:style-name="Tabella4.3">
          <table:table-cell table:style-name="Tabella4.A3" table:number-columns-spanned="2" office:value-type="string">
            <text:p text:style-name="P48"><text:span text:style-name="T411">Si evidenzia che gli operatori economici, iscritti in elenchi o in possesso</text:span><text:span text:style-name="T429"> </text:span><text:span text:style-name="T411">di attestazione di qualificazione SOA (per lavori di importo</text:span><text:span text:style-name="T429"> </text:span><text:span text:style-name="T411">superiore a 150.000 euro) di cui all’articolo 100 del Codice o in possesso di attestazione rilasciata da Sistemi di qualificazione di cui</text:span><text:span text:style-name="T429"> </text:span><text:span text:style-name="T411">all’articolo</text:span><text:span text:style-name="T434"> </text:span><text:span text:style-name="T411">162</text:span><text:span text:style-name="T429"> </text:span><text:span text:style-name="T411">del</text:span><text:span text:style-name="T434"> </text:span><text:span text:style-name="T411">Codice,</text:span><text:span text:style-name="T429"> </text:span><text:span text:style-name="T411">non</text:span><text:span text:style-name="T431"> </text:span><text:span text:style-name="T411">compilano</text:span><text:span text:style-name="T431"> </text:span><text:span text:style-name="T411">le</text:span><text:span text:style-name="T419"> </text:span><text:span text:style-name="T411">Sezioni</text:span><text:span text:style-name="T426"> </text:span><text:span text:style-name="T411">A,</text:span><text:span text:style-name="T429"> </text:span><text:span text:style-name="T411">B</text:span><text:span text:style-name="T431"> </text:span><text:span text:style-name="T411">e C</text:span><text:span text:style-name="T442"> </text:span><text:span text:style-name="T411">della</text:span><text:span text:style-name="T419"> </text:span><text:span text:style-name="T411">Parte</text:span><text:span text:style-name="T434"> </text:span><text:span text:style-name="T411">IV.</text:span></text:p>
          </table:table-cell>
          <table:covered-table-cell/>
        </table:table-row>
        <text:soft-page-break/>
        <table:table-row table:style-name="Tabella4.4">
          <table:table-cell table:style-name="Tabella4.A4" office:value-type="string">
            <text:p text:style-name="P328"><text:span text:style-name="T59">Forma</text:span><text:span text:style-name="T77"> </text:span><text:span text:style-name="T59">della</text:span><text:span text:style-name="T75"> </text:span><text:span text:style-name="T59">partecipazione:</text:span></text:p>
          </table:table-cell>
          <table:table-cell table:style-name="Tabella4.B4" office:value-type="string">
            <text:p text:style-name="P284"><text:span text:style-name="T59">Risposta:</text:span><text:span text:style-name="T59"/></text:p>
          </table:table-cell>
        </table:table-row>
        <table:table-row table:style-name="Tabella4.5">
          <table:table-cell table:style-name="Tabella4.A1" office:value-type="string">
            <text:p text:style-name="P321"><text:span text:style-name="T180">L'operatore</text:span><text:span text:style-name="T187"> </text:span><text:span text:style-name="T180">economico</text:span><text:span text:style-name="T189"> </text:span><text:span text:style-name="T180">partecipa</text:span><text:span text:style-name="T189"> </text:span><text:span text:style-name="T180">alla</text:span><text:span text:style-name="T203"> </text:span><text:span text:style-name="T180">procedura</text:span><text:span text:style-name="T189"> </text:span><text:span text:style-name="T180">di appalto</text:span><text:span text:style-name="T203"> </text:span><text:span text:style-name="T180">insieme ad</text:span><text:span text:style-name="T187"> </text:span><text:span text:style-name="T180">altri</text:span><text:span text:style-name="T189"> </text:span><text:span text:style-name="T180">(</text:span><text:span text:style-name="T168">10</text:span><text:span text:style-name="T180">)?</text:span></text:p>
          </table:table-cell>
          <table:table-cell table:style-name="Tabella4.A1" office:value-type="string">
            <text:p text:style-name="P281"><text:span text:style-name="T249">[</text:span><text:span text:style-name="T260"> </text:span><text:span text:style-name="T249">]</text:span><text:span text:style-name="T262"> </text:span><text:span text:style-name="T249">Sì</text:span><text:span text:style-name="T262"> </text:span><text:span text:style-name="T249">[</text:span><text:span text:style-name="T260"> </text:span><text:span text:style-name="T249">]</text:span><text:span text:style-name="T263"> </text:span><text:span text:style-name="T249">No</text:span></text:p>
          </table:table-cell>
        </table:table-row>
        <table:table-row table:style-name="Tabella4.6">
          <table:table-cell table:style-name="Tabella4.A6" table:number-columns-spanned="2" office:value-type="string">
            <text:p text:style-name="P332"><text:span text:style-name="T118">In</text:span><text:span text:style-name="T134"> </text:span><text:span text:style-name="T118">caso</text:span><text:span text:style-name="T120"> </text:span><text:span text:style-name="T118">affermativo</text:span><text:span text:style-name="T180">,</text:span><text:span text:style-name="T187"> </text:span><text:span text:style-name="T180">accertarsi</text:span><text:span text:style-name="T186"> </text:span><text:span text:style-name="T180">che gli</text:span><text:span text:style-name="T187"> </text:span><text:span text:style-name="T180">altri</text:span><text:span text:style-name="T189"> </text:span><text:span text:style-name="T180">operatori</text:span><text:span text:style-name="T201"> </text:span><text:span text:style-name="T180">interessati</text:span><text:span text:style-name="T189"> </text:span><text:span text:style-name="T180">forniscano</text:span><text:span text:style-name="T203"> </text:span><text:span text:style-name="T180">un</text:span><text:span text:style-name="T187"> </text:span><text:span text:style-name="T180">DGUE</text:span><text:span text:style-name="T203"> </text:span><text:span text:style-name="T180">distinto.</text:span></text:p>
          </table:table-cell>
          <table:covered-table-cell/>
        </table:table-row>
        <table:table-row table:style-name="Tabella4.7">
          <table:table-cell table:style-name="Tabella4.A1" office:value-type="string">
            <text:p text:style-name="P333"><text:span text:style-name="T343">In</text:span><text:span text:style-name="T367"> </text:span><text:span text:style-name="T343">caso</text:span><text:span text:style-name="T370"> </text:span><text:span text:style-name="T343">affermativo</text:span><text:span text:style-name="T594">:</text:span></text:p>
            <text:list text:style-name="WWNum16">
              <text:list-item>
                <text:p text:style-name="P509"><text:span text:style-name="T474">Specificare il ruolo dell'operatore economico nel raggruppamento, ovvero</text:span><text:span text:style-name="T493"> </text:span><text:span text:style-name="T474">consorzio,</text:span><text:span text:style-name="T488"> </text:span><text:span text:style-name="T474">GEIE, rete</text:span><text:span text:style-name="T498"> </text:span><text:span text:style-name="T474">di</text:span><text:span text:style-name="T490"> </text:span><text:span text:style-name="T474">impresa</text:span><text:span text:style-name="T484"> </text:span><text:span text:style-name="T474">di cui</text:span><text:span text:style-name="T498"> </text:span><text:span text:style-name="T474">all’</text:span><text:span text:style-name="T524"> </text:span><text:span text:style-name="T474">art.</text:span><text:span text:style-name="T490"> </text:span><text:span text:style-name="T474">65,</text:span><text:span text:style-name="T498"> </text:span><text:span text:style-name="T474">comma</text:span><text:span text:style-name="T498"> </text:span><text:span text:style-name="T474">2,</text:span><text:span text:style-name="T488"> </text:span><text:span text:style-name="T474">lett.</text:span><text:span text:style-name="T501"> </text:span><text:span text:style-name="T474">e),</text:span><text:span text:style-name="T490"> </text:span><text:span text:style-name="T474">f),</text:span><text:span text:style-name="T488"> </text:span><text:span text:style-name="T474">g),</text:span><text:span text:style-name="T484"> </text:span><text:span text:style-name="T474">h),</text:span><text:span text:style-name="T500"> </text:span><text:span text:style-name="T474">ed</text:span><text:span text:style-name="T493"> </text:span><text:span text:style-name="T474">all’art.</text:span><text:span text:style-name="T493"> </text:span><text:span text:style-name="T474">66,</text:span><text:span text:style-name="T493"> </text:span><text:span text:style-name="T474">comma</text:span><text:span text:style-name="T493"> </text:span><text:span text:style-name="T474">1,</text:span><text:span text:style-name="T493"> </text:span><text:span text:style-name="T474">lett.</text:span><text:span text:style-name="T493"> </text:span><text:span text:style-name="T474">a),</text:span><text:span text:style-name="T493"> </text:span><text:span text:style-name="T474">b),</text:span><text:span text:style-name="T493"> </text:span><text:span text:style-name="T474">c),</text:span><text:span text:style-name="T493"> </text:span><text:span text:style-name="T474">d),</text:span><text:span text:style-name="T493"> </text:span><text:span text:style-name="T474">e),</text:span><text:span text:style-name="T493"> </text:span><text:span text:style-name="T474">f),</text:span><text:span text:style-name="T493"> </text:span><text:span text:style-name="T474">del</text:span><text:span text:style-name="T493"> </text:span><text:span text:style-name="T474">Codice</text:span><text:span text:style-name="T493"> </text:span><text:span text:style-name="T474">(capofila,</text:span><text:span text:style-name="T500"> </text:span><text:span text:style-name="T474">responsabile</text:span><text:span text:style-name="T488"> </text:span><text:span text:style-name="T474">di</text:span><text:span text:style-name="T502"> </text:span><text:span text:style-name="T474">compiti</text:span><text:span text:style-name="T502"> </text:span><text:span text:style-name="T474">specifici,</text:span><text:span text:style-name="T502"> </text:span><text:span text:style-name="T474">ecc.)</text:span></text:p>
              </text:list-item>
            </text:list>
            <text:p text:style-name="P161"/>
            <text:list text:continue-numbering="true" text:style-name="WWNum16">
              <text:list-item>
                <text:p text:style-name="P518"><text:span text:style-name="T474">Indicare gli altri operatori economici che compartecipano alla procedura di</text:span><text:span text:style-name="T493"> </text:span><text:span text:style-name="T474">appalto.</text:span></text:p>
              </text:list-item>
            </text:list>
            <text:p text:style-name="P161"/>
            <text:list text:continue-numbering="true" text:style-name="WWNum16">
              <text:list-item>
                <text:p text:style-name="P525"><text:span text:style-name="T474">Se</text:span><text:span text:style-name="T524"> </text:span><text:span text:style-name="T474">pertinente,</text:span><text:span text:style-name="T488"> </text:span><text:span text:style-name="T474">indicare</text:span><text:span text:style-name="T490"> </text:span><text:span text:style-name="T474">il</text:span><text:span text:style-name="T498"> </text:span><text:span text:style-name="T474">nome</text:span><text:span text:style-name="T498"> </text:span><text:span text:style-name="T474">del</text:span><text:span text:style-name="T501"> </text:span><text:span text:style-name="T474">raggruppamento</text:span><text:span text:style-name="T484"> </text:span><text:span text:style-name="T474">partecipante</text:span></text:p>
              </text:list-item>
            </text:list>
          </table:table-cell>
          <table:table-cell table:style-name="Tabella4.A1" office:value-type="string">
            <text:p text:style-name="P198"/>
            <text:p text:style-name="P198"/>
            <text:p text:style-name="P192"/>
            <text:p text:style-name="P334"><text:span text:style-name="T594">a): [</text:span><text:span text:style-name="T341"><text:tab/></text:span><text:span text:style-name="T594">]</text:span></text:p>
            <text:p text:style-name="P198"/>
            <text:p text:style-name="P198"/>
            <text:p text:style-name="P198"/>
            <text:p text:style-name="P335"><text:span text:style-name="T594">b): [</text:span><text:span text:style-name="T341"><text:tab/></text:span><text:span text:style-name="T594">]</text:span></text:p>
            <text:p text:style-name="P206"/>
            <text:p text:style-name="P336"><text:span text:style-name="T594">c): [</text:span><text:span text:style-name="T341"><text:tab/></text:span><text:span text:style-name="T594">]</text:span></text:p>
          </table:table-cell>
        </table:table-row>
      </table:table>
      <text:p text:style-name="P202"><draw:rect text:anchor-type="char" draw:z-index="7" draw:name="Forma4" draw:style-name="gr4" draw:text-style-name="P547" svg:width="4.945cm" svg:height="0.022cm" svg:x="3.09cm" svg:y="0.402cm"><text:p/></draw:rect></text:p>
      <text:p text:style-name="P152"><text:span text:style-name="T243">(</text:span><text:span text:style-name="T247">9</text:span><text:span text:style-name="T243">) <text:s text:c="9"/></text:span><text:span text:style-name="T55">I</text:span><text:span text:style-name="T220"> </text:span><text:span text:style-name="T55">riferimenti</text:span><text:span text:style-name="T50"> </text:span><text:span text:style-name="T55">e</text:span><text:span text:style-name="T222"> </text:span><text:span text:style-name="T55">l'eventuale</text:span><text:span text:style-name="T222"> </text:span><text:span text:style-name="T55">classificazione</text:span><text:span text:style-name="T220"> </text:span><text:span text:style-name="T55">sono</text:span><text:span text:style-name="T50"> </text:span><text:span text:style-name="T55">indicati</text:span><text:span text:style-name="T222"> </text:span><text:span text:style-name="T55">nella</text:span><text:span text:style-name="T220"> </text:span><text:span text:style-name="T55">certificazione.</text:span></text:p>
      <text:p text:style-name="P154"><text:span text:style-name="T244">(</text:span><text:span text:style-name="T247">10</text:span><text:span text:style-name="T244">) <text:s text:c="5"/></text:span><text:span text:style-name="T245"><text:s/></text:span><text:span text:style-name="T225">Specificamente</text:span><text:span text:style-name="T231"> </text:span><text:span text:style-name="T444">nell’ambito</text:span><text:span text:style-name="T446"> </text:span><text:span text:style-name="T444">di</text:span><text:span text:style-name="T448"> </text:span><text:span text:style-name="T444">un</text:span><text:span text:style-name="T446"> </text:span><text:span text:style-name="T444">raggruppamento,</text:span><text:span text:style-name="T450"> </text:span><text:span text:style-name="T444">consorzio,</text:span><text:span text:style-name="T450"> </text:span><text:span text:style-name="T444">joint-venture</text:span><text:span text:style-name="T451"> </text:span><text:span text:style-name="T444">o</text:span><text:span text:style-name="T446"> </text:span><text:span text:style-name="T444">altro</text:span></text:p>
      <text:p text:style-name="P223"/>
      <table:table table:name="Tabella5" table:style-name="Tabella5">
        <table:table-column table:style-name="Tabella5.A"/>
        <table:table-column table:style-name="Tabella5.B"/>
        <table:table-row table:style-name="Tabella5.1">
          <table:table-cell table:style-name="Tabella5.A1" office:value-type="string">
            <text:p text:style-name="P420"><text:span text:style-name="T474">d)</text:span><text:span text:style-name="T493"> </text:span><text:span text:style-name="T474">Se pertinente, indicare la denominazione degli operatori economici facenti</text:span><text:span text:style-name="T493"> </text:span><text:span text:style-name="T474">parte di un consorzio di cui all’art. 65, comma 2, lett. b), c), d), del Codice o di</text:span><text:span text:style-name="T493"> </text:span><text:span text:style-name="T474">una</text:span><text:span text:style-name="T491"> </text:span><text:span text:style-name="T474">Società</text:span><text:span text:style-name="T488"> </text:span><text:span text:style-name="T474">di</text:span><text:span text:style-name="T484"> </text:span><text:span text:style-name="T474">professionisti di</text:span><text:span text:style-name="T486"> </text:span><text:span text:style-name="T474">cui</text:span><text:span text:style-name="T488"> </text:span><text:span text:style-name="T474">all’art.</text:span><text:span text:style-name="T490"> </text:span><text:span text:style-name="T474">66,</text:span><text:span text:style-name="T490"> </text:span><text:span text:style-name="T474">comma</text:span><text:span text:style-name="T490"> </text:span><text:span text:style-name="T474">1,</text:span><text:span text:style-name="T490"> </text:span><text:span text:style-name="T474">lett.</text:span><text:span text:style-name="T490"> </text:span><text:span text:style-name="T474">g),</text:span><text:span text:style-name="T486"> </text:span><text:span text:style-name="T474">del</text:span><text:span text:style-name="T484"> </text:span><text:span text:style-name="T474">Codice,</text:span><text:span text:style-name="T498"> </text:span><text:span text:style-name="T474">che</text:span><text:span text:style-name="T500"> </text:span><text:span text:style-name="T474">eseguono</text:span><text:span text:style-name="T488"> </text:span><text:span text:style-name="T474">le prestazioni</text:span><text:span text:style-name="T502"> </text:span><text:span text:style-name="T474">oggetto</text:span><text:span text:style-name="T502"> </text:span><text:span text:style-name="T474">del</text:span><text:span text:style-name="T501"> </text:span><text:span text:style-name="T474">contratto.</text:span></text:p>
          </table:table-cell>
          <table:table-cell table:style-name="Tabella5.A1" office:value-type="string">
            <text:p text:style-name="P211"/>
            <text:p text:style-name="P327"><text:span text:style-name="T594">d): [</text:span><text:span text:style-name="T341"><text:tab/></text:span><text:span text:style-name="T594">]</text:span></text:p>
          </table:table-cell>
        </table:table-row>
        <table:table-row table:style-name="Tabella5.2">
          <table:table-cell table:style-name="Tabella5.A1" office:value-type="string">
            <text:p text:style-name="P321"><text:span text:style-name="T59">Lotti</text:span><text:span text:style-name="T59"/></text:p>
          </table:table-cell>
          <table:table-cell table:style-name="Tabella5.A1" office:value-type="string">
            <text:p text:style-name="P279"><text:span text:style-name="T59">Risposta:</text:span><text:span text:style-name="T59"/></text:p>
          </table:table-cell>
        </table:table-row>
        <table:table-row table:style-name="Tabella5.3">
          <table:table-cell table:style-name="Tabella5.A1" office:value-type="string">
            <text:p text:style-name="P431"><text:span text:style-name="T249">Se</text:span><text:span text:style-name="T258"> </text:span><text:span text:style-name="T249">pertinente,</text:span><text:span text:style-name="T264"> </text:span><text:span text:style-name="T249">indicare il</text:span><text:span text:style-name="T266"> </text:span><text:span text:style-name="T249">lotto</text:span><text:span text:style-name="T268"> </text:span><text:span text:style-name="T249">o</text:span><text:span text:style-name="T266"> </text:span><text:span text:style-name="T249">i</text:span><text:span text:style-name="T258"> </text:span><text:span text:style-name="T249">lotti</text:span><text:span text:style-name="T271"> </text:span><text:span text:style-name="T249">per</text:span><text:span text:style-name="T273"> </text:span><text:span text:style-name="T249">i</text:span><text:span text:style-name="T264"> </text:span><text:span text:style-name="T249">quali</text:span><text:span text:style-name="T264"> </text:span><text:span text:style-name="T249">l'operatore</text:span><text:span text:style-name="T266"> </text:span><text:span text:style-name="T249">economico</text:span><text:span text:style-name="T275"> </text:span><text:span text:style-name="T249">intende</text:span><text:span text:style-name="T273"> </text:span><text:span text:style-name="T249">presentare</text:span><text:span text:style-name="T258"> </text:span><text:span text:style-name="T249">un'offerta.</text:span></text:p>
          </table:table-cell>
          <table:table-cell table:style-name="Tabella5.A1" office:value-type="string">
            <text:p text:style-name="P285"><text:span text:style-name="T249">[ </text:span><text:span text:style-name="T276"><text:s/></text:span><text:span text:style-name="T249">]</text:span></text:p>
          </table:table-cell>
        </table:table-row>
      </table:table>
      <text:p text:style-name="P217"/>
      <text:h text:style-name="P105" text:outline-level="4"><text:span text:style-name="T50">B:</text:span><text:span text:style-name="T53"> </text:span><text:span text:style-name="T50">INFORMAZIONI</text:span><text:span text:style-name="T52"> </text:span><text:span text:style-name="T50">SUI</text:span><text:span text:style-name="T52"> </text:span><text:span text:style-name="T55">RAPPRESENTANTI</text:span><text:span text:style-name="T54"> </text:span><text:span text:style-name="T55">DELL'OPERATORE</text:span><text:span text:style-name="T51"> </text:span><text:span text:style-name="T55">ECONOMICO</text:span></text:h>
      <text:p text:style-name="P259"><draw:frame draw:style-name="fr3" draw:name="Cornice8" text:anchor-type="char" svg:x="1.21cm" svg:y="0.064cm" svg:width="15.901cm" svg:height="1.774cm" draw:z-index="8"><draw:text-box><text:p text:style-name="P45"><text:span text:style-name="T374">Se pertinente, indicare nome e indirizzo delle persone abilitate ad agire come rappresentanti, ivi compresi procuratori e institori,</text:span><text:span text:style-name="T377"> </text:span><text:span text:style-name="T374">dell'operatore</text:span><text:span text:style-name="T358"> </text:span><text:span text:style-name="T374">economico</text:span><text:span text:style-name="T361"> </text:span><text:span text:style-name="T374">ai</text:span><text:span text:style-name="T353"> </text:span><text:span text:style-name="T374">fini</text:span><text:span text:style-name="T372"> </text:span><text:span text:style-name="T374">della</text:span><text:span text:style-name="T372"> </text:span><text:span text:style-name="T374">procedura</text:span><text:span text:style-name="T346"> </text:span><text:span text:style-name="T374">di</text:span><text:span text:style-name="T346"> </text:span><text:span text:style-name="T374">appalto</text:span><text:span text:style-name="T381"> </text:span><text:span text:style-name="T374">in</text:span><text:span text:style-name="T350"> </text:span><text:span text:style-name="T374">oggetto;</text:span><text:span text:style-name="T350"> </text:span><text:span text:style-name="T374">se</text:span><text:span text:style-name="T369"> </text:span><text:span text:style-name="T374">intervengono</text:span><text:span text:style-name="T350"> </text:span><text:span text:style-name="T374">più</text:span><text:span text:style-name="T361"> </text:span><text:span text:style-name="T374">legali</text:span><text:span text:style-name="T372"> </text:span><text:span text:style-name="T374">rappresentanti</text:span><text:span text:style-name="T346"> </text:span><text:span text:style-name="T374">ripetere</text:span><text:span text:style-name="T381"> </text:span><text:span text:style-name="T374">tante</text:span><text:span text:style-name="T353"> </text:span><text:span text:style-name="T374">volte</text:span><text:span text:style-name="T372"> </text:span><text:span text:style-name="T374">quanto</text:span><text:span text:style-name="T364"> </text:span><text:span text:style-name="T374">necessario.</text:span></text:p><text:p text:style-name="P277"><text:span text:style-name="T375">Si</text:span><text:span text:style-name="T384"> </text:span><text:span text:style-name="T375">specifica</text:span><text:span text:style-name="T386"> </text:span><text:span text:style-name="T375">che</text:span><text:span text:style-name="T388"> </text:span><text:span text:style-name="T375">la</text:span><text:span text:style-name="T388"> </text:span><text:span text:style-name="T375">dichiarazione</text:span><text:span text:style-name="T389"> </text:span><text:span text:style-name="T375">da</text:span><text:span text:style-name="T384"> </text:span><text:span text:style-name="T375">inserire</text:span><text:span text:style-name="T389"> </text:span><text:span text:style-name="T375">in</text:span><text:span text:style-name="T390"> </text:span><text:span text:style-name="T375">tale</text:span><text:span text:style-name="T384"> </text:span><text:span text:style-name="T375">sezione</text:span><text:span text:style-name="T388"> </text:span><text:span text:style-name="T375">deve</text:span><text:span text:style-name="T388"> </text:span><text:span text:style-name="T375">riferirsi</text:span><text:span text:style-name="T386"> </text:span><text:span text:style-name="T375">a</text:span><text:span text:style-name="T391"> </text:span><text:span text:style-name="T375">tutti</text:span><text:span text:style-name="T386"> </text:span><text:span text:style-name="T375">i</text:span><text:span text:style-name="T393"> </text:span><text:span text:style-name="T375">soggetti</text:span><text:span text:style-name="T386"> </text:span><text:span text:style-name="T375">elencati</text:span><text:span text:style-name="T391"> </text:span><text:span text:style-name="T375">all’articolo</text:span><text:span text:style-name="T390"> </text:span><text:span text:style-name="T375">94,</text:span><text:span text:style-name="T396"> </text:span><text:span text:style-name="T375">comma</text:span><text:span text:style-name="T386"> </text:span><text:span text:style-name="T375">3,</text:span><text:span text:style-name="T391"> </text:span><text:span text:style-name="T375">del</text:span><text:span text:style-name="T365"> </text:span><text:span text:style-name="T375">Codice e</text:span><text:span text:style-name="T347"> </text:span><text:span text:style-name="T375">che,</text:span><text:span text:style-name="T382"> </text:span><text:span text:style-name="T375">nel</text:span><text:span text:style-name="T347"> </text:span><text:span text:style-name="T375">caso</text:span><text:span text:style-name="T373"> </text:span><text:span text:style-name="T375">in cui</text:span><text:span text:style-name="T373"> </text:span><text:span text:style-name="T375">il</text:span><text:span text:style-name="T347"> </text:span><text:span text:style-name="T375">socio</text:span><text:span text:style-name="T373"> </text:span><text:span text:style-name="T375">sia</text:span><text:span text:style-name="T347"> </text:span><text:span text:style-name="T375">una</text:span><text:span text:style-name="T354"> </text:span><text:span text:style-name="T375">persona</text:span><text:span text:style-name="T373"> </text:span><text:span text:style-name="T375">giuridica,</text:span><text:span text:style-name="T347"> </text:span><text:span text:style-name="T375">occorre</text:span><text:span text:style-name="T354"> </text:span><text:span text:style-name="T375">indicare</text:span><text:span text:style-name="T354"> </text:span><text:span text:style-name="T375">gli</text:span><text:span text:style-name="T347"> </text:span><text:span text:style-name="T375">amministratori</text:span><text:span text:style-name="T378"> </text:span><text:span text:style-name="T375">della</text:span><text:span text:style-name="T382"> </text:span><text:span text:style-name="T375">stessa.</text:span></text:p></draw:text-box></draw:frame></text:p>
      <table:table table:name="Tabella6" table:style-name="Tabella6">
        <table:table-column table:style-name="Tabella6.A"/>
        <table:table-column table:style-name="Tabella6.B"/>
        <table:table-row table:style-name="Tabella6.1">
          <table:table-cell table:style-name="Tabella6.A1" office:value-type="string">
            <text:p text:style-name="P333"><text:span text:style-name="T59">Eventuali</text:span><text:span text:style-name="T77"> </text:span><text:span text:style-name="T59">rappresentanti:</text:span></text:p>
          </table:table-cell>
          <table:table-cell table:style-name="Tabella6.A1" office:value-type="string">
            <text:p text:style-name="P333"><text:span text:style-name="T59">Risposta:</text:span><text:span text:style-name="T59"/></text:p>
          </table:table-cell>
        </table:table-row>
        <table:table-row table:style-name="Tabella6.2">
          <table:table-cell table:style-name="Tabella6.A1" office:value-type="string">
            <text:p text:style-name="P338"><text:span text:style-name="T180">Nome</text:span><text:span text:style-name="T203"> </text:span><text:span text:style-name="T180">completo;</text:span></text:p>
            <text:p text:style-name="P339"><text:span text:style-name="T180">se</text:span><text:span text:style-name="T187"> </text:span><text:span text:style-name="T180">richiesto,</text:span><text:span text:style-name="T187"> </text:span><text:span text:style-name="T180">indicare</text:span><text:span text:style-name="T187"> </text:span><text:span text:style-name="T180">altresì</text:span><text:span text:style-name="T203"> </text:span><text:span text:style-name="T180">data</text:span><text:span text:style-name="T189"> </text:span><text:span text:style-name="T180">e luogo</text:span><text:span text:style-name="T187"> </text:span><text:span text:style-name="T180">di</text:span><text:span text:style-name="T201"> </text:span><text:span text:style-name="T180">nascita:</text:span></text:p>
          </table:table-cell>
          <table:table-cell table:style-name="Tabella6.A1" office:value-type="string">
            <text:p text:style-name="P321"><text:span text:style-name="T183">[…………….];</text:span><text:span text:style-name="T183"/></text:p>
            <text:p text:style-name="P432"><text:span text:style-name="T184">[…………….]</text:span><text:span text:style-name="T184"/></text:p>
          </table:table-cell>
        </table:table-row>
        <table:table-row table:style-name="Tabella6.3">
          <table:table-cell table:style-name="Tabella6.A1" office:value-type="string">
            <text:p text:style-name="P340"><text:span text:style-name="T180">Posizione/Titolo</text:span><text:span text:style-name="T206"> </text:span><text:span text:style-name="T180">ad</text:span><text:span text:style-name="T188"> </text:span><text:span text:style-name="T180">agire:</text:span></text:p>
          </table:table-cell>
          <table:table-cell table:style-name="Tabella6.A1" office:value-type="string">
            <text:p text:style-name="P185"/>
            <text:p text:style-name="P341"><text:span text:style-name="T184">[………….…]</text:span><text:span text:style-name="T184"/></text:p>
          </table:table-cell>
        </table:table-row>
        <table:table-row table:style-name="Tabella6.4">
          <table:table-cell table:style-name="Tabella6.A1" office:value-type="string">
            <text:p text:style-name="P125">Codice Fiscale </text:p>
          </table:table-cell>
          <table:table-cell table:style-name="Tabella6.A1" office:value-type="string">
            <text:p text:style-name="P433"><text:span text:style-name="T184">[………….…]</text:span><text:span text:style-name="T184"/></text:p>
          </table:table-cell>
        </table:table-row>
        <table:table-row table:style-name="Tabella6.5">
          <table:table-cell table:style-name="Tabella6.A1" office:value-type="string">
            <text:p text:style-name="P338"><text:span text:style-name="T180">Telefono:</text:span><text:span text:style-name="T180"/></text:p>
          </table:table-cell>
          <table:table-cell table:style-name="Tabella6.A1" office:value-type="string">
            <text:p text:style-name="P321"><text:span text:style-name="T184">[………….…]</text:span><text:span text:style-name="T184"/></text:p>
          </table:table-cell>
        </table:table-row>
        <table:table-row table:style-name="Tabella6.3">
          <table:table-cell table:style-name="Tabella6.A1" office:value-type="string">
            <text:p text:style-name="P338"><text:span text:style-name="T180">E-mail:</text:span><text:span text:style-name="T180"/></text:p>
          </table:table-cell>
          <table:table-cell table:style-name="Tabella6.A1" office:value-type="string">
            <text:p text:style-name="P321"><text:span text:style-name="T184">[…………….]</text:span><text:span text:style-name="T184"/></text:p>
          </table:table-cell>
        </table:table-row>
        <table:table-row table:style-name="Tabella6.3">
          <table:table-cell table:style-name="Tabella6.A1" office:value-type="string">
            <text:p text:style-name="P63"><text:span text:style-name="T180">Se</text:span><text:span text:style-name="T186"> </text:span><text:span text:style-name="T180">necessario,</text:span><text:span text:style-name="T186"> </text:span><text:span text:style-name="T180">fornire</text:span><text:span text:style-name="T189"> </text:span><text:span text:style-name="T180">precisazioni</text:span><text:span text:style-name="T188"> </text:span><text:span text:style-name="T180">sulla</text:span><text:span text:style-name="T206"> </text:span><text:span text:style-name="T180">rappresentanza</text:span><text:span text:style-name="T189"> </text:span><text:span text:style-name="T180">(forma,</text:span><text:span text:style-name="T204"> </text:span><text:span text:style-name="T180">portata, scopo, firma congiunta):</text:span></text:p>
          </table:table-cell>
          <table:table-cell table:style-name="Tabella6.A1" office:value-type="string">
            <text:p text:style-name="P185"/>
            <text:p text:style-name="P341"><text:span text:style-name="T184">[………….…]</text:span><text:span text:style-name="T184"/></text:p>
          </table:table-cell>
        </table:table-row>
      </table:table>
      <text:p text:style-name="P131"><text:span text:style-name="T179">C:</text:span><text:span text:style-name="T207"> </text:span><text:span text:style-name="T179">INFORMAZIONI</text:span><text:span text:style-name="T207"> </text:span><text:span text:style-name="T179">SULL'AFFIDAMENTO</text:span><text:span text:style-name="T207"> </text:span><text:span text:style-name="T179">SULLE</text:span><text:span text:style-name="T208"> </text:span><text:span text:style-name="T179">CAPACITÀ</text:span><text:span text:style-name="T209"> </text:span><text:span text:style-name="T179">DI</text:span><text:span text:style-name="T210"> </text:span><text:span text:style-name="T179">ALTRI</text:span><text:span text:style-name="T211"> </text:span><text:span text:style-name="T473">SOGGETTI</text:span><text:span text:style-name="T509"> </text:span><text:span text:style-name="T473">(Articolo</text:span><text:span text:style-name="T516"> </text:span><text:span text:style-name="T473">104</text:span><text:span text:style-name="T516"> </text:span><text:span text:style-name="T473">del</text:span><text:span text:style-name="T509"> </text:span><text:span text:style-name="T473">Codice</text:span><text:span text:style-name="T526"> </text:span><text:span text:style-name="T473">-</text:span><text:span text:style-name="T528"> </text:span><text:span text:style-name="T473">Avvalimento)</text:span></text:p>
      <table:table table:name="Tabella7" table:style-name="Tabella7">
        <table:table-column table:style-name="Tabella7.A"/>
        <table:table-column table:style-name="Tabella7.B"/>
        <table:table-column table:style-name="Tabella7.C"/>
        <table:table-row table:style-name="Tabella7.1">
          <table:table-cell table:style-name="Tabella7.A1" office:value-type="string">
            <text:p text:style-name="P170"/>
          </table:table-cell>
          <table:table-cell table:style-name="Tabella7.B1" office:value-type="string">
            <text:p text:style-name="P333"><text:span text:style-name="T343">Affidamento:</text:span><text:span text:style-name="T343"/></text:p>
          </table:table-cell>
          <table:table-cell table:style-name="Tabella7.B1" office:value-type="string">
            <text:p text:style-name="P333"><text:span text:style-name="T343">Risposta:</text:span><text:span text:style-name="T343"/></text:p>
          </table:table-cell>
        </table:table-row>
        <table:table-row table:style-name="Tabella7.2">
          <table:table-cell table:style-name="Tabella7.A2" office:value-type="string">
            <text:p text:style-name="P170"/>
          </table:table-cell>
          <table:table-cell table:style-name="Tabella7.B2" office:value-type="string">
            <text:p text:style-name="P185"/>
            <text:p text:style-name="P423"><text:span text:style-name="T474">L'operatore</text:span><text:span text:style-name="T498"> </text:span><text:span text:style-name="T474">economico</text:span><text:span text:style-name="T498"> </text:span><text:span text:style-name="T474">fa</text:span><text:span text:style-name="T491"> </text:span><text:span text:style-name="T474">affidamento</text:span><text:span text:style-name="T490"> </text:span><text:span text:style-name="T474">sulle</text:span><text:span text:style-name="T490"> </text:span><text:span text:style-name="T474">capacità</text:span><text:span text:style-name="T498"> </text:span><text:span text:style-name="T474">di altri</text:span><text:span text:style-name="T498"> </text:span><text:span text:style-name="T474">soggetti</text:span><text:span text:style-name="T498"> </text:span><text:span text:style-name="T474">per</text:span><text:span text:style-name="T504"> </text:span><text:span text:style-name="T474">soddisfare i criteri di selezione della parte IV e rispettare i criteri e le</text:span><text:span text:style-name="T493"> </text:span><text:span text:style-name="T474">regole (eventuali)</text:span><text:span text:style-name="T488"> </text:span><text:span text:style-name="T474">della</text:span><text:span text:style-name="T502"> </text:span><text:span text:style-name="T474">parte</text:span><text:span text:style-name="T501"> </text:span><text:span text:style-name="T474">V?</text:span></text:p>
            <text:p text:style-name="P99"><text:span text:style-name="T474">L'operatore</text:span><text:span text:style-name="T498"> </text:span><text:span text:style-name="T474">economico</text:span><text:span text:style-name="T498"> </text:span><text:span text:style-name="T474">fa</text:span><text:span text:style-name="T491"> </text:span><text:span text:style-name="T474">affidamento</text:span><text:span text:style-name="T490"> </text:span><text:span text:style-name="T474">sulle</text:span><text:span text:style-name="T490"> </text:span><text:span text:style-name="T474">capacità</text:span><text:span text:style-name="T498"> </text:span><text:span text:style-name="T474">di altri</text:span><text:span text:style-name="T498"> </text:span><text:span text:style-name="T474">soggetti</text:span><text:span text:style-name="T498"> </text:span><text:span text:style-name="T474">per</text:span><text:span text:style-name="T504"> </text:span><text:span text:style-name="T474">migliorare</text:span><text:span text:style-name="T493"> </text:span><text:span text:style-name="T474">l’offerta?</text:span></text:p>
            <text:p text:style-name="P342"><text:span text:style-name="T412">In</text:span><text:span text:style-name="T421"> </text:span><text:span text:style-name="T412">caso</text:span><text:span text:style-name="T418"> </text:span><text:span text:style-name="T412">affermativo:</text:span></text:p>
            <text:p text:style-name="P184"/>
            <text:p text:style-name="P64"><text:span text:style-name="T474">Indicare</text:span><text:span text:style-name="T484"> </text:span><text:span text:style-name="T474">la denominazione</text:span><text:span text:style-name="T488"> </text:span><text:span text:style-name="T474">degli</text:span><text:span text:style-name="T484"> </text:span><text:span text:style-name="T474">operatori</text:span><text:span text:style-name="T490"> </text:span><text:span text:style-name="T474">economici</text:span><text:span text:style-name="T486"> </text:span><text:span text:style-name="T474">di cui</text:span><text:span text:style-name="T490"> </text:span><text:span text:style-name="T474">si intende</text:span><text:span text:style-name="T504"> </text:span><text:span text:style-name="T474">avvalersi</text:span></text:p>
            <text:p text:style-name="P343"><text:span text:style-name="T474">Indicare</text:span><text:span text:style-name="T484"> </text:span><text:span text:style-name="T474">i</text:span><text:span text:style-name="T484"> </text:span><text:span text:style-name="T474">requisiti</text:span><text:span text:style-name="T493"> </text:span><text:span text:style-name="T474">oggetto</text:span><text:span text:style-name="T490"> </text:span><text:span text:style-name="T474">di</text:span><text:span text:style-name="T498"> </text:span><text:span text:style-name="T474">avvalimento:</text:span></text:p>
          </table:table-cell>
          <table:table-cell table:style-name="Tabella7.B2" office:value-type="string">
            <text:p text:style-name="P344"><text:span text:style-name="T594">[</text:span><text:span text:style-name="T600"> </text:span><text:span text:style-name="T594">]Sì</text:span><text:span text:style-name="T602"> </text:span><text:span text:style-name="T594">[</text:span><text:span text:style-name="T600"> </text:span><text:span text:style-name="T594">]No</text:span></text:p>
            <text:p text:style-name="P198"/>
            <text:p text:style-name="P4"/>
            <text:p text:style-name="P341"><text:span text:style-name="T594">[</text:span><text:span text:style-name="T600"> </text:span><text:span text:style-name="T594">]Sì</text:span><text:span text:style-name="T602"> </text:span><text:span text:style-name="T594">[</text:span><text:span text:style-name="T600"> </text:span><text:span text:style-name="T594">]No</text:span></text:p>
            <text:p text:style-name="P198"/>
            <text:p text:style-name="P5"/>
            <text:p text:style-name="P318"><text:span text:style-name="T479">[………….…]</text:span><text:span text:style-name="T479"/></text:p>
            <text:p text:style-name="P161"/>
            <text:p text:style-name="P345"><text:span text:style-name="T479">[………….…]</text:span><text:span text:style-name="T479"/></text:p>
          </table:table-cell>
        </table:table-row>
        <table:table-row table:style-name="Tabella7.3">
          <table:table-cell table:style-name="Tabella7.A3" table:number-columns-spanned="3" office:value-type="string">
            <text:p text:style-name="P419"><text:span text:style-name="T452">In caso affermativo</text:span><text:span text:style-name="T579">, indicare la denominazione degli operatori economici di cui si intende avvalersi, i requisiti oggetto di avvalimento e presentare per ciascuna impresa</text:span><text:span text:style-name="T580"> </text:span><text:span text:style-name="T579">ausiliaria un DGUE distinto, debitamente compilato e firmato dai soggetti interessati, con le informazioni richieste dalle </text:span><text:span text:style-name="T445">sezioni A e B della presente parte, dalla parte III,</text:span><text:span text:style-name="T453"> </text:span><text:span text:style-name="T445">dalla</text:span><text:span text:style-name="T455"> </text:span><text:span text:style-name="T445">parte</text:span><text:span text:style-name="T453"> </text:span><text:span text:style-name="T445">IV</text:span><text:span text:style-name="T456"> </text:span><text:span text:style-name="T445">ove</text:span><text:span text:style-name="T453"> </text:span><text:span text:style-name="T445">pertinente</text:span><text:span text:style-name="T453"> </text:span><text:span text:style-name="T445">e</text:span><text:span text:style-name="T449"> </text:span><text:span text:style-name="T445">dalla</text:span><text:span text:style-name="T453"> </text:span><text:span text:style-name="T445">parte</text:span><text:span text:style-name="T447"> </text:span><text:span text:style-name="T445">VI.</text:span></text:p>
            <text:p text:style-name="P144"><text:span text:style-name="T579">Si noti che dovrebbero essere indicati anche i tecnici o gli organismi tecnici che non facciano parte integrante dell’operatore economico, in particolare quelli responsabili del</text:span><text:span text:style-name="T580"> </text:span><text:span text:style-name="T579">controllo</text:span><text:span text:style-name="T580"> </text:span><text:span text:style-name="T579">della</text:span><text:span text:style-name="T581"> </text:span><text:span text:style-name="T579">qualità e,</text:span><text:span text:style-name="T582"> </text:span><text:span text:style-name="T579">per</text:span><text:span text:style-name="T580"> </text:span><text:span text:style-name="T579">gli</text:span><text:span text:style-name="T583"> </text:span><text:span text:style-name="T579">appalti</text:span><text:span text:style-name="T581"> </text:span><text:span text:style-name="T579">pubblici</text:span><text:span text:style-name="T584"> </text:span><text:span text:style-name="T579">di lavori,</text:span><text:span text:style-name="T580"> </text:span><text:span text:style-name="T579">quelli</text:span><text:span text:style-name="T585"> </text:span><text:span text:style-name="T579">di</text:span><text:span text:style-name="T580"> </text:span><text:span text:style-name="T579">cui</text:span><text:span text:style-name="T583"> </text:span><text:span text:style-name="T579">l’operatore</text:span><text:span text:style-name="T581"> </text:span><text:span text:style-name="T579">economico</text:span><text:span text:style-name="T586"> </text:span><text:span text:style-name="T579">disporrà</text:span><text:span text:style-name="T581"> </text:span><text:span text:style-name="T579">per</text:span><text:span text:style-name="T583"> </text:span><text:span text:style-name="T579">l’esecuzione dell’opera.</text:span></text:p>
            <text:p text:style-name="P434"><text:span text:style-name="T460">Si</text:span><text:span text:style-name="T461"> </text:span><text:span text:style-name="T460">specifica,</text:span><text:span text:style-name="T461"> </text:span><text:span text:style-name="T460">inoltre,</text:span><text:span text:style-name="T462"> </text:span><text:span text:style-name="T460">che</text:span><text:span text:style-name="T463"> </text:span><text:span text:style-name="T460">l’avvalimento</text:span><text:span text:style-name="T464"> </text:span><text:span text:style-name="T460">finalizzato</text:span><text:span text:style-name="T465"> </text:span><text:span text:style-name="T460">a</text:span><text:span text:style-name="T464"> </text:span><text:span text:style-name="T460">migliorare</text:span><text:span text:style-name="T463"> </text:span><text:span text:style-name="T460">l’offerta</text:span><text:span text:style-name="T461"> </text:span><text:span text:style-name="T460">va</text:span><text:span text:style-name="T465"> </text:span><text:span text:style-name="T460">indicato</text:span><text:span text:style-name="T461"> </text:span><text:span text:style-name="T460">con</text:span><text:span text:style-name="T465"> </text:span><text:span text:style-name="T460">una</text:span><text:span text:style-name="T464"> </text:span><text:span text:style-name="T460">formulazione</text:span></text:p>
            <text:p text:style-name="P435"><text:span text:style-name="T460">generica</text:span><text:span text:style-name="T464"> </text:span><text:span text:style-name="T460">in</text:span><text:span text:style-name="T461"> </text:span><text:span text:style-name="T460">modo</text:span><text:span text:style-name="T464"> </text:span><text:span text:style-name="T460">da</text:span><text:span text:style-name="T464"> </text:span><text:span text:style-name="T460">non</text:span><text:span text:style-name="T464"> </text:span><text:span text:style-name="T460">anticipare</text:span><text:span text:style-name="T461"> </text:span><text:span text:style-name="T460">alcun</text:span><text:span text:style-name="T464"> </text:span><text:span text:style-name="T460">elemento</text:span><text:span text:style-name="T461"> </text:span><text:span text:style-name="T460">dell’offerta,</text:span><text:span text:style-name="T465"> </text:span><text:span text:style-name="T460">a</text:span><text:span text:style-name="T462"> </text:span><text:span text:style-name="T460">cui</text:span><text:span text:style-name="T464"> </text:span><text:span text:style-name="T460">può</text:span><text:span text:style-name="T461"> </text:span><text:span text:style-name="T460">essere</text:span><text:span text:style-name="T465"> </text:span><text:span text:style-name="T460">collegato</text:span><text:span text:style-name="T464"> </text:span><text:span text:style-name="T460">l’incremento</text:span><text:span text:style-name="T466"> </text:span><text:span text:style-name="T460">premiale.</text:span></text:p>
          </table:table-cell>
          <table:covered-table-cell/>
          <table:covered-table-cell/>
        </table:table-row>
      </table:table>
      <text:p text:style-name="P168"><text:soft-page-break/></text:p>
      <text:p text:style-name="P146"><draw:frame draw:style-name="fr2" draw:name="Cornice9" text:anchor-type="char" svg:x="2.896cm" svg:y="0.753cm" svg:width="16.207cm" svg:height="0.323cm" draw:z-index="9"><draw:text-box><text:p text:style-name="P120"><text:span text:style-name="T444">(Tale</text:span><text:span text:style-name="T446"> </text:span><text:span text:style-name="T444">sezione</text:span><text:span text:style-name="T457"> </text:span><text:span text:style-name="T444">è</text:span><text:span text:style-name="T454"> </text:span><text:span text:style-name="T444">da</text:span><text:span text:style-name="T457"> </text:span><text:span text:style-name="T444">compilare</text:span><text:span text:style-name="T457"> </text:span><text:span text:style-name="T444">solo</text:span><text:span text:style-name="T458"> </text:span><text:span text:style-name="T444">se le</text:span><text:span text:style-name="T450"> </text:span><text:span text:style-name="T444">informazioni sono</text:span><text:span text:style-name="T446"> </text:span><text:span text:style-name="T136">esplicitamente</text:span><text:span text:style-name="T141"> </text:span><text:span text:style-name="T136">richieste</text:span><text:span text:style-name="T149"> </text:span><text:span text:style-name="T136">dalla stazione appaltante</text:span><text:span text:style-name="T149"> </text:span><text:span text:style-name="T136">o</text:span><text:span text:style-name="T141"> </text:span><text:span text:style-name="T136">dall’ente</text:span><text:span text:style-name="T138"> </text:span><text:span text:style-name="T136">concedente).</text:span></text:p></draw:text-box></draw:frame><text:span text:style-name="T180">D:</text:span><text:span text:style-name="T212"> </text:span><text:span text:style-name="T180">INFORMAZIONI</text:span><text:span text:style-name="T206"> </text:span><text:span text:style-name="T180">CONCERNENTI</text:span><text:span text:style-name="T206"> </text:span><text:span text:style-name="T180">I</text:span><text:span text:style-name="T206"> </text:span><text:span text:style-name="T474">SUBAPPALTATORI</text:span><text:span text:style-name="T530"> </text:span><text:span text:style-name="T474">SULLE</text:span><text:span text:style-name="T491"> </text:span><text:span text:style-name="T474">CUI</text:span><text:span text:style-name="T486"> </text:span><text:span text:style-name="T474">CAPACITÀ</text:span><text:span text:style-name="T524"> </text:span><text:span text:style-name="T474">L'OPERATORE</text:span><text:span text:style-name="T533"> </text:span><text:span text:style-name="T474">ECONOMICO</text:span><text:span text:style-name="T533"> </text:span><text:span text:style-name="T474">NON</text:span><text:span text:style-name="T530"> </text:span><text:span text:style-name="T474">FA</text:span><text:span text:style-name="T535"> </text:span><text:span text:style-name="T474">AFFIDAMENTO</text:span><text:span text:style-name="T504"> </text:span><text:span text:style-name="T474">(A</text:span><text:span text:style-name="T655">RTICOLO</text:span><text:span text:style-name="T656"> </text:span><text:span text:style-name="T474">119</text:span><text:span text:style-name="T524"> </text:span><text:span text:style-name="T655">DEL</text:span><text:span text:style-name="T657"> </text:span><text:span text:style-name="T474">C</text:span><text:span text:style-name="T655">ODICE</text:span><text:span text:style-name="T656"> </text:span><text:span text:style-name="T474">-</text:span><text:span text:style-name="T533"> </text:span><text:span text:style-name="T474">S</text:span><text:span text:style-name="T655">UBAPPALTO</text:span><text:span text:style-name="T474">)</text:span></text:p>
      <text:p text:style-name="P260"/>
      <text:p text:style-name="P122"><draw:g text:anchor-type="as-char" draw:z-index="30" draw:name="Forma5" draw:style-name="gr1"><draw:custom-shape draw:style-name="gr2" draw:text-style-name="P546" svg:width="8.041cm" svg:height="0.731cm" svg:x="7.976cm" svg:y="0cm"><text:p text:style-name="P545"><text:span text:style-name="T682">Risposta:</text:span></text:p><draw:enhanced-geometry svg:viewBox="0 0 21600 21600" draw:type="mso-spt202" draw:enhanced-path="M 0 0 L 21600 0 21600 21600 0 21600 0 0 Z N"/></draw:custom-shape><draw:custom-shape draw:style-name="gr3" draw:text-style-name="P546" svg:width="7.977cm" svg:height="0.731cm" svg:x="0cm" svg:y="0cm"><text:p text:style-name="P545"><text:span text:style-name="T682">Subappaltatore:</text:span></text:p><draw:enhanced-geometry svg:viewBox="0 0 21600 21600" draw:type="mso-spt202" draw:enhanced-path="M 0 0 L 21600 0 21600 21600 0 21600 0 0 Z N"/></draw:custom-shape></draw:g></text:p>
      <table:table table:name="Tabella8" table:style-name="Tabella8">
        <table:table-column table:style-name="Tabella8.A"/>
        <table:table-column table:style-name="Tabella8.B"/>
        <table:table-row table:style-name="Tabella8.1">
          <table:table-cell table:style-name="Tabella8.A1" office:value-type="string">
            <text:p text:style-name="P65"><text:span text:style-name="T594">L'operatore</text:span><text:span text:style-name="T603"> </text:span><text:span text:style-name="T594">economico</text:span><text:span text:style-name="T604"> </text:span><text:span text:style-name="T594">intende</text:span><text:span text:style-name="T605"> </text:span><text:span text:style-name="T594">subappaltare</text:span><text:span text:style-name="T605"> </text:span><text:span text:style-name="T594">parte</text:span><text:span text:style-name="T606"> </text:span><text:span text:style-name="T594">del</text:span><text:span text:style-name="T606"> </text:span><text:span text:style-name="T594">contratto</text:span><text:span text:style-name="T605"> </text:span><text:span text:style-name="T594">a</text:span><text:span text:style-name="T607"> </text:span><text:span text:style-name="T594">terzi?</text:span></text:p>
            <text:p text:style-name="P346"><text:span text:style-name="T343">In</text:span><text:span text:style-name="T348"> </text:span><text:span text:style-name="T343">caso</text:span><text:span text:style-name="T344"> </text:span><text:span text:style-name="T343">affermativo:</text:span></text:p>
            <text:p text:style-name="P49"><text:span text:style-name="T594">Elencare i lavori o le parti di opere ovvero i servizi e le forniture o</text:span><text:span text:style-name="T608"> </text:span><text:span text:style-name="T594">parti di servizi e forniture che si intende subappaltare sull’importo</text:span><text:span text:style-name="T608"> </text:span><text:span text:style-name="T594">contrattuale</text:span></text:p>
          </table:table-cell>
          <table:table-cell table:style-name="Tabella8.A1" office:value-type="string">
            <text:p text:style-name="P347"><text:span text:style-name="T594">[</text:span><text:span text:style-name="T602"> </text:span><text:span text:style-name="T594">]Sì</text:span><text:span text:style-name="T602"> </text:span><text:span text:style-name="T594">[</text:span><text:span text:style-name="T602"> </text:span><text:span text:style-name="T594">]No</text:span></text:p>
            <text:p text:style-name="P198"/>
            <text:p text:style-name="P198"/>
            <text:p text:style-name="P226"/>
            <text:p text:style-name="P292"><text:span text:style-name="T595">[……………….] <text:s text:c="3"/>[……………….]</text:span><text:span text:style-name="T595"/></text:p>
          </table:table-cell>
        </table:table-row>
      </table:table>
      <text:p text:style-name="P9"><draw:frame draw:style-name="fr2" draw:name="Cornice11" text:anchor-type="char" svg:x="2.896cm" svg:y="0.219cm" svg:width="16.782cm" svg:height="0.635cm" draw:z-index="10"><draw:text-box><text:p text:style-name="P17"><text:span text:style-name="T411">Se</text:span><text:span text:style-name="T420"> </text:span><text:span text:style-name="T411">l'operatore</text:span><text:span text:style-name="T426"> </text:span><text:span text:style-name="T411">economico</text:span><text:span text:style-name="T437"> </text:span><text:span text:style-name="T411">ha</text:span><text:span text:style-name="T426"> </text:span><text:span text:style-name="T411">deciso</text:span><text:span text:style-name="T424"> </text:span><text:span text:style-name="T411">di</text:span><text:span text:style-name="T424"> </text:span><text:span text:style-name="T411">subappaltare</text:span><text:span text:style-name="T420"> </text:span><text:span text:style-name="T411">una</text:span><text:span text:style-name="T424"> </text:span><text:span text:style-name="T411">parte</text:span><text:span text:style-name="T424"> </text:span><text:span text:style-name="T411">del</text:span><text:span text:style-name="T420"> </text:span><text:span text:style-name="T411">contratto,</text:span><text:span text:style-name="T419"> </text:span><text:span text:style-name="T411">ciascun</text:span><text:span text:style-name="T420"> </text:span><text:span text:style-name="T411">subappaltatore,</text:span><text:span text:style-name="T424"> </text:span><text:span text:style-name="T411">a</text:span><text:span text:style-name="T424"> </text:span><text:span text:style-name="T411">seguito</text:span><text:span text:style-name="T420"> </text:span><text:span text:style-name="T411">dell’autorizzazione</text:span><text:span text:style-name="T419"> </text:span><text:span text:style-name="T411">al</text:span><text:span text:style-name="T424"> </text:span><text:span text:style-name="T411">subappalto</text:span><text:span text:style-name="T429"> </text:span><text:span text:style-name="T411">da parte</text:span><text:span text:style-name="T429"> </text:span><text:span text:style-name="T411">della</text:span><text:span text:style-name="T429"> </text:span><text:span text:style-name="T411">stazione appaltante</text:span><text:span text:style-name="T429"> </text:span><text:span text:style-name="T411">o</text:span><text:span text:style-name="T434"> </text:span><text:span text:style-name="T411">ente</text:span><text:span text:style-name="T429"> </text:span><text:span text:style-name="T411">concedente,</text:span><text:span text:style-name="T431"> </text:span><text:span text:style-name="T411">dovrà compilare</text:span><text:span text:style-name="T429"> </text:span><text:span text:style-name="T411">il</text:span><text:span text:style-name="T429"> </text:span><text:span text:style-name="T411">DGUE.</text:span></text:p></draw:text-box></draw:frame></text:p>
      <text:p text:style-name="P234"/>
      <text:p text:style-name="P136"><text:span text:style-name="T34">P</text:span><text:span text:style-name="T24">ARTE</text:span><text:span text:style-name="T32"> </text:span><text:span text:style-name="T34">III:</text:span><text:span text:style-name="T35"> </text:span><text:span text:style-name="T34">M</text:span><text:span text:style-name="T24">OTIVI</text:span><text:span text:style-name="T32"> </text:span><text:span text:style-name="T24">DI</text:span><text:span text:style-name="T33"> </text:span><text:span text:style-name="T334">ESCLUSIONE</text:span><text:span text:style-name="T335"> </text:span><text:span text:style-name="T473">(Articoli</text:span><text:span text:style-name="T537"> </text:span><text:span text:style-name="T473">da</text:span><text:span text:style-name="T540"> </text:span><text:span text:style-name="T473">94</text:span><text:span text:style-name="T543"> </text:span><text:span text:style-name="T473">a</text:span><text:span text:style-name="T543"> </text:span><text:span text:style-name="T473">98</text:span><text:span text:style-name="T546"> </text:span><text:span text:style-name="T473">del</text:span><text:span text:style-name="T537"> </text:span><text:span text:style-name="T473">Codice)</text:span></text:p>
      <text:p text:style-name="P8"/>
      <text:h text:style-name="P139" text:outline-level="4"><text:span text:style-name="T658">A:</text:span><text:span text:style-name="T659"> </text:span><text:span text:style-name="T658">MOTIVI</text:span><text:span text:style-name="T659"> </text:span><text:span text:style-name="T658">LEGATI</text:span><text:span text:style-name="T660"> </text:span><text:span text:style-name="T658">A</text:span><text:span text:style-name="T661"> </text:span><text:span text:style-name="T658">CONDANNE</text:span><text:span text:style-name="T662"> </text:span><text:span text:style-name="T658">PENALI</text:span></text:h>
      <table:table table:name="Tabella28" table:style-name="Tabella28">
        <table:table-column table:style-name="Tabella28.A"/>
        <table:table-row>
          <table:table-cell table:style-name="Tabella28.A1" office:value-type="string">
            <text:p text:style-name="P159">L'articolo 57, paragrafo 1, della direttiva 2014/24/UE stabilisce i seguenti motivi di esclusione (Articolo 80, comma 1, del Codice):</text:p>
            <text:p text:style-name="P159"><text:s text:c="4"/>1. Partecipazione a un’organizzazione criminale (1)</text:p>
            <text:p text:style-name="P159"><text:s text:c="4"/>2. Corruzione(2)</text:p>
            <text:p text:style-name="P159"><text:s text:c="4"/>3. Frode(3);</text:p>
            <text:p text:style-name="P159"><text:s text:c="4"/>4. Reati terroristici o reati connessi alle attività terroristiche (4);</text:p>
            <text:p text:style-name="P159"><text:s text:c="4"/>5. Riciclaggio di proventi di attività criminose o finanziamento al terrorismo (5);</text:p>
            <text:p text:style-name="P159"><text:s text:c="4"/>6. Lavoro minorile e altre forme di tratta di esseri umani(6)</text:p>
            <text:p text:style-name="P159">CODICE</text:p>
            <text:p text:style-name="P159"><text:s text:c="4"/>7. Ogni altro delitto da cui derivi, quale pena accessoria, l'incapacità di contrattare con la pubblica amministrazione (lettera g) articolo 80, comma 1, del Codice); </text:p>
          </table:table-cell>
        </table:table-row>
      </table:table>
      <text:h text:style-name="P151" text:outline-level="4"/>
      <table:table table:name="Tabella9" table:style-name="Tabella9">
        <table:table-column table:style-name="Tabella9.A"/>
        <table:table-column table:style-name="Tabella9.B"/>
        <table:table-row table:style-name="Tabella9.1">
          <table:table-cell table:style-name="Tabella9.A1" office:value-type="string">
            <text:p text:style-name="P52"><text:span text:style-name="T412">Motivi</text:span><text:span text:style-name="T428"> </text:span><text:span text:style-name="T412">legati</text:span><text:span text:style-name="T428"> </text:span><text:span text:style-name="T412">a</text:span><text:span text:style-name="T428"> </text:span><text:span text:style-name="T412">condanne</text:span><text:span text:style-name="T428"> </text:span><text:span text:style-name="T412">penali</text:span><text:span text:style-name="T428"> </text:span><text:span text:style-name="T412">ai</text:span><text:span text:style-name="T428"> </text:span><text:span text:style-name="T412">sensi</text:span><text:span text:style-name="T428"> </text:span><text:span text:style-name="T412">delle</text:span><text:span text:style-name="T428"> </text:span><text:span text:style-name="T412">disposizioni</text:span><text:span text:style-name="T428"> </text:span><text:span text:style-name="T412">nazionali</text:span><text:span text:style-name="T428"> </text:span><text:span text:style-name="T412">di</text:span><text:span text:style-name="T428"> </text:span><text:span text:style-name="T412">attuazione</text:span><text:span text:style-name="T428"> </text:span><text:span text:style-name="T412">dei</text:span><text:span text:style-name="T428"> </text:span><text:span text:style-name="T412">motivi</text:span><text:span text:style-name="T428"> </text:span><text:span text:style-name="T412">stabiliti</text:span><text:span text:style-name="T428"> </text:span><text:span text:style-name="T412">dall'articolo</text:span><text:span text:style-name="T428"> </text:span><text:span text:style-name="T412">57,</text:span><text:span text:style-name="T428"> </text:span><text:span text:style-name="T412">paragrafo 1,</text:span><text:span text:style-name="T430"> </text:span><text:span text:style-name="T412">della</text:span><text:span text:style-name="T430"> </text:span><text:span text:style-name="T412">direttiva</text:span><text:span text:style-name="T418"> </text:span><text:span text:style-name="T474">(per l’elenco dei delitti si veda l’articolo</text:span><text:span text:style-name="T488"> </text:span><text:span text:style-name="T474">94,</text:span><text:span text:style-name="T488"> </text:span><text:span text:style-name="T474">comma</text:span><text:span text:style-name="T498"> </text:span><text:span text:style-name="T474">1,</text:span><text:span text:style-name="T506"> </text:span><text:span text:style-name="T474">del</text:span><text:span text:style-name="T490"> </text:span><text:span text:style-name="T474">Codice):</text:span></text:p>
          </table:table-cell>
          <table:table-cell table:style-name="Tabella9.A1" office:value-type="string">
            <text:p text:style-name="P294"><text:span text:style-name="T412">Risposta:</text:span><text:span text:style-name="T412"/></text:p>
          </table:table-cell>
        </table:table-row>
        <table:table-row table:style-name="Tabella9.2">
          <table:table-cell table:style-name="Tabella9.A1" office:value-type="string">
            <text:p text:style-name="P53"><text:span text:style-name="T474">I</text:span><text:span text:style-name="T491"> </text:span><text:span text:style-name="T474">soggetti</text:span><text:span text:style-name="T484"> </text:span><text:span text:style-name="T474">di</text:span><text:span text:style-name="T488"> </text:span><text:span text:style-name="T474">cui</text:span><text:span text:style-name="T490"> </text:span><text:span text:style-name="T474">all’art.</text:span><text:span text:style-name="T490"> </text:span><text:span text:style-name="T474">94,</text:span><text:span text:style-name="T498"> </text:span><text:span text:style-name="T474">comma</text:span><text:span text:style-name="T490"> </text:span><text:span text:style-name="T474">3,</text:span><text:span text:style-name="T490"> </text:span><text:span text:style-name="T474">del</text:span><text:span text:style-name="T488"> </text:span><text:span text:style-name="T474">Codice</text:span><text:span text:style-name="T524"> </text:span><text:span text:style-name="T474">sono</text:span><text:span text:style-name="T490"> </text:span><text:span text:style-name="T474">stati</text:span><text:span text:style-name="T484"> </text:span><text:span text:style-name="T411">condannati</text:span><text:span text:style-name="T443"> </text:span><text:span text:style-name="T411">con</text:span><text:span text:style-name="T429"> </text:span><text:span text:style-name="T411">sentenza</text:span><text:span text:style-name="T429"> </text:span><text:span text:style-name="T411">definitiva</text:span><text:span text:style-name="T429"> </text:span><text:span text:style-name="T474">o</text:span><text:span text:style-name="T493"> </text:span><text:span text:style-name="T474">decreto</text:span><text:span text:style-name="T493"> </text:span><text:span text:style-name="T474">penale</text:span><text:span text:style-name="T493"> </text:span><text:span text:style-name="T474">di</text:span><text:span text:style-name="T493"> </text:span><text:span text:style-name="T474">condanna</text:span><text:span text:style-name="T493"> </text:span><text:span text:style-name="T474">divenuto</text:span><text:span text:style-name="T500"> </text:span><text:span text:style-name="T474">irrevocabile per uno dei motivi indicati sopra con sentenza con effetto</text:span><text:span text:style-name="T493"> </text:span><text:span text:style-name="T474">escludente</text:span><text:span text:style-name="T484"> </text:span><text:span text:style-name="T474">ai</text:span><text:span text:style-name="T488"> </text:span><text:span text:style-name="T474">sensi dei</text:span><text:span text:style-name="T486"> </text:span><text:span text:style-name="T474">commi</text:span><text:span text:style-name="T490"> </text:span><text:span text:style-name="T474">8</text:span><text:span text:style-name="T490"> </text:span><text:span text:style-name="T474">e</text:span><text:span text:style-name="T490"> </text:span><text:span text:style-name="T474">9</text:span><text:span text:style-name="T490"> </text:span><text:span text:style-name="T474">dell’art.</text:span><text:span text:style-name="T490"> </text:span><text:span text:style-name="T474">96</text:span><text:span text:style-name="T498"> </text:span><text:span text:style-name="T474">del</text:span><text:span text:style-name="T486"> </text:span><text:span text:style-name="T474">Codice</text:span><text:span text:style-name="T490"> </text:span><text:span text:style-name="T474">o</text:span><text:span text:style-name="T490"> </text:span><text:span text:style-name="T474">in</text:span><text:span text:style-name="T488"> </text:span><text:span text:style-name="T474">seguito</text:span><text:span text:style-name="T500"> </text:span><text:span text:style-name="T474">alla quale sia ancora applicabile un periodo di esclusione stabilito</text:span><text:span text:style-name="T493"> </text:span><text:span text:style-name="T474">direttamente</text:span><text:span text:style-name="T533"> </text:span><text:span text:style-name="T474">nella</text:span><text:span text:style-name="T524"> </text:span><text:span text:style-name="T474">sentenza</text:span><text:span text:style-name="T524"> </text:span><text:span text:style-name="T474">ai</text:span><text:span text:style-name="T533"> </text:span><text:span text:style-name="T474">sensi</text:span><text:span text:style-name="T533"> </text:span><text:span text:style-name="T474">dell’art.</text:span><text:span text:style-name="T524"> </text:span><text:span text:style-name="T474">96,</text:span><text:span text:style-name="T530"> </text:span><text:span text:style-name="T474">comma</text:span><text:span text:style-name="T533"> </text:span><text:span text:style-name="T474">7,</text:span><text:span text:style-name="T524"> </text:span><text:span text:style-name="T474">del</text:span><text:span text:style-name="T533"> </text:span><text:span text:style-name="T474">Codice?</text:span></text:p>
          </table:table-cell>
          <table:table-cell table:style-name="Tabella9.A1" office:value-type="string">
            <text:p text:style-name="P295"><text:span text:style-name="T474">[</text:span><text:span text:style-name="T493"> </text:span><text:span text:style-name="T474">]</text:span><text:span text:style-name="T493"> </text:span><text:span text:style-name="T474">Sì</text:span><text:span text:style-name="T493"> </text:span><text:span text:style-name="T474">[</text:span><text:span text:style-name="T501"> </text:span><text:span text:style-name="T474">]</text:span><text:span text:style-name="T502"> </text:span><text:span text:style-name="T474">No</text:span></text:p>
            <text:p text:style-name="P161"/>
            <text:p text:style-name="P161"/>
            <text:p text:style-name="P424"><text:span text:style-name="T474">Se</text:span><text:span text:style-name="T484"> </text:span><text:span text:style-name="T474">la</text:span><text:span text:style-name="T490"> </text:span><text:span text:style-name="T474">documentazione</text:span><text:span text:style-name="T488"> </text:span><text:span text:style-name="T474">pertinente</text:span><text:span text:style-name="T498"> </text:span><text:span text:style-name="T474">è</text:span><text:span text:style-name="T491"> </text:span><text:span text:style-name="T474">disponibile</text:span><text:span text:style-name="T498"> </text:span><text:span text:style-name="T474">elettronicamente,</text:span><text:span text:style-name="T486"> </text:span><text:span text:style-name="T474">indicare:</text:span><text:span text:style-name="T504"> </text:span><text:span text:style-name="T474">(indirizzo web, autorità o organismo di emanazione, riferimento preciso</text:span><text:span text:style-name="T493"> </text:span><text:span text:style-name="T474">della</text:span><text:span text:style-name="T501"> </text:span><text:span text:style-name="T474">documentazione):</text:span></text:p>
            <text:p text:style-name="P296"><text:span text:style-name="T480">[…………….…][………………][……..………][…..……..…] <text:s text:c="9"/></text:span><text:span text:style-name="T548"><text:s/></text:span><text:span text:style-name="T480">(</text:span><text:span text:style-name="T590">17</text:span><text:span text:style-name="T480">)</text:span></text:p>
          </table:table-cell>
        </table:table-row>
        <table:table-row table:style-name="Tabella9.3">
          <table:table-cell table:style-name="Tabella9.A1" office:value-type="string">
            <text:p text:style-name="P320"><text:span text:style-name="T412">In</text:span><text:span text:style-name="T425"> </text:span><text:span text:style-name="T412">caso</text:span><text:span text:style-name="T433"> </text:span><text:span text:style-name="T412">affermativo</text:span><text:span text:style-name="T474">,</text:span><text:span text:style-name="T488"> </text:span><text:span text:style-name="T474">indicare</text:span><text:span text:style-name="T498"> </text:span><text:span text:style-name="T474">(</text:span><text:span text:style-name="T589">18</text:span><text:span text:style-name="T474">):</text:span></text:p>
            <text:p text:style-name="P162"/>
            <text:list text:style-name="WWNum15">
              <text:list-item>
                <text:p text:style-name="P510"><text:span text:style-name="T473">la data della condanna, del decreto penale di condanna, la relativa</text:span><text:span text:style-name="T492"> </text:span><text:span text:style-name="T474">durata</text:span><text:span text:style-name="T493"> </text:span><text:span text:style-name="T474">e</text:span><text:span text:style-name="T493"> </text:span><text:span text:style-name="T474">il</text:span><text:span text:style-name="T493"> </text:span><text:span text:style-name="T474">reato</text:span><text:span text:style-name="T493"> </text:span><text:span text:style-name="T474">commesso</text:span><text:span text:style-name="T493"> </text:span><text:span text:style-name="T474">tra</text:span><text:span text:style-name="T493"> </text:span><text:span text:style-name="T474">quelli</text:span><text:span text:style-name="T493"> </text:span><text:span text:style-name="T474">riportati</text:span><text:span text:style-name="T493"> </text:span><text:span text:style-name="T474">all’articolo</text:span><text:span text:style-name="T493"> </text:span><text:span text:style-name="T474">94,</text:span><text:span text:style-name="T493"> </text:span><text:span text:style-name="T474">comma</text:span><text:span text:style-name="T493"> </text:span><text:span text:style-name="T474">1,</text:span><text:span text:style-name="T498"> </text:span><text:span text:style-name="T474">lettera</text:span><text:span text:style-name="T493"> </text:span><text:span text:style-name="T474">da</text:span><text:span text:style-name="T498"> </text:span><text:span text:style-name="T415">a)</text:span><text:span text:style-name="T439"> </text:span><text:span text:style-name="T474">a</text:span><text:span text:style-name="T501"> </text:span><text:span text:style-name="T415">h)</text:span><text:span text:style-name="T474">,</text:span><text:span text:style-name="T493"> </text:span><text:span text:style-name="T474">del</text:span><text:span text:style-name="T488"> </text:span><text:span text:style-name="T474">Codice</text:span><text:span text:style-name="T493"> </text:span><text:span text:style-name="T474">e</text:span><text:span text:style-name="T490"> </text:span><text:span text:style-name="T474">i</text:span><text:span text:style-name="T506"> </text:span><text:span text:style-name="T474">motivi di</text:span><text:span text:style-name="T493"> </text:span><text:span text:style-name="T474">condanna</text:span></text:p>
              </text:list-item>
            </text:list>
            <text:p text:style-name="P161"/>
            <text:list text:continue-numbering="true" text:style-name="WWNum15">
              <text:list-item>
                <text:p text:style-name="P526"><text:span text:style-name="T474">dati</text:span><text:span text:style-name="T484"> </text:span><text:span text:style-name="T474">identificativi</text:span><text:span text:style-name="T488"> </text:span><text:span text:style-name="T474">delle</text:span><text:span text:style-name="T490"> </text:span><text:span text:style-name="T474">persone</text:span><text:span text:style-name="T488"> </text:span><text:span text:style-name="T474">condannate</text:span><text:span text:style-name="T484"> </text:span><text:span text:style-name="T474">[</text:span><text:span text:style-name="T490"> </text:span><text:span text:style-name="T474">];</text:span></text:p>
              </text:list-item>
            </text:list>
            <text:p text:style-name="P161"/>
            <text:list text:continue-numbering="true" text:style-name="WWNum15">
              <text:list-item>
                <text:p text:style-name="P532"><text:span text:style-name="T474">se</text:span><text:span text:style-name="T490"> </text:span><text:span text:style-name="T474">stabilita direttamente</text:span><text:span text:style-name="T501"> </text:span><text:span text:style-name="T474">nella sentenza di</text:span><text:span text:style-name="T506"> </text:span><text:span text:style-name="T474">condanna la</text:span><text:span text:style-name="T488"> </text:span><text:span text:style-name="T474">durata</text:span><text:span text:style-name="T501"> </text:span><text:span text:style-name="T474">della</text:span><text:span text:style-name="T500"> </text:span><text:span text:style-name="T474">pena</text:span><text:span text:style-name="T488"> </text:span><text:span text:style-name="T474">accessoria, indicare:</text:span></text:p>
              </text:list-item>
            </text:list>
          </table:table-cell>
          <table:table-cell table:style-name="Tabella9.A1" office:value-type="string">
            <text:p text:style-name="P161"/>
            <text:p text:style-name="P161"/>
            <text:p text:style-name="P429"><text:span text:style-name="T474">a)</text:span><text:span text:style-name="T490"> </text:span><text:span text:style-name="T474">Data:[ </text:span><text:span text:style-name="T493"><text:s/></text:span><text:span text:style-name="T474">],</text:span><text:span text:style-name="T498"> </text:span><text:span text:style-name="T474">durata:</text:span><text:span text:style-name="T501"> </text:span><text:span text:style-name="T474">[ <text:s/></text:span><text:span text:style-name="T501"><text:s/></text:span><text:span text:style-name="T474">],</text:span><text:span text:style-name="T488"> </text:span><text:span text:style-name="T474">lettera</text:span><text:span text:style-name="T493"> </text:span><text:span text:style-name="T474">comma</text:span><text:span text:style-name="T493"> </text:span><text:span text:style-name="T474">1,</text:span><text:span text:style-name="T488"> </text:span><text:span text:style-name="T474">articolo</text:span><text:span text:style-name="T493"> </text:span><text:span text:style-name="T474">94 [</text:span><text:span text:style-name="T552"> </text:span><text:span text:style-name="T474">], motivi:</text:span><text:span text:style-name="T498"> </text:span><text:span text:style-name="T474">[<text:tab/>],</text:span><text:span text:style-name="T493"> </text:span><text:span text:style-name="T474">tipologia</text:span><text:span text:style-name="T498"> </text:span><text:span text:style-name="T474">del</text:span><text:span text:style-name="T488"> </text:span><text:span text:style-name="T474">reato</text:span><text:span text:style-name="T498"> </text:span><text:span text:style-name="T474">commesso</text:span><text:span text:style-name="T490"> </text:span><text:span text:style-name="T474">[<text:tab/>],</text:span><text:span text:style-name="T484"> </text:span><text:span text:style-name="T474">dati</text:span><text:span text:style-name="T484"> </text:span><text:span text:style-name="T474">inerenti</text:span><text:span text:style-name="T491"> </text:span><text:span text:style-name="T474">all’eventuale</text:span><text:span text:style-name="T498"> </text:span><text:span text:style-name="T474">avvenuta</text:span><text:span text:style-name="T500"> </text:span><text:span text:style-name="T474">comminazione della pena accessoria dell’incapacità di contrarre con la</text:span><text:span text:style-name="T493"> </text:span><text:span text:style-name="T474">pubblica</text:span><text:span text:style-name="T488"> </text:span><text:span text:style-name="T474">amministrazione</text:span><text:span text:style-name="T488"> </text:span><text:span text:style-name="T474">e</text:span><text:span text:style-name="T498"> </text:span><text:span text:style-name="T474">la</text:span><text:span text:style-name="T498"> </text:span><text:span text:style-name="T474">relativa</text:span><text:span text:style-name="T491"> </text:span><text:span text:style-name="T474">durata</text:span><text:span text:style-name="T490"> </text:span><text:span text:style-name="T474">[<text:tab/>]</text:span></text:p>
            <text:p text:style-name="P161"/>
            <text:p text:style-name="P297"><text:span text:style-name="T481">b)</text:span><text:span text:style-name="T544"> </text:span><text:span text:style-name="T481">[……]</text:span></text:p>
            <text:p text:style-name="P161"/>
            <text:p text:style-name="P185"/>
            <text:p text:style-name="P298"><text:span text:style-name="T474">c)</text:span><text:span text:style-name="T501"> </text:span><text:span text:style-name="T474">durata</text:span><text:span text:style-name="T501"> </text:span><text:span text:style-name="T474">del</text:span><text:span text:style-name="T529"> </text:span><text:span text:style-name="T474">periodo</text:span><text:span text:style-name="T506"> </text:span><text:span text:style-name="T474">d'esclusione</text:span><text:span text:style-name="T502"> </text:span><text:span text:style-name="T474">[..…],</text:span><text:span text:style-name="T501"> </text:span><text:span text:style-name="T474">lettera</text:span><text:span text:style-name="T488"> </text:span><text:span text:style-name="T474">comma</text:span><text:span text:style-name="T553"> </text:span><text:span text:style-name="T474">1,</text:span><text:span text:style-name="T523"> </text:span><text:span text:style-name="T474">articolo</text:span><text:span text:style-name="T553"> </text:span><text:span text:style-name="T474">94</text:span><text:span text:style-name="T501"> </text:span><text:span text:style-name="T474">[</text:span><text:span text:style-name="T547"> </text:span><text:span text:style-name="T474">]</text:span></text:p>
          </table:table-cell>
        </table:table-row>
        <table:table-row table:style-name="Tabella9.4">
          <table:table-cell table:style-name="Tabella9.A1" office:value-type="string">
            <text:p text:style-name="P441"><text:span text:style-name="T180">In caso di sentenze di condanna, l'operatore economico ha adottato</text:span><text:span text:style-name="T204"> </text:span><text:span text:style-name="T180">misure sufficienti a dimostrare la sua affidabilità nonostante</text:span><text:span text:style-name="T201"> </text:span><text:span text:style-name="T180">l'esistenza di un pertinente motivo di esclusione</text:span><text:span text:style-name="T168">19</text:span><text:span text:style-name="T180"> </text:span><text:span text:style-name="T117">(autodisciplina o</text:span><text:span text:style-name="T131"> </text:span><text:span text:style-name="T117">“Self-Cleaning”,</text:span><text:span text:style-name="T126"> </text:span><text:span text:style-name="T117">cfr.</text:span><text:span text:style-name="T126"> </text:span><text:span text:style-name="T411">articolo</text:span><text:span text:style-name="T431"> </text:span><text:span text:style-name="T411">96, comma</text:span><text:span text:style-name="T437"> </text:span><text:span text:style-name="T411">6, del</text:span><text:span text:style-name="T437"> </text:span><text:span text:style-name="T411">Codice)?</text:span></text:p>
          </table:table-cell>
          <table:table-cell table:style-name="Tabella9.A1" office:value-type="string">
            <text:p text:style-name="P299"><text:span text:style-name="T180">[</text:span><text:span text:style-name="T201"> </text:span><text:span text:style-name="T180">]</text:span><text:span text:style-name="T201"> </text:span><text:span text:style-name="T180">Sì</text:span><text:span text:style-name="T201"> </text:span><text:span text:style-name="T180">[</text:span><text:span text:style-name="T190"> </text:span><text:span text:style-name="T180">]</text:span><text:span text:style-name="T205"> </text:span><text:span text:style-name="T180">No</text:span></text:p>
          </table:table-cell>
        </table:table-row>
        <table:table-row table:style-name="Tabella9.5">
          <table:table-cell table:style-name="Tabella9.A1" office:value-type="string">
            <text:p text:style-name="P347"><text:span text:style-name="T412">In</text:span><text:span text:style-name="T427"> </text:span><text:span text:style-name="T412">caso</text:span><text:span text:style-name="T436"> </text:span><text:span text:style-name="T412">affermativo</text:span><text:span text:style-name="T474">,</text:span><text:span text:style-name="T488"> </text:span><text:span text:style-name="T474">descrivere</text:span><text:span text:style-name="T488"> </text:span><text:span text:style-name="T474">tali</text:span><text:span text:style-name="T488"> </text:span><text:span text:style-name="T474">misure:</text:span></text:p>
            <text:p text:style-name="P436"><text:span text:style-name="T474">L’operatore</text:span><text:span text:style-name="T498"> </text:span><text:span text:style-name="T474">economico</text:span><text:span text:style-name="T488"> </text:span><text:span text:style-name="T474">ha</text:span><text:span text:style-name="T490"> </text:span><text:span text:style-name="T474">risarcito</text:span><text:span text:style-name="T484"> </text:span><text:span text:style-name="T474">o</text:span><text:span text:style-name="T498"> </text:span><text:span text:style-name="T474">si</text:span><text:span text:style-name="T490"> </text:span><text:span text:style-name="T474">è</text:span><text:span text:style-name="T490"> </text:span><text:span text:style-name="T474">impegnato</text:span><text:span text:style-name="T498"> </text:span><text:span text:style-name="T474">a</text:span><text:span text:style-name="T490"> </text:span><text:span text:style-name="T474">risarcire</text:span><text:span text:style-name="T500"> </text:span><text:span text:style-name="T474">qualunque</text:span><text:span text:style-name="T488"> </text:span><text:span text:style-name="T474">danno causato</text:span><text:span text:style-name="T493"> </text:span><text:span text:style-name="T474">dal reato</text:span><text:span text:style-name="T488"> </text:span><text:span text:style-name="T474">o</text:span><text:span text:style-name="T493"> </text:span><text:span text:style-name="T474">dall'illecito</text:span></text:p>
          </table:table-cell>
          <table:table-cell table:style-name="Tabella9.A1" office:value-type="string">
            <text:p text:style-name="P161"/>
            <text:p text:style-name="P161"/>
            <text:p text:style-name="P300"><text:span text:style-name="T481">[…]</text:span><text:span text:style-name="T534"> </text:span><text:span text:style-name="T481">Sì</text:span><text:span text:style-name="T554"> </text:span><text:span text:style-name="T481">[…]</text:span><text:span text:style-name="T487"> </text:span><text:span text:style-name="T481">No</text:span></text:p>
          </table:table-cell>
        </table:table-row>
      </table:table>
      <text:p text:style-name="P229"><draw:rect text:anchor-type="char" draw:z-index="11" draw:name="Forma6" draw:style-name="gr4" draw:text-style-name="P547" svg:width="4.945cm" svg:height="0.022cm" svg:x="3.09cm" svg:y="0.453cm"><text:p/></draw:rect></text:p>
      <text:p text:style-name="P266"><text:span text:style-name="T170">(11)</text:span><text:span text:style-name="T55"> <text:s text:c="3"/></text:span><text:span text:style-name="T578">Quale definita all'articolo 2 della decisione quadro 2008/841/GAI del Consiglio, del 24 ottobre 2008, relativa alla lotta contro la criminalità organizzata (GU L 300 dell'11.11.2008,</text:span><text:span text:style-name="T659"> </text:span><text:span text:style-name="T578">pag. 42).</text:span></text:p>
      <text:p text:style-name="P268"><text:span text:style-name="T170">(12)</text:span><text:span text:style-name="T55"> <text:s/></text:span><text:span text:style-name="T175"><text:s/></text:span><text:span text:style-name="T578">Quale</text:span><text:span text:style-name="T663"> </text:span><text:span text:style-name="T578">definita</text:span><text:span text:style-name="T664"> </text:span><text:span text:style-name="T578">all'articolo</text:span><text:span text:style-name="T665"> </text:span><text:span text:style-name="T578">3</text:span><text:span text:style-name="T664"> </text:span><text:span text:style-name="T578">della</text:span><text:span text:style-name="T664"> </text:span><text:span text:style-name="T578">convenzione</text:span><text:span text:style-name="T666"> </text:span><text:span text:style-name="T578">relativa</text:span><text:span text:style-name="T667"> </text:span><text:span text:style-name="T578">alla</text:span><text:span text:style-name="T664"> </text:span><text:span text:style-name="T578">lotta</text:span><text:span text:style-name="T667"> </text:span><text:span text:style-name="T578">contro</text:span><text:span text:style-name="T665"> </text:span><text:span text:style-name="T578">la</text:span><text:span text:style-name="T667"> </text:span><text:span text:style-name="T578">corruzione</text:span><text:span text:style-name="T666"> </text:span><text:span text:style-name="T578">nella</text:span><text:span text:style-name="T664"> </text:span><text:span text:style-name="T578">quale</text:span><text:span text:style-name="T667"> </text:span><text:span text:style-name="T578">sono</text:span><text:span text:style-name="T667"> </text:span><text:span text:style-name="T578">coinvolti</text:span><text:span text:style-name="T665"> </text:span><text:span text:style-name="T578">funzionari</text:span><text:span text:style-name="T667"> </text:span><text:span text:style-name="T578">delle</text:span><text:span text:style-name="T667"> </text:span><text:span text:style-name="T578">Comunità</text:span><text:span text:style-name="T668"> </text:span><text:span text:style-name="T578">europee</text:span><text:span text:style-name="T667"> </text:span><text:span text:style-name="T578">o</text:span><text:span text:style-name="T666"> </text:span><text:span text:style-name="T578">degli</text:span><text:span text:style-name="T666"> </text:span><text:span text:style-name="T578">Stati</text:span><text:span text:style-name="T664"> </text:span><text:span text:style-name="T578">membri</text:span><text:span text:style-name="T666"> </text:span><text:span text:style-name="T578">dell'Unione</text:span></text:p>
      <text:p text:style-name="P142"><text:span text:style-name="T578">europea (GU C 195 del 25.6.1997, pag. 1) e all'articolo 2, paragrafo 1, della decisione quadro 2003/568/GAI del Consiglio, del 22 luglio 2003, relativa alla lotta contro la corruzione</text:span><text:span text:style-name="T659"> </text:span><text:span text:style-name="T578">nel settore privato (GU L 192 del 31.7.2003, pag. 54). Questo motivo di esclusione comprende la corruzione così come definita nel diritto nazionale dell'amministrazione</text:span><text:span text:style-name="T659"> </text:span><text:span text:style-name="T578">aggiudicatrice (o</text:span><text:span text:style-name="T668"> </text:span><text:span text:style-name="T578">ente</text:span><text:span text:style-name="T668"> </text:span><text:span text:style-name="T578">aggiudicatore)</text:span><text:span text:style-name="T668"> </text:span><text:span text:style-name="T578">o dell'operatore economico.</text:span></text:p>
      <text:p text:style-name="P269"><text:span text:style-name="T170">(13</text:span><text:span text:style-name="T52"> </text:span><text:span text:style-name="T170">)</text:span><text:span text:style-name="T55"> <text:s/></text:span><text:span text:style-name="T220"><text:s/></text:span><text:span text:style-name="T578">Ai</text:span><text:span text:style-name="T668"> </text:span><text:span text:style-name="T578">sensi</text:span><text:span text:style-name="T665"> </text:span><text:span text:style-name="T578">dell'articolo 1</text:span><text:span text:style-name="T666"> </text:span><text:span text:style-name="T578">della</text:span><text:span text:style-name="T666"> </text:span><text:span text:style-name="T578">convenzione</text:span><text:span text:style-name="T665"> </text:span><text:span text:style-name="T578">relativa</text:span><text:span text:style-name="T665"> </text:span><text:span text:style-name="T578">alla</text:span><text:span text:style-name="T665"> </text:span><text:span text:style-name="T578">tutela degli</text:span><text:span text:style-name="T663"> </text:span><text:span text:style-name="T578">interessi</text:span><text:span text:style-name="T668"> </text:span><text:span text:style-name="T578">finanziari</text:span><text:span text:style-name="T665"> </text:span><text:span text:style-name="T578">delle</text:span><text:span text:style-name="T665"> </text:span><text:span text:style-name="T578">Comunità</text:span><text:span text:style-name="T668"> </text:span><text:span text:style-name="T578">europee</text:span><text:span text:style-name="T668"> </text:span><text:span text:style-name="T578">(GU</text:span><text:span text:style-name="T668"> </text:span><text:span text:style-name="T578">C</text:span><text:span text:style-name="T665"> </text:span><text:span text:style-name="T578">316</text:span><text:span text:style-name="T668"> </text:span><text:span text:style-name="T578">del</text:span><text:span text:style-name="T668"> </text:span><text:span text:style-name="T578">27.11.1995,</text:span><text:span text:style-name="T668"> </text:span><text:span text:style-name="T578">pag.</text:span><text:span text:style-name="T665"> </text:span><text:span text:style-name="T578">48).</text:span></text:p>
      <text:p text:style-name="P39"><text:span text:style-name="T170">(14)</text:span><text:span text:style-name="T55"> <text:s text:c="3"/></text:span><text:span text:style-name="T221"><text:s/></text:span><text:span text:style-name="T578">Quali</text:span><text:span text:style-name="T669"> </text:span><text:span text:style-name="T578">definiti</text:span><text:span text:style-name="T669"> </text:span><text:span text:style-name="T578">agli</text:span><text:span text:style-name="T662"> </text:span><text:span text:style-name="T578">articoli</text:span><text:span text:style-name="T658"> </text:span><text:span text:style-name="T578">1</text:span><text:span text:style-name="T670"> </text:span><text:span text:style-name="T578">e</text:span><text:span text:style-name="T671"> </text:span><text:span text:style-name="T578">3</text:span><text:span text:style-name="T662"> </text:span><text:span text:style-name="T578">della</text:span><text:span text:style-name="T662"> </text:span><text:span text:style-name="T578">decisione</text:span><text:span text:style-name="T672"> </text:span><text:span text:style-name="T578">quadro</text:span><text:span text:style-name="T662"> </text:span><text:span text:style-name="T578">del</text:span><text:span text:style-name="T669"> </text:span><text:span text:style-name="T578">Consiglio, del</text:span><text:span text:style-name="T670"> </text:span><text:span text:style-name="T578">13</text:span><text:span text:style-name="T662"> </text:span><text:span text:style-name="T578">giugno</text:span><text:span text:style-name="T671"> </text:span><text:span text:style-name="T578">2002,</text:span><text:span text:style-name="T669"> </text:span><text:span text:style-name="T578">sulla</text:span><text:span text:style-name="T662"> </text:span><text:span text:style-name="T578">lotta</text:span><text:span text:style-name="T670"> </text:span><text:span text:style-name="T578">contro</text:span><text:span text:style-name="T662"> </text:span><text:span text:style-name="T578">il</text:span><text:span text:style-name="T669"> </text:span><text:span text:style-name="T578">terrorismo</text:span><text:span text:style-name="T662"> </text:span><text:span text:style-name="T578">(GU</text:span><text:span text:style-name="T670"> </text:span><text:span text:style-name="T578">L</text:span><text:span text:style-name="T673"> </text:span><text:span text:style-name="T578">164</text:span><text:span text:style-name="T662"> </text:span><text:span text:style-name="T578">del</text:span><text:span text:style-name="T669"> </text:span><text:span text:style-name="T578">22.6.2002,</text:span><text:span text:style-name="T658"> </text:span><text:span text:style-name="T578">pag.</text:span><text:span text:style-name="T662"> </text:span><text:span text:style-name="T578">3).</text:span><text:span text:style-name="T669"> </text:span><text:span text:style-name="T578">Questo</text:span><text:span text:style-name="T662"> </text:span><text:span text:style-name="T578">motivo</text:span><text:span text:style-name="T662"> </text:span><text:span text:style-name="T578">di</text:span><text:span text:style-name="T670"> </text:span><text:span text:style-name="T578">esclusione</text:span><text:span text:style-name="T659"> </text:span><text:span text:style-name="T578">comprende</text:span><text:span text:style-name="T668"> </text:span><text:soft-page-break/><text:span text:style-name="T578">anche</text:span><text:span text:style-name="T665"> </text:span><text:span text:style-name="T578">l'istigazione,</text:span><text:span text:style-name="T668"> </text:span><text:span text:style-name="T578">il concorso,</text:span><text:span text:style-name="T668"> </text:span><text:span text:style-name="T578">il</text:span><text:span text:style-name="T668"> </text:span><text:span text:style-name="T578">tentativo</text:span><text:span text:style-name="T668"> </text:span><text:span text:style-name="T578">di commettere</text:span><text:span text:style-name="T668"> </text:span><text:span text:style-name="T578">uno</text:span><text:span text:style-name="T668"> </text:span><text:span text:style-name="T578">di</text:span><text:span text:style-name="T659"> </text:span><text:span text:style-name="T578">tali reati,</text:span><text:span text:style-name="T659"> </text:span><text:span text:style-name="T578">come</text:span><text:span text:style-name="T665"> </text:span><text:span text:style-name="T578">indicato</text:span><text:span text:style-name="T659"> </text:span><text:span text:style-name="T578">all'articolo</text:span><text:span text:style-name="T668"> </text:span><text:span text:style-name="T578">4</text:span><text:span text:style-name="T659"> </text:span><text:span text:style-name="T578">di</text:span><text:span text:style-name="T668"> </text:span><text:span text:style-name="T578">detta</text:span><text:span text:style-name="T658"> </text:span><text:span text:style-name="T578">decisione</text:span><text:span text:style-name="T659"> </text:span><text:span text:style-name="T578">quadro.</text:span></text:p>
      <text:p text:style-name="P38"><text:span text:style-name="T170">(15)</text:span><text:span text:style-name="T55"> <text:s text:c="3"/></text:span><text:span text:style-name="T221"><text:s/></text:span><text:span text:style-name="T578">Quali definiti</text:span><text:span text:style-name="T658"> </text:span><text:span text:style-name="T578">all'articolo</text:span><text:span text:style-name="T659"> </text:span><text:span text:style-name="T578">1</text:span><text:span text:style-name="T665"> </text:span><text:span text:style-name="T578">della</text:span><text:span text:style-name="T659"> </text:span><text:span text:style-name="T578">direttiva</text:span><text:span text:style-name="T668"> </text:span><text:span text:style-name="T578">2005/60/CE</text:span><text:span text:style-name="T658"> </text:span><text:span text:style-name="T578">del Parlamento</text:span><text:span text:style-name="T659"> </text:span><text:span text:style-name="T578">europeo</text:span><text:span text:style-name="T668"> </text:span><text:span text:style-name="T578">e</text:span><text:span text:style-name="T668"> </text:span><text:span text:style-name="T578">del</text:span><text:span text:style-name="T658"> </text:span><text:span text:style-name="T578">Consiglio,</text:span><text:span text:style-name="T668"> </text:span><text:span text:style-name="T578">del</text:span><text:span text:style-name="T658"> </text:span><text:span text:style-name="T578">26</text:span><text:span text:style-name="T659"> </text:span><text:span text:style-name="T578">ottobre</text:span><text:span text:style-name="T668"> </text:span><text:span text:style-name="T578">2005,</text:span><text:span text:style-name="T659"> </text:span><text:span text:style-name="T578">relativa</text:span><text:span text:style-name="T658"> </text:span><text:span text:style-name="T578">alla</text:span><text:span text:style-name="T665"> </text:span><text:span text:style-name="T578">prevenzione</text:span><text:span text:style-name="T658"> </text:span><text:span text:style-name="T578">dell'uso</text:span><text:span text:style-name="T659"> </text:span><text:span text:style-name="T578">del sistema finanziario</text:span><text:span text:style-name="T668"> </text:span><text:span text:style-name="T578">a</text:span><text:span text:style-name="T659"> </text:span><text:span text:style-name="T578">scopo</text:span><text:span text:style-name="T659"> </text:span><text:span text:style-name="T578">di</text:span><text:span text:style-name="T659"> </text:span><text:span text:style-name="T578">riciclaggio</text:span><text:span text:style-name="T666"> </text:span><text:span text:style-name="T578">dei</text:span><text:span text:style-name="T670"> </text:span><text:span text:style-name="T578">proventi di</text:span><text:span text:style-name="T665"> </text:span><text:span text:style-name="T578">attività</text:span><text:span text:style-name="T668"> </text:span><text:span text:style-name="T578">criminose e</text:span><text:span text:style-name="T668"> </text:span><text:span text:style-name="T578">di</text:span><text:span text:style-name="T666"> </text:span><text:span text:style-name="T578">finanziamento</text:span><text:span text:style-name="T668"> </text:span><text:span text:style-name="T578">del</text:span><text:span text:style-name="T659"> </text:span><text:span text:style-name="T578">terrorismo</text:span><text:span text:style-name="T658"> </text:span><text:span text:style-name="T467">(GU</text:span><text:span text:style-name="T468"> </text:span><text:span text:style-name="T467">L</text:span><text:span text:style-name="T469"> </text:span><text:span text:style-name="T467">309</text:span><text:span text:style-name="T468"> </text:span><text:span text:style-name="T467">del</text:span><text:span text:style-name="T470"> </text:span><text:span text:style-name="T467">25.11.2005,</text:span><text:span text:style-name="T471"> </text:span><text:span text:style-name="T467">pag.</text:span><text:span text:style-name="T472"> </text:span><text:span text:style-name="T467">15).</text:span></text:p>
      <text:p text:style-name="P36"><text:span text:style-name="T170">(16)</text:span><text:span text:style-name="T55"> <text:s text:c="3"/></text:span><text:span text:style-name="T221"><text:s/></text:span><text:span text:style-name="T163">Q</text:span><text:span text:style-name="T578">uali</text:span><text:span text:style-name="T663"> </text:span><text:span text:style-name="T578">definiti</text:span><text:span text:style-name="T668"> </text:span><text:span text:style-name="T578">all'articolo</text:span><text:span text:style-name="T663"> </text:span><text:span text:style-name="T578">2</text:span><text:span text:style-name="T664"> </text:span><text:span text:style-name="T578">della</text:span><text:span text:style-name="T668"> </text:span><text:span text:style-name="T578">direttiva</text:span><text:span text:style-name="T663"> </text:span><text:span text:style-name="T578">2011/36/UE</text:span><text:span text:style-name="T667"> </text:span><text:span text:style-name="T578">del</text:span><text:span text:style-name="T674"> </text:span><text:span text:style-name="T578">Parlamento</text:span><text:span text:style-name="T664"> </text:span><text:span text:style-name="T578">europeo</text:span><text:span text:style-name="T664"> </text:span><text:span text:style-name="T578">e</text:span><text:span text:style-name="T663"> </text:span><text:span text:style-name="T578">del</text:span><text:span text:style-name="T666"> </text:span><text:span text:style-name="T578">Consiglio,</text:span><text:span text:style-name="T675"> </text:span><text:span text:style-name="T578">del</text:span><text:span text:style-name="T665"> </text:span><text:span text:style-name="T578">5</text:span><text:span text:style-name="T664"> </text:span><text:span text:style-name="T578">aprile</text:span><text:span text:style-name="T666"> </text:span><text:span text:style-name="T578">2011,</text:span><text:span text:style-name="T664"> </text:span><text:span text:style-name="T578">concernente</text:span><text:span text:style-name="T663"> </text:span><text:span text:style-name="T578">la</text:span><text:span text:style-name="T663"> </text:span><text:span text:style-name="T578">prevenzione</text:span><text:span text:style-name="T664"> </text:span><text:span text:style-name="T578">e</text:span><text:span text:style-name="T663"> </text:span><text:span text:style-name="T578">la</text:span><text:span text:style-name="T666"> </text:span><text:span text:style-name="T578">repressione</text:span><text:span text:style-name="T667"> </text:span><text:span text:style-name="T578">della</text:span><text:span text:style-name="T667"> </text:span><text:span text:style-name="T578">tratta</text:span><text:span text:style-name="T668"> </text:span><text:span text:style-name="T578">di</text:span><text:span text:style-name="T666"> </text:span><text:span text:style-name="T578">esseri</text:span><text:span text:style-name="T659"> </text:span><text:span text:style-name="T578">umani e</text:span><text:span text:style-name="T665"> </text:span><text:span text:style-name="T578">la</text:span><text:span text:style-name="T658"> </text:span><text:span text:style-name="T578">protezione</text:span><text:span text:style-name="T665"> </text:span><text:span text:style-name="T578">delle</text:span><text:span text:style-name="T665"> </text:span><text:span text:style-name="T578">vittime,</text:span><text:span text:style-name="T659"> </text:span><text:span text:style-name="T578">e</text:span><text:span text:style-name="T668"> </text:span><text:span text:style-name="T578">che</text:span><text:span text:style-name="T659"> </text:span><text:span text:style-name="T578">sostituisce</text:span><text:span text:style-name="T668"> </text:span><text:span text:style-name="T578">la</text:span><text:span text:style-name="T666"> </text:span><text:span text:style-name="T578">decisione quadro</text:span><text:span text:style-name="T665"> </text:span><text:span text:style-name="T578">del</text:span><text:span text:style-name="T665"> </text:span><text:span text:style-name="T578">Consiglio</text:span><text:span text:style-name="T668"> </text:span><text:span text:style-name="T578">2002/629/GAI</text:span><text:span text:style-name="T668"> </text:span><text:span text:style-name="T578">(GU</text:span><text:span text:style-name="T658"> </text:span><text:span text:style-name="T578">L</text:span><text:span text:style-name="T662"> </text:span><text:span text:style-name="T578">101</text:span><text:span text:style-name="T668"> </text:span><text:span text:style-name="T578">del</text:span><text:span text:style-name="T666"> </text:span><text:span text:style-name="T578">15.4.2011,</text:span><text:span text:style-name="T668"> </text:span><text:span text:style-name="T578">pag.</text:span><text:span text:style-name="T658"> </text:span><text:span text:style-name="T578">1).</text:span></text:p>
      <text:p text:style-name="P109"><text:span text:style-name="T170">(17)</text:span><text:span text:style-name="T55"> <text:s text:c="3"/></text:span><text:span text:style-name="T221"><text:s/></text:span><text:span text:style-name="T55">Ripetere</text:span><text:span text:style-name="T222"> </text:span><text:span text:style-name="T55">tante</text:span><text:span text:style-name="T241"> </text:span><text:span text:style-name="T55">volte</text:span><text:span text:style-name="T222"> </text:span><text:span text:style-name="T55">quanto</text:span><text:span text:style-name="T241"> </text:span><text:span text:style-name="T55">necessario.</text:span></text:p>
      <text:p text:style-name="P110"><text:span text:style-name="T170">(18)</text:span><text:span text:style-name="T55"> <text:s text:c="3"/></text:span><text:span text:style-name="T221"><text:s/></text:span><text:span text:style-name="T55">Ripetere</text:span><text:span text:style-name="T221"> </text:span><text:span text:style-name="T55">tante</text:span><text:span text:style-name="T306"> </text:span><text:span text:style-name="T55">volte</text:span><text:span text:style-name="T222"> </text:span><text:span text:style-name="T55">quanto</text:span><text:span text:style-name="T239"> </text:span><text:span text:style-name="T55">necessario.</text:span></text:p>
      <text:p text:style-name="P270"/>
      <text:p text:style-name="P111"><text:span text:style-name="T591">(</text:span><text:span text:style-name="T170">19</text:span><text:span text:style-name="T591">)</text:span><text:span text:style-name="T578"> <text:s text:c="3"/></text:span><text:span text:style-name="T668"><text:s/></text:span><text:span text:style-name="T578">In</text:span><text:span text:style-name="T659"> </text:span><text:span text:style-name="T578">conformità</text:span><text:span text:style-name="T665"> </text:span><text:span text:style-name="T578">alle disposizioni</text:span><text:span text:style-name="T665"> </text:span><text:span text:style-name="T578">nazionali</text:span><text:span text:style-name="T659"> </text:span><text:span text:style-name="T578">di</text:span><text:span text:style-name="T659"> </text:span><text:span text:style-name="T578">attuazione</text:span><text:span text:style-name="T665"> </text:span><text:span text:style-name="T578">dell'articolo</text:span><text:span text:style-name="T668"> </text:span><text:span text:style-name="T578">57,</text:span><text:span text:style-name="T659"> </text:span><text:span text:style-name="T578">paragrafo</text:span><text:span text:style-name="T665"> </text:span><text:span text:style-name="T578">6,</text:span><text:span text:style-name="T668"> </text:span><text:span text:style-name="T578">della</text:span><text:span text:style-name="T668"> </text:span><text:span text:style-name="T578">direttiva</text:span><text:span text:style-name="T666"> </text:span><text:span text:style-name="T578">2014/24/UE.</text:span></text:p>
      <text:p text:style-name="P263"/>
      <table:table table:name="Tabella10" table:style-name="Tabella10">
        <table:table-column table:style-name="Tabella10.A"/>
        <table:table-column table:style-name="Tabella10.B"/>
        <table:table-row table:style-name="Tabella10.1">
          <table:table-cell table:style-name="Tabella10.A1" office:value-type="string">
            <text:p text:style-name="P66"><text:span text:style-name="T474">L’operatore economico ha chiarito i fatti e le circostanze in modo</text:span><text:span text:style-name="T500"> </text:span><text:span text:style-name="T474">globale collaborando</text:span><text:span text:style-name="T490"> </text:span><text:span text:style-name="T474">attivamente con</text:span><text:span text:style-name="T488"> </text:span><text:span text:style-name="T474">le</text:span><text:span text:style-name="T486"> </text:span><text:span text:style-name="T474">autorità</text:span><text:span text:style-name="T498"> </text:span><text:span text:style-name="T474">investigative</text:span></text:p>
            <text:p text:style-name="P425"><text:span text:style-name="T474">L’operatore economico ha adottato provvedimenti concreti di</text:span><text:span text:style-name="T493"> </text:span><text:span text:style-name="T474">carattere</text:span><text:span text:style-name="T488"> </text:span><text:span text:style-name="T474">tecnico,</text:span><text:span text:style-name="T498"> </text:span><text:span text:style-name="T474">organizzativo</text:span><text:span text:style-name="T490"> </text:span><text:span text:style-name="T474">e</text:span><text:span text:style-name="T488"> </text:span><text:span text:style-name="T474">relativi</text:span><text:span text:style-name="T486"> </text:span><text:span text:style-name="T474">al</text:span><text:span text:style-name="T498"> </text:span><text:span text:style-name="T474">personale</text:span><text:span text:style-name="T484"> </text:span><text:span text:style-name="T474">idonei</text:span><text:span text:style-name="T488"> </text:span><text:span text:style-name="T474">a</text:span><text:span text:style-name="T500"> </text:span><text:span text:style-name="T474">prevenire</text:span><text:span text:style-name="T488"> </text:span><text:span text:style-name="T474">ulteriori</text:span><text:span text:style-name="T493"> </text:span><text:span text:style-name="T474">reati</text:span><text:span text:style-name="T501"> </text:span><text:span text:style-name="T474">o illeciti</text:span></text:p>
          </table:table-cell>
          <table:table-cell table:style-name="Tabella10.A1" office:value-type="string">
            <text:p text:style-name="P299"><text:span text:style-name="T481">[…]</text:span><text:span text:style-name="T534"> </text:span><text:span text:style-name="T481">Sì</text:span><text:span text:style-name="T555"> </text:span><text:span text:style-name="T481">[…]</text:span><text:span text:style-name="T487"> </text:span><text:span text:style-name="T481">No</text:span></text:p>
            <text:p text:style-name="P161"/>
            <text:p text:style-name="P161"/>
            <text:p text:style-name="P300"><text:span text:style-name="T481">[…]</text:span><text:span text:style-name="T534"> </text:span><text:span text:style-name="T481">Sì </text:span><text:span text:style-name="T556"><text:s/></text:span><text:span text:style-name="T481">[…]</text:span><text:span text:style-name="T485"> </text:span><text:span text:style-name="T481">No</text:span></text:p>
          </table:table-cell>
        </table:table-row>
        <table:table-row table:style-name="Tabella10.2">
          <table:table-cell table:style-name="Tabella10.A2" office:value-type="string">
            <text:p text:style-name="P231"/>
            <text:p text:style-name="P341"><text:span text:style-name="T474">Altro</text:span><text:span text:style-name="T474"/></text:p>
            <text:p text:style-name="P185"/>
            <text:p text:style-name="P341"><text:span text:style-name="T474">Le</text:span><text:span text:style-name="T493"> </text:span><text:span text:style-name="T474">misure</text:span><text:span text:style-name="T493"> </text:span><text:span text:style-name="T474">sono</text:span><text:span text:style-name="T488"> </text:span><text:span text:style-name="T474">state</text:span><text:span text:style-name="T498"> </text:span><text:span text:style-name="T474">adottate</text:span><text:span text:style-name="T484"> </text:span><text:span text:style-name="T474">o</text:span><text:span text:style-name="T493"> </text:span><text:span text:style-name="T474">devono</text:span><text:span text:style-name="T498"> </text:span><text:span text:style-name="T474">essere</text:span><text:span text:style-name="T490"> </text:span><text:span text:style-name="T474">ancora</text:span><text:span text:style-name="T501"> </text:span><text:span text:style-name="T474">adottate?</text:span></text:p>
          </table:table-cell>
          <table:table-cell table:style-name="Tabella10.A2" office:value-type="string">
            <text:p text:style-name="P161"/>
            <text:p text:style-name="P444"><text:span text:style-name="T482">[………………………..…]</text:span><text:span text:style-name="T495"> </text:span><text:span text:style-name="T482">[………………………..…]</text:span></text:p>
          </table:table-cell>
        </table:table-row>
        <table:table-row table:style-name="Tabella10.3">
          <table:table-cell table:style-name="Tabella10.A3" office:value-type="string">
            <text:p text:style-name="P164"/>
            <text:p text:style-name="P67"><text:span text:style-name="T474">L’operatore</text:span><text:span text:style-name="T498"> </text:span><text:span text:style-name="T474">economico</text:span><text:span text:style-name="T498"> </text:span><text:span text:style-name="T474">ha</text:span><text:span text:style-name="T498"> </text:span><text:span text:style-name="T474">descritto</text:span><text:span text:style-name="T484"> </text:span><text:span text:style-name="T474">le</text:span><text:span text:style-name="T488"> </text:span><text:span text:style-name="T474">misure</text:span><text:span text:style-name="T484"> </text:span><text:span text:style-name="T474">in</text:span><text:span text:style-name="T484"> </text:span><text:span text:style-name="T474">un</text:span><text:span text:style-name="T490"> </text:span><text:span text:style-name="T474">documento</text:span><text:span text:style-name="T504"> </text:span><text:span text:style-name="T474">separato,</text:span><text:span text:style-name="T501"> </text:span><text:span text:style-name="T474">allegato</text:span><text:span text:style-name="T490"> </text:span><text:span text:style-name="T474">al</text:span><text:span text:style-name="T501"> </text:span><text:span text:style-name="T474">DGUE?</text:span></text:p>
            <text:p text:style-name="P348"><text:span text:style-name="T474">Documentazione</text:span><text:span text:style-name="T484"> </text:span><text:span text:style-name="T474">presente</text:span><text:span text:style-name="T488"> </text:span><text:span text:style-name="T474">nel</text:span><text:span text:style-name="T488"> </text:span><text:span text:style-name="T474">FVOE?</text:span></text:p>
          </table:table-cell>
          <table:table-cell table:style-name="Tabella10.A3" office:value-type="string">
            <text:p text:style-name="P161"/>
            <text:p text:style-name="P301"><text:span text:style-name="T481">Sì</text:span><text:span text:style-name="T485"> </text:span><text:span text:style-name="T481">[…]</text:span><text:span text:style-name="T485"> </text:span><text:span text:style-name="T481">No</text:span><text:span text:style-name="T485"> </text:span><text:span text:style-name="T481">[…]</text:span></text:p>
            <text:p text:style-name="P185"/>
            <text:p text:style-name="P298"><text:span text:style-name="T481">Sì</text:span><text:span text:style-name="T485"> </text:span><text:span text:style-name="T481">[…]</text:span><text:span text:style-name="T485"> </text:span><text:span text:style-name="T481">No</text:span><text:span text:style-name="T485"> </text:span><text:span text:style-name="T481">[…]</text:span></text:p>
          </table:table-cell>
        </table:table-row>
      </table:table>
      <text:p text:style-name="P8"/>
      <text:p text:style-name="P230"/>
      <text:p text:style-name="P133"><text:span text:style-name="T179">B:</text:span><text:span text:style-name="T211"> </text:span><text:span text:style-name="T179">MOTIVI</text:span><text:span text:style-name="T209"> </text:span><text:span text:style-name="T179">LEGATI</text:span><text:span text:style-name="T195"> </text:span><text:span text:style-name="T179">AL</text:span><text:span text:style-name="T213"> </text:span><text:span text:style-name="T179">PAGAMENTO</text:span><text:span text:style-name="T214"> </text:span><text:span text:style-name="T179">DI</text:span><text:span text:style-name="T215"> </text:span><text:span text:style-name="T179">IMPOSTE</text:span><text:span text:style-name="T208"> </text:span><text:span text:style-name="T179">O</text:span><text:span text:style-name="T207"> </text:span><text:span text:style-name="T179">CONTRIBUTI</text:span><text:span text:style-name="T211"> </text:span><text:span text:style-name="T179">PREVIDENZIALI</text:span></text:p>
      <text:p text:style-name="P271"/>
      <table:table table:name="Tabella11" table:style-name="Tabella11">
        <table:table-column table:style-name="Tabella11.A"/>
        <table:table-column table:style-name="Tabella11.B"/>
        <table:table-column table:style-name="Tabella11.C"/>
        <table:table-row table:style-name="Tabella11.1">
          <table:table-cell table:style-name="Tabella11.A1" office:value-type="string">
            <text:p text:style-name="P68"><text:span text:style-name="T343">Pagamento</text:span><text:span text:style-name="T367"> </text:span><text:span text:style-name="T343">di</text:span><text:span text:style-name="T348"> </text:span><text:span text:style-name="T343">imposte,</text:span><text:span text:style-name="T351"> </text:span><text:span text:style-name="T343">tasse</text:span><text:span text:style-name="T359"> </text:span><text:span text:style-name="T343">o</text:span><text:span text:style-name="T356"> </text:span><text:span text:style-name="T343">contributi</text:span><text:span text:style-name="T359"> </text:span><text:span text:style-name="T343">previdenziali</text:span><text:span text:style-name="T370"> </text:span><text:span text:style-name="T594">(art.</text:span><text:span text:style-name="T604"> </text:span><text:span text:style-name="T594">94,</text:span><text:span text:style-name="T607"> </text:span><text:span text:style-name="T594">comma</text:span><text:span text:style-name="T605"> </text:span><text:span text:style-name="T594">6,</text:span><text:span text:style-name="T600"> </text:span><text:span text:style-name="T594">e</text:span><text:span text:style-name="T602"> </text:span><text:span text:style-name="T594">art.</text:span><text:span text:style-name="T608"> </text:span><text:span text:style-name="T594">95,</text:span><text:span text:style-name="T602"> </text:span><text:span text:style-name="T594">comma</text:span><text:span text:style-name="T605"> </text:span><text:span text:style-name="T594">2,</text:span><text:span text:style-name="T600"> </text:span><text:span text:style-name="T594">del</text:span><text:span text:style-name="T609"> </text:span><text:span text:style-name="T594">Codice):</text:span></text:p>
          </table:table-cell>
          <table:table-cell table:style-name="Tabella11.A1" table:number-columns-spanned="2" office:value-type="string">
            <text:p text:style-name="P321"><text:span text:style-name="T59">Risposta:</text:span><text:span text:style-name="T59"/></text:p>
          </table:table-cell>
          <table:covered-table-cell/>
        </table:table-row>
        <table:table-row table:style-name="Tabella11.2">
          <table:table-cell table:style-name="Tabella11.A1" office:value-type="string">
            <text:p text:style-name="P69"><text:span text:style-name="T594">L'operatore economico ha soddisfatto tutti </text:span><text:span text:style-name="T342">gli obblighi relativi al</text:span><text:span text:style-name="T380"> </text:span><text:span text:style-name="T342">pagamento</text:span><text:span text:style-name="T352"> </text:span><text:span text:style-name="T342">di</text:span><text:span text:style-name="T352"> </text:span><text:span text:style-name="T342">imposte,</text:span><text:span text:style-name="T345"> </text:span><text:span text:style-name="T342">tasse</text:span><text:span text:style-name="T352"> </text:span><text:span text:style-name="T342">o</text:span><text:span text:style-name="T349"> </text:span><text:span text:style-name="T342">contributi</text:span><text:span text:style-name="T360"> </text:span><text:span text:style-name="T342">previdenziali,</text:span><text:span text:style-name="T368"> </text:span><text:span text:style-name="T594">sia</text:span><text:span text:style-name="T604"> </text:span><text:span text:style-name="T594">nel</text:span><text:span text:style-name="T607"> </text:span><text:span text:style-name="T594">paese dove è stabilito sia nello Stato membro della stazione</text:span><text:span text:style-name="T608"> </text:span><text:span text:style-name="T594">appaltante o dell’ente concedente, se diverso dal paese di</text:span><text:span text:style-name="T608"> </text:span><text:span text:style-name="T594">stabilimento?</text:span></text:p>
          </table:table-cell>
          <table:table-cell table:style-name="Tabella11.A1" table:number-columns-spanned="2" office:value-type="string">
            <text:p text:style-name="P347"><text:span text:style-name="T249">[</text:span><text:span text:style-name="T262"> </text:span><text:span text:style-name="T249">]</text:span><text:span text:style-name="T260"> </text:span><text:span text:style-name="T249">Sì [</text:span><text:span text:style-name="T262"> </text:span><text:span text:style-name="T249">]</text:span><text:span text:style-name="T263"> </text:span><text:span text:style-name="T249">No</text:span></text:p>
          </table:table-cell>
          <table:covered-table-cell/>
        </table:table-row>
        <table:table-row table:style-name="Tabella11.3">
          <table:table-cell table:style-name="Tabella11.A3" office:value-type="string">
            <text:p text:style-name="P171"/>
          </table:table-cell>
          <table:table-cell table:style-name="Tabella11.A3" office:value-type="string">
            <text:p text:style-name="P445"><text:span text:style-name="T343">Imposte/tasse</text:span><text:span text:style-name="T343"/></text:p>
          </table:table-cell>
          <table:table-cell table:style-name="Tabella11.A3" office:value-type="string">
            <text:p text:style-name="P446"><text:span text:style-name="T59">Contributi</text:span><text:span text:style-name="T75"> </text:span><text:span text:style-name="T59">previdenziali</text:span></text:p>
          </table:table-cell>
        </table:table-row>
        <table:table-row table:style-name="Tabella11.4">
          <table:table-cell table:style-name="Tabella11.A4" office:value-type="string">
            <text:p text:style-name="P447"><text:span text:style-name="T343">In</text:span><text:span text:style-name="T367"> </text:span><text:span text:style-name="T343">caso</text:span><text:span text:style-name="T370"> </text:span><text:span text:style-name="T343">negativo</text:span><text:span text:style-name="T594">,</text:span><text:span text:style-name="T605"> </text:span><text:span text:style-name="T594">indicare:</text:span></text:p>
          </table:table-cell>
          <table:table-cell table:style-name="Tabella11.B4" office:value-type="string">
            <text:p text:style-name="P172"/>
          </table:table-cell>
          <table:table-cell table:style-name="Tabella11.B4" office:value-type="string">
            <text:p text:style-name="P172"/>
          </table:table-cell>
        </table:table-row>
        <table:table-row table:style-name="Tabella11.5">
          <table:table-cell table:style-name="Tabella11.A4" office:value-type="string">
            <text:p text:style-name="P198"/>
            <text:p text:style-name="P349"><text:span text:style-name="T594">a)</text:span><text:span text:style-name="T610"> </text:span><text:span text:style-name="T594">Paese</text:span><text:span text:style-name="T611"> </text:span><text:span text:style-name="T594">o</text:span><text:span text:style-name="T609"> </text:span><text:span text:style-name="T594">Stato</text:span><text:span text:style-name="T609"> </text:span><text:span text:style-name="T594">membro interessato</text:span></text:p>
          </table:table-cell>
          <table:table-cell table:style-name="Tabella11.A3" office:value-type="string">
            <text:p text:style-name="P198"/>
            <text:p text:style-name="P4"/>
            <text:p text:style-name="P350"><text:span text:style-name="T594">a)</text:span><text:span text:style-name="T609"> </text:span><text:span text:style-name="T594">[</text:span><text:span text:style-name="T341"><text:tab/></text:span><text:span text:style-name="T594">]</text:span></text:p>
          </table:table-cell>
          <table:table-cell table:style-name="Tabella11.A3" office:value-type="string">
            <text:p text:style-name="P198"/>
            <text:p text:style-name="P4"/>
            <text:p text:style-name="P351"><text:span text:style-name="T594">a)</text:span><text:span text:style-name="T609"> </text:span><text:span text:style-name="T594">[</text:span><text:span text:style-name="T341"><text:tab/></text:span><text:span text:style-name="T594">]</text:span></text:p>
          </table:table-cell>
        </table:table-row>
        <table:table-row table:style-name="Tabella11.6">
          <table:table-cell table:style-name="Tabella11.A4" office:value-type="string">
            <text:p text:style-name="P352"><text:span text:style-name="T594">b) </text:span><text:span text:style-name="T600"><text:s/></text:span><text:span text:style-name="T594">Di</text:span><text:span text:style-name="T605"> </text:span><text:span text:style-name="T594">quale importo</text:span><text:span text:style-name="T611"> </text:span><text:span text:style-name="T594">si</text:span><text:span text:style-name="T605"> </text:span><text:span text:style-name="T594">tratta</text:span></text:p>
          </table:table-cell>
          <table:table-cell table:style-name="Tabella11.A4" office:value-type="string">
            <text:p text:style-name="P237"/>
            <text:p text:style-name="P350"><text:span text:style-name="T594">b)</text:span><text:span text:style-name="T609"> </text:span><text:span text:style-name="T594">[</text:span><text:span text:style-name="T341"><text:tab/></text:span><text:span text:style-name="T594">]</text:span></text:p>
          </table:table-cell>
          <table:table-cell table:style-name="Tabella11.A4" office:value-type="string">
            <text:p text:style-name="P237"/>
            <text:p text:style-name="P353"><text:span text:style-name="T594">b)</text:span><text:span text:style-name="T609"> </text:span><text:span text:style-name="T594">[</text:span><text:span text:style-name="T341"><text:tab/></text:span><text:span text:style-name="T594">]</text:span></text:p>
          </table:table-cell>
        </table:table-row>
        <table:table-row table:style-name="Tabella11.7">
          <table:table-cell table:style-name="Tabella11.A4" office:value-type="string">
            <text:p text:style-name="P352"><text:span text:style-name="T594">c)</text:span><text:span text:style-name="T612"> </text:span><text:span text:style-name="T594">Come</text:span><text:span text:style-name="T606"> </text:span><text:span text:style-name="T594">è</text:span><text:span text:style-name="T611"> </text:span><text:span text:style-name="T594">stata</text:span><text:span text:style-name="T611"> </text:span><text:span text:style-name="T594">stabilita</text:span><text:span text:style-name="T611"> </text:span><text:span text:style-name="T594">tale inottemperanza:</text:span></text:p>
          </table:table-cell>
          <table:table-cell table:style-name="Tabella11.A4" office:value-type="string">
            <text:p text:style-name="P171"/>
          </table:table-cell>
          <table:table-cell table:style-name="Tabella11.A4" office:value-type="string">
            <text:p text:style-name="P171"/>
          </table:table-cell>
        </table:table-row>
        <table:table-row table:style-name="Tabella11.8">
          <table:table-cell table:style-name="Tabella11.A4" office:value-type="string">
            <text:p text:style-name="P240"/>
            <text:p text:style-name="P341"><text:span text:style-name="T594">1)</text:span><text:span text:style-name="T613"> </text:span><text:span text:style-name="T594">Mediante</text:span><text:span text:style-name="T604"> </text:span><text:span text:style-name="T594">una</text:span><text:span text:style-name="T611"> </text:span><text:span text:style-name="T343">decisione</text:span><text:span text:style-name="T348"> </text:span><text:span text:style-name="T594">giudiziaria o</text:span><text:span text:style-name="T615"> </text:span><text:span text:style-name="T594">amministrativa:</text:span></text:p>
          </table:table-cell>
          <table:table-cell table:style-name="Tabella11.A4" office:value-type="string">
            <text:p text:style-name="P165"/>
            <text:p text:style-name="P318"><text:span text:style-name="T594">c1) [ ]</text:span><text:span text:style-name="T602"> </text:span><text:span text:style-name="T594">Sì [</text:span><text:span text:style-name="T602"> </text:span><text:span text:style-name="T594">]</text:span><text:span text:style-name="T616"> </text:span><text:span text:style-name="T594">No</text:span></text:p>
          </table:table-cell>
          <table:table-cell table:style-name="Tabella11.A4" office:value-type="string">
            <text:p text:style-name="P165"/>
            <text:p text:style-name="P302"><text:span text:style-name="T594">c1) [ ]</text:span><text:span text:style-name="T600"> </text:span><text:span text:style-name="T594">Sì</text:span><text:span text:style-name="T609"> </text:span><text:span text:style-name="T594">[</text:span><text:span text:style-name="T608"> </text:span><text:span text:style-name="T594">]</text:span><text:span text:style-name="T618"> </text:span><text:span text:style-name="T594">No</text:span></text:p>
          </table:table-cell>
        </table:table-row>
        <table:table-row table:style-name="Tabella11.9">
          <table:table-cell table:style-name="Tabella11.A4" office:value-type="string">
            <text:list text:style-name="WWNum14">
              <text:list-item>
                <text:p text:style-name="P527"><text:span text:style-name="T594">Tale</text:span><text:span text:style-name="T619"> </text:span><text:span text:style-name="T594">decisione</text:span><text:span text:style-name="T606"> </text:span><text:span text:style-name="T594">è</text:span><text:span text:style-name="T603"> </text:span><text:span text:style-name="T594">definitiva</text:span><text:span text:style-name="T603"> </text:span><text:span text:style-name="T594">e</text:span><text:span text:style-name="T603"> </text:span><text:span text:style-name="T594">vincolante?</text:span></text:p>
              </text:list-item>
            </text:list>
          </table:table-cell>
          <table:table-cell table:style-name="Tabella11.A4" office:value-type="string">
            <text:p text:style-name="P354"><text:span text:style-name="T594">-<text:tab/>[</text:span><text:span text:style-name="T602"> </text:span><text:span text:style-name="T594">]</text:span><text:span text:style-name="T608"> </text:span><text:span text:style-name="T594">Sì</text:span><text:span text:style-name="T602"> </text:span><text:span text:style-name="T594">[</text:span><text:span text:style-name="T600"> </text:span><text:span text:style-name="T594">]</text:span><text:span text:style-name="T608"> </text:span><text:span text:style-name="T594">No</text:span></text:p>
          </table:table-cell>
          <table:table-cell table:style-name="Tabella11.A4" office:value-type="string">
            <text:p text:style-name="P355"><text:span text:style-name="T594">-<text:tab/>[</text:span><text:span text:style-name="T600"> </text:span><text:span text:style-name="T594">]</text:span><text:span text:style-name="T608"> </text:span><text:span text:style-name="T594">Sì</text:span><text:span text:style-name="T608"> </text:span><text:span text:style-name="T594">[</text:span><text:span text:style-name="T602"> </text:span><text:span text:style-name="T594">]</text:span><text:span text:style-name="T602"> </text:span><text:span text:style-name="T594">No</text:span></text:p>
          </table:table-cell>
        </table:table-row>
        <table:table-row table:style-name="Tabella11.10">
          <table:table-cell table:style-name="Tabella11.A4" office:value-type="string">
            <text:list text:style-name="WWNum13">
              <text:list-item>
                <text:p text:style-name="P528"><text:span text:style-name="T594">Indicare</text:span><text:span text:style-name="T611"> </text:span><text:span text:style-name="T594">la data</text:span><text:span text:style-name="T604"> </text:span><text:span text:style-name="T594">della</text:span><text:span text:style-name="T619"> </text:span><text:span text:style-name="T594">sentenza</text:span><text:span text:style-name="T611"> </text:span><text:span text:style-name="T594">di</text:span><text:span text:style-name="T606"> </text:span><text:span text:style-name="T594">condanna</text:span><text:span text:style-name="T604"> </text:span><text:span text:style-name="T594">o</text:span><text:span text:style-name="T605"> </text:span><text:span text:style-name="T594">della</text:span><text:span text:style-name="T605"> </text:span><text:span text:style-name="T594">decisione.</text:span></text:p>
              </text:list-item>
            </text:list>
          </table:table-cell>
          <table:table-cell table:style-name="Tabella11.A4" office:value-type="string">
            <text:p text:style-name="P356"><text:span text:style-name="T596">- </text:span><text:span text:style-name="T614"><text:s/></text:span><text:span text:style-name="T597">[………………]</text:span></text:p>
          </table:table-cell>
          <table:table-cell table:style-name="Tabella11.A4" office:value-type="string">
            <text:p text:style-name="P303"><text:span text:style-name="T596">- </text:span><text:span text:style-name="T614"><text:s/></text:span><text:span text:style-name="T597">[………………]</text:span></text:p>
          </table:table-cell>
        </table:table-row>
        <table:table-row table:style-name="Tabella11.11">
          <table:table-cell table:style-name="Tabella11.A4" office:value-type="string">
            <text:list text:style-name="WWNum12">
              <text:list-item>
                <text:p text:style-name="P536"><text:span text:style-name="T594">Nel</text:span><text:span text:style-name="T605"> </text:span><text:span text:style-name="T594">caso</text:span><text:span text:style-name="T611"> </text:span><text:span text:style-name="T594">di</text:span><text:span text:style-name="T605"> </text:span><text:span text:style-name="T594">una</text:span><text:span text:style-name="T605"> </text:span><text:span text:style-name="T594">sentenza</text:span><text:span text:style-name="T611"> </text:span><text:span text:style-name="T594">di</text:span><text:span text:style-name="T604"> </text:span><text:span text:style-name="T594">condanna,</text:span><text:span text:style-name="T609"> </text:span><text:span text:style-name="T342">se</text:span><text:span text:style-name="T371"> </text:span><text:span text:style-name="T342">stabilita</text:span></text:p>
              </text:list-item>
            </text:list>
          </table:table-cell>
          <table:table-cell table:style-name="Tabella11.A4" office:value-type="string">
            <text:p text:style-name="P450"><text:span text:style-name="T596">- </text:span><text:span text:style-name="T614"><text:s/></text:span><text:span text:style-name="T597">[………………]</text:span></text:p>
          </table:table-cell>
          <table:table-cell table:style-name="Tabella11.A4" office:value-type="string">
            <text:p text:style-name="P451"><text:span text:style-name="T596">- </text:span><text:span text:style-name="T614"><text:s/></text:span><text:span text:style-name="T597">[………………]</text:span></text:p>
          </table:table-cell>
        </table:table-row>
        <table:table-row table:style-name="Tabella11.12">
          <table:table-cell table:style-name="Tabella11.A4" office:value-type="string">
            <text:p text:style-name="P452"><text:span text:style-name="T397">direttamente</text:span><text:span text:style-name="T355"> </text:span><text:span text:style-name="T343">nella</text:span><text:span text:style-name="T356"> </text:span><text:span text:style-name="T343">sentenza</text:span><text:span text:style-name="T351"> </text:span><text:span text:style-name="T343">di</text:span><text:span text:style-name="T351"> </text:span><text:span text:style-name="T343">condanna</text:span><text:span text:style-name="T594">,</text:span><text:span text:style-name="T611"> </text:span><text:span text:style-name="T594">la</text:span><text:span text:style-name="T605"> </text:span><text:span text:style-name="T594">durata</text:span><text:span text:style-name="T605"> </text:span><text:span text:style-name="T594">del</text:span></text:p>
          </table:table-cell>
          <table:table-cell table:style-name="Tabella11.A4" office:value-type="string">
            <text:p text:style-name="P172"/>
          </table:table-cell>
          <table:table-cell table:style-name="Tabella11.A4" office:value-type="string">
            <text:p text:style-name="P172"/>
          </table:table-cell>
        </table:table-row>
        <table:table-row table:style-name="Tabella11.13">
          <table:table-cell table:style-name="Tabella11.A4" office:value-type="string">
            <text:p text:style-name="P305"><text:span text:style-name="T594">periodo</text:span><text:span text:style-name="T603"> </text:span><text:span text:style-name="T594">d'esclusione:</text:span></text:p>
          </table:table-cell>
          <table:table-cell table:style-name="Tabella11.A4" office:value-type="string">
            <text:p text:style-name="P170"/>
          </table:table-cell>
          <table:table-cell table:style-name="Tabella11.A4" office:value-type="string">
            <text:p text:style-name="P170"/>
          </table:table-cell>
        </table:table-row>
        <table:table-row table:style-name="Tabella11.14">
          <table:table-cell table:style-name="Tabella11.A4" office:value-type="string">
            <text:p text:style-name="P357"><text:span text:style-name="T594">2) </text:span><text:span text:style-name="T610"><text:s/></text:span><text:span text:style-name="T594">In</text:span><text:span text:style-name="T609"> </text:span><text:span text:style-name="T343">altro</text:span><text:span text:style-name="T359"> </text:span><text:span text:style-name="T343">modo</text:span><text:span text:style-name="T594">?</text:span><text:span text:style-name="T611"> </text:span><text:span text:style-name="T594">Specificare:</text:span></text:p>
          </table:table-cell>
          <table:table-cell table:style-name="Tabella11.A4" office:value-type="string">
            <text:p text:style-name="P358"><text:span text:style-name="T594">c2) [</text:span><text:span text:style-name="T341"><text:tab/></text:span><text:span text:style-name="T594">]</text:span></text:p>
          </table:table-cell>
          <table:table-cell table:style-name="Tabella11.A4" office:value-type="string">
            <text:p text:style-name="P337"><text:span text:style-name="T594">c2) [</text:span><text:span text:style-name="T341"><text:tab/></text:span><text:span text:style-name="T594">]</text:span></text:p>
          </table:table-cell>
        </table:table-row>
        <table:table-row table:style-name="Tabella11.15">
          <table:table-cell table:style-name="Tabella11.A4" office:value-type="string">
            <text:p text:style-name="P458"><text:span text:style-name="T594">d)</text:span><text:span text:style-name="T620"> </text:span><text:span text:style-name="T594">L'operatore</text:span><text:span text:style-name="T602"> </text:span><text:span text:style-name="T594">economico</text:span><text:span text:style-name="T618"> </text:span><text:span text:style-name="T594">ha</text:span><text:span text:style-name="T602"> </text:span><text:span text:style-name="T594">ottemperato</text:span><text:span text:style-name="T621"> </text:span><text:span text:style-name="T594">od</text:span><text:span text:style-name="T622"> </text:span><text:span text:style-name="T594">ottempererà</text:span><text:span text:style-name="T623"> </text:span><text:span text:style-name="T594">ai</text:span><text:span text:style-name="T616"> </text:span><text:span text:style-name="T594">suoi</text:span><text:span text:style-name="T625"> </text:span><text:span text:style-name="T609">obblighi,</text:span><text:span text:style-name="T615"> </text:span><text:span text:style-name="T609">pagando</text:span><text:span text:style-name="T615"> </text:span><text:span text:style-name="T609">o</text:span><text:span text:style-name="T603"> </text:span><text:span text:style-name="T609">impegnandosi</text:span><text:span text:style-name="T603"> </text:span><text:span text:style-name="T594">in</text:span><text:span text:style-name="T615"> </text:span><text:span text:style-name="T594">modo</text:span><text:span text:style-name="T626"> </text:span><text:span text:style-name="T594">vincolante</text:span><text:span text:style-name="T603"> </text:span><text:span text:style-name="T594">a</text:span><text:span text:style-name="T615"> </text:span><text:span text:style-name="T594">pagare</text:span></text:p>
          </table:table-cell>
          <table:table-cell table:style-name="Tabella11.A4" office:value-type="string">
            <text:p text:style-name="P166"/>
            <text:p text:style-name="P341"><text:span text:style-name="T594">d) [</text:span><text:span text:style-name="T602"> </text:span><text:span text:style-name="T594">]</text:span><text:span text:style-name="T600"> </text:span><text:span text:style-name="T594">Sì</text:span><text:span text:style-name="T608"> </text:span><text:span text:style-name="T594">[</text:span><text:span text:style-name="T602"> </text:span><text:span text:style-name="T594">]</text:span><text:span text:style-name="T608"> </text:span><text:span text:style-name="T594">No</text:span></text:p>
          </table:table-cell>
          <table:table-cell table:style-name="Tabella11.A4" office:value-type="string">
            <text:p text:style-name="P166"/>
            <text:p text:style-name="P304"><text:span text:style-name="T594">d) [</text:span><text:span text:style-name="T602"> </text:span><text:span text:style-name="T594">]</text:span><text:span text:style-name="T600"> </text:span><text:span text:style-name="T594">Sì</text:span><text:span text:style-name="T608"> </text:span><text:span text:style-name="T594">[</text:span><text:span text:style-name="T602"> </text:span><text:span text:style-name="T594">]</text:span><text:span text:style-name="T608"> </text:span><text:span text:style-name="T594">No</text:span></text:p>
          </table:table-cell>
        </table:table-row>
        <table:table-row table:style-name="Tabella11.4">
          <table:table-cell table:style-name="Tabella11.A4" office:value-type="string">
            <text:p text:style-name="P460"><text:span text:style-name="T594">le</text:span><text:span text:style-name="T609"> </text:span><text:span text:style-name="T594">imposte,</text:span><text:span text:style-name="T609"> </text:span><text:span text:style-name="T594">le</text:span><text:span text:style-name="T605"> </text:span><text:span text:style-name="T594">tasse</text:span><text:span text:style-name="T605"> </text:span><text:span text:style-name="T594">o i</text:span><text:span text:style-name="T604"> </text:span><text:span text:style-name="T594">contributi</text:span><text:span text:style-name="T605"> </text:span><text:span text:style-name="T594">previdenziali</text:span><text:span text:style-name="T609"> </text:span><text:span text:style-name="T594">dovuti,</text:span><text:span text:style-name="T611"> </text:span><text:span text:style-name="T594">compresi</text:span></text:p>
          </table:table-cell>
          <table:table-cell table:style-name="Tabella11.A4" office:value-type="string">
            <text:p text:style-name="P172"/>
          </table:table-cell>
          <table:table-cell table:style-name="Tabella11.A4" office:value-type="string">
            <text:p text:style-name="P172"/>
          </table:table-cell>
        </table:table-row>
        <table:table-row table:style-name="Tabella11.17">
          <table:table-cell table:style-name="Tabella11.A4" office:value-type="string">
            <text:p text:style-name="P462"><text:span text:style-name="T594">eventuali</text:span><text:span text:style-name="T627"> </text:span><text:span text:style-name="T594">interessi</text:span><text:span text:style-name="T628"> </text:span><text:span text:style-name="T594">o</text:span><text:span text:style-name="T629"> </text:span><text:span text:style-name="T594">multe,</text:span><text:span text:style-name="T627"> </text:span><text:span text:style-name="T594">avendo</text:span><text:span text:style-name="T630"> </text:span><text:span text:style-name="T594">effettuato</text:span><text:span text:style-name="T631"> </text:span><text:span text:style-name="T594">il</text:span><text:span text:style-name="T628"> </text:span><text:span text:style-name="T594">pagamento</text:span><text:span text:style-name="T632"> </text:span><text:span text:style-name="T594">o</text:span></text:p>
          </table:table-cell>
          <table:table-cell table:style-name="Tabella11.A4" office:value-type="string">
            <text:p text:style-name="P172"/>
          </table:table-cell>
          <table:table-cell table:style-name="Tabella11.A4" office:value-type="string">
            <text:p text:style-name="P172"/>
          </table:table-cell>
        </table:table-row>
        <table:table-row table:style-name="Tabella11.12">
          <table:table-cell table:style-name="Tabella11.A4" office:value-type="string">
            <text:p text:style-name="P469"><text:span text:style-name="T594">formalizzato</text:span><text:span text:style-name="T609"> </text:span><text:span text:style-name="T594">l’impegno</text:span><text:span text:style-name="T609"> </text:span><text:span text:style-name="T594">prima</text:span><text:span text:style-name="T604"> </text:span><text:span text:style-name="T594">della</text:span><text:span text:style-name="T606"> </text:span><text:span text:style-name="T594">scadenza</text:span><text:span text:style-name="T611"> </text:span><text:span text:style-name="T594">del</text:span><text:span text:style-name="T609"> </text:span><text:span text:style-name="T594">termine</text:span><text:span text:style-name="T605"> </text:span><text:span text:style-name="T594">per</text:span><text:span text:style-name="T606"> </text:span><text:span text:style-name="T594">la</text:span></text:p>
          </table:table-cell>
          <table:table-cell table:style-name="Tabella11.A4" office:value-type="string">
            <text:p text:style-name="P172"/>
          </table:table-cell>
          <table:table-cell table:style-name="Tabella11.A4" office:value-type="string">
            <text:p text:style-name="P172"/>
          </table:table-cell>
        </table:table-row>
        <table:table-row table:style-name="Tabella11.12">
          <table:table-cell table:style-name="Tabella11.A4" office:value-type="string">
            <text:p text:style-name="P461"><text:span text:style-name="T594">presentazione</text:span><text:span text:style-name="T627"> </text:span><text:span text:style-name="T594">della </text:span><text:span text:style-name="T633"><text:s/></text:span><text:span text:style-name="T594">domanda </text:span><text:span text:style-name="T629"><text:s/></text:span><text:span text:style-name="T594">(articolo </text:span><text:span text:style-name="T628"><text:s/></text:span><text:span text:style-name="T594">94, </text:span><text:span text:style-name="T628"><text:s/></text:span><text:span text:style-name="T594">comma </text:span><text:span text:style-name="T628"><text:s/></text:span><text:span text:style-name="T594">6, </text:span><text:span text:style-name="T632"><text:s/></text:span><text:span text:style-name="T594">del</text:span></text:p>
          </table:table-cell>
          <table:table-cell table:style-name="Tabella11.A4" office:value-type="string">
            <text:p text:style-name="P454"><text:span text:style-name="T343">In</text:span><text:span text:style-name="T370"> </text:span><text:span text:style-name="T343">caso</text:span><text:span text:style-name="T348"> </text:span><text:span text:style-name="T343">affermativo</text:span><text:span text:style-name="T594">,</text:span><text:span text:style-name="T605"> </text:span><text:span text:style-name="T594">fornire</text:span></text:p>
          </table:table-cell>
          <table:table-cell table:style-name="Tabella11.A4" office:value-type="string">
            <text:p text:style-name="P453"><text:span text:style-name="T343">In</text:span><text:span text:style-name="T359"> </text:span><text:span text:style-name="T343">caso</text:span><text:span text:style-name="T370"> </text:span><text:span text:style-name="T343">affermativo</text:span><text:span text:style-name="T594">,</text:span><text:span text:style-name="T605"> </text:span><text:span text:style-name="T594">fornire</text:span></text:p>
          </table:table-cell>
        </table:table-row>
        <table:table-row table:style-name="Tabella11.17">
          <table:table-cell table:style-name="Tabella11.A4" office:value-type="string">
            <text:p text:style-name="P460"><text:span text:style-name="T594">Codice)</text:span><text:span text:style-name="T632"> </text:span><text:span text:style-name="T594">oppure</text:span><text:span text:style-name="T628"> </text:span><text:span text:style-name="T594">ha</text:span><text:span text:style-name="T631"> </text:span><text:span text:style-name="T594">compensato</text:span><text:span text:style-name="T628"> </text:span><text:span text:style-name="T594">il</text:span><text:span text:style-name="T627"> </text:span><text:span text:style-name="T594">debito</text:span><text:span text:style-name="T628"> </text:span><text:span text:style-name="T594">tributario</text:span><text:span text:style-name="T633"> </text:span><text:span text:style-name="T594">con</text:span><text:span text:style-name="T634"> </text:span><text:span text:style-name="T594">crediti</text:span></text:p>
          </table:table-cell>
          <table:table-cell table:style-name="Tabella11.A4" office:value-type="string">
            <text:p text:style-name="P463"><text:span text:style-name="T598">informazioni</text:span><text:span text:style-name="T617"> </text:span><text:span text:style-name="T598">dettagliate:</text:span><text:span text:style-name="T635"> </text:span><text:span text:style-name="T598">[……]</text:span></text:p>
          </table:table-cell>
          <table:table-cell table:style-name="Tabella11.A4" office:value-type="string">
            <text:p text:style-name="P464"><text:span text:style-name="T598">informazioni</text:span><text:span text:style-name="T601"> </text:span><text:span text:style-name="T598">dettagliate:</text:span><text:span text:style-name="T624"> </text:span><text:span text:style-name="T598">[……]</text:span></text:p>
          </table:table-cell>
        </table:table-row>
        <table:table-row table:style-name="Tabella11.17">
          <table:table-cell table:style-name="Tabella11.A4" office:value-type="string">
            <text:p text:style-name="P462"><text:span text:style-name="T594">certificati</text:span><text:span text:style-name="T631"> </text:span><text:span text:style-name="T594">vantati</text:span><text:span text:style-name="T627"> </text:span><text:span text:style-name="T594">nei</text:span><text:span text:style-name="T629"> </text:span><text:span text:style-name="T594">confronti</text:span><text:span text:style-name="T629"> </text:span><text:span text:style-name="T594">della</text:span><text:span text:style-name="T627"> </text:span><text:span text:style-name="T594">pubblica</text:span><text:span text:style-name="T630"> </text:span><text:span text:style-name="T594">amministrazione</text:span></text:p>
          </table:table-cell>
          <table:table-cell table:style-name="Tabella11.A4" office:value-type="string">
            <text:p text:style-name="P172"/>
          </table:table-cell>
          <table:table-cell table:style-name="Tabella11.A4" office:value-type="string">
            <text:p text:style-name="P172"/>
          </table:table-cell>
        </table:table-row>
        <table:table-row table:style-name="Tabella11.22">
          <table:table-cell table:style-name="Tabella11.B4" office:value-type="string">
            <text:p text:style-name="P305"><text:span text:style-name="T594">(art.</text:span><text:span text:style-name="T605"> </text:span><text:span text:style-name="T594">95,</text:span><text:span text:style-name="T611"> </text:span><text:span text:style-name="T594">comma</text:span><text:span text:style-name="T609"> </text:span><text:span text:style-name="T594">2,</text:span><text:span text:style-name="T611"> </text:span><text:span text:style-name="T594">ult.</text:span><text:span text:style-name="T611"> </text:span><text:span text:style-name="T594">periodo,</text:span><text:span text:style-name="T611"> </text:span><text:span text:style-name="T594">del</text:span><text:span text:style-name="T605"> </text:span><text:span text:style-name="T594">Codice)?</text:span></text:p>
          </table:table-cell>
          <table:table-cell table:style-name="Tabella11.B4" office:value-type="string">
            <text:p text:style-name="P171"/>
          </table:table-cell>
          <table:table-cell table:style-name="Tabella11.B4" office:value-type="string">
            <text:p text:style-name="P171"/>
          </table:table-cell>
        </table:table-row>
      </table:table>
      <table:table table:name="Tabella12" table:style-name="Tabella12">
        <table:table-column table:style-name="Tabella12.A" table:number-columns-repeated="2"/>
        <table:table-row table:style-name="Tabella12.1">
          <table:table-cell table:style-name="Tabella12.A1" office:value-type="string">
            <text:p text:style-name="P70"><text:span text:style-name="T249">Se</text:span><text:span text:style-name="T273"> </text:span><text:span text:style-name="T249">la documentazione</text:span><text:span text:style-name="T277"> </text:span><text:span text:style-name="T249">pertinente</text:span><text:span text:style-name="T271"> </text:span><text:span text:style-name="T249">relativa</text:span><text:span text:style-name="T268"> </text:span><text:span text:style-name="T249">al</text:span><text:span text:style-name="T277"> </text:span><text:span text:style-name="T249">pagamento</text:span><text:span text:style-name="T277"> </text:span><text:span text:style-name="T249">di</text:span><text:span text:style-name="T264"> </text:span><text:span text:style-name="T249">imposte</text:span><text:span text:style-name="T275"> </text:span><text:span text:style-name="T249">o</text:span><text:span text:style-name="T268"> </text:span><text:span text:style-name="T249">contributi</text:span><text:span text:style-name="T273"> </text:span><text:span text:style-name="T249">previdenziali</text:span><text:span text:style-name="T277"> </text:span><text:span text:style-name="T249">è</text:span><text:span text:style-name="T271"> </text:span><text:span text:style-name="T249">disponibile</text:span><text:span text:style-name="T264"> </text:span><text:span text:style-name="T249">elettronicamente,</text:span><text:span text:style-name="T266"> </text:span><text:span text:style-name="T249">indicare:</text:span></text:p>
          </table:table-cell>
          <table:table-cell table:style-name="Tabella12.A1" office:value-type="string">
            <text:p text:style-name="P394"><text:span text:style-name="T249">(indirizzo</text:span><text:span text:style-name="T266"> </text:span><text:span text:style-name="T249">web,</text:span><text:span text:style-name="T277"> </text:span><text:span text:style-name="T249">autorità</text:span><text:span text:style-name="T277"> </text:span><text:span text:style-name="T249">o</text:span><text:span text:style-name="T264"> </text:span><text:span text:style-name="T249">organismo</text:span><text:span text:style-name="T279"> </text:span><text:span text:style-name="T249">di</text:span><text:span text:style-name="T273"> </text:span><text:span text:style-name="T249">emanazione,</text:span><text:span text:style-name="T266"> </text:span><text:span text:style-name="T249">riferimento</text:span><text:span text:style-name="T275"> </text:span><text:span text:style-name="T249">preciso</text:span><text:span text:style-name="T263"> </text:span><text:span text:style-name="T249">della</text:span><text:span text:style-name="T260"> </text:span><text:span text:style-name="T249">documentazione)(</text:span><text:span text:style-name="T307">20</text:span><text:span text:style-name="T249">):</text:span></text:p>
            <text:p text:style-name="P359"><text:span text:style-name="T250">[……………][……………][…………..…]</text:span><text:span text:style-name="T250"/></text:p>
          </table:table-cell>
        </table:table-row>
      </table:table>
      <text:h text:style-name="P104" text:outline-level="4"><text:span text:style-name="T224">C:</text:span><text:span text:style-name="T221"> </text:span><text:span text:style-name="T224">MOTIVI</text:span><text:span text:style-name="T55"> </text:span><text:span text:style-name="T224">LEGATI</text:span><text:span text:style-name="T52"> </text:span><text:span text:style-name="T224">A</text:span><text:span text:style-name="T52"> </text:span><text:span text:style-name="T224">INSOLVENZA,</text:span><text:span text:style-name="T221"> </text:span><text:span text:style-name="T50">CONFLITTO</text:span><text:span text:style-name="T222"> </text:span><text:span text:style-name="T50">DI</text:span><text:span text:style-name="T220"> </text:span><text:span text:style-name="T50">INTERESSI</text:span><text:span text:style-name="T221"> </text:span><text:span text:style-name="T50">O</text:span><text:span text:style-name="T223"> </text:span><text:span text:style-name="T50">ILLECITI</text:span><text:span text:style-name="T220"> </text:span><text:span text:style-name="T50">PROFESSIONALI</text:span><text:span text:style-name="T222"> </text:span><text:span text:style-name="T50">(</text:span><text:span text:style-name="T308">21</text:span><text:span text:style-name="T50">)</text:span></text:h>
      <text:p text:style-name="P254"><draw:frame draw:style-name="fr2" draw:name="Cornice15" text:anchor-type="char" svg:x="2.896cm" svg:y="0.63cm" svg:width="16.782cm" svg:height="0.972cm" draw:z-index="12"><draw:text-box><text:p text:style-name="P18"><text:span text:style-name="T58">Si</text:span><text:span text:style-name="T79"> </text:span><text:span text:style-name="T58">noti</text:span><text:span text:style-name="T76"> </text:span><text:span text:style-name="T58">che</text:span><text:span text:style-name="T74"> </text:span><text:span text:style-name="T58">ai</text:span><text:span text:style-name="T79"> </text:span><text:span text:style-name="T58">fini</text:span><text:span text:style-name="T82"> </text:span><text:span text:style-name="T58">del</text:span><text:span text:style-name="T95"> </text:span><text:span text:style-name="T58">presente</text:span><text:span text:style-name="T69"> </text:span><text:span text:style-name="T58">appalto</text:span><text:span text:style-name="T69"> </text:span><text:span text:style-name="T58">alcuni</text:span><text:span text:style-name="T76"> </text:span><text:span text:style-name="T58">dei</text:span><text:span text:style-name="T82"> </text:span><text:span text:style-name="T58">motivi</text:span><text:span text:style-name="T82"> </text:span><text:span text:style-name="T58">di</text:span><text:span text:style-name="T79"> </text:span><text:span text:style-name="T58">esclusione</text:span><text:span text:style-name="T95"> </text:span><text:span text:style-name="T58">elencati</text:span><text:span text:style-name="T82"> </text:span><text:span text:style-name="T58">di</text:span><text:span text:style-name="T79"> </text:span><text:span text:style-name="T58">seguito</text:span><text:span text:style-name="T69"> </text:span><text:span text:style-name="T58">potrebbero</text:span><text:span text:style-name="T79"> </text:span><text:span text:style-name="T58">essere</text:span><text:span text:style-name="T95"> </text:span><text:span text:style-name="T58">stati</text:span><text:span text:style-name="T86"> </text:span><text:span text:style-name="T58">oggetto</text:span><text:span text:style-name="T69"> </text:span><text:span text:style-name="T58">di</text:span><text:span text:style-name="T79"> </text:span><text:span text:style-name="T58">una</text:span><text:span text:style-name="T90"> </text:span><text:span text:style-name="T58">definizione più precisa nel diritto nazionale, nell'avviso o bando pertinente o nei documenti di gara. Il diritto nazionale può ad</text:span><text:span text:style-name="T66"> </text:span><text:span text:style-name="T58">esempio</text:span><text:span text:style-name="T86"> </text:span><text:span text:style-name="T58">prevedere</text:span><text:span text:style-name="T79"> </text:span><text:span text:style-name="T58">che</text:span><text:span text:style-name="T95"> </text:span><text:span text:style-name="T58">nel</text:span><text:span text:style-name="T86"> </text:span><text:span text:style-name="T58">concetto di</text:span><text:span text:style-name="T86"> </text:span><text:span text:style-name="T58">"grave</text:span><text:span text:style-name="T79"> </text:span><text:span text:style-name="T58">illecito</text:span><text:span text:style-name="T69"> </text:span><text:span text:style-name="T58">professionale"</text:span><text:span text:style-name="T79"> </text:span><text:span text:style-name="T58">rientrino</text:span><text:span text:style-name="T69"> </text:span><text:span text:style-name="T58">forme</text:span><text:span text:style-name="T95"> </text:span><text:span text:style-name="T58">diverse di</text:span><text:span text:style-name="T86"> </text:span><text:span text:style-name="T58">condotta.</text:span></text:p></draw:text-box></draw:frame></text:p>
      <text:p text:style-name="P261"/>
      <table:table table:name="Tabella13" table:style-name="Tabella13">
        <table:table-column table:style-name="Tabella13.A"/>
        <table:table-column table:style-name="Tabella13.B"/>
        <table:table-row table:style-name="Tabella13.1">
          <table:table-cell table:style-name="Tabella13.A1" office:value-type="string">
            <text:p text:style-name="P29"><text:span text:style-name="T59">Informazioni</text:span><text:span text:style-name="T75"> </text:span><text:span text:style-name="T59">su</text:span><text:span text:style-name="T72"> </text:span><text:span text:style-name="T59">eventuali</text:span><text:span text:style-name="T70"> </text:span><text:span text:style-name="T59">situazioni</text:span><text:span text:style-name="T87"> </text:span><text:span text:style-name="T59">di</text:span><text:span text:style-name="T70"> </text:span><text:span text:style-name="T59">insolvenza,</text:span><text:span text:style-name="T77"> </text:span><text:span text:style-name="T59">conflitto</text:span><text:span text:style-name="T75"> </text:span><text:span text:style-name="T59">di</text:span><text:span text:style-name="T91"> </text:span><text:span text:style-name="T59">interessi</text:span><text:span text:style-name="T94"> </text:span><text:span text:style-name="T59">o</text:span><text:span text:style-name="T83"> </text:span><text:span text:style-name="T59">illeciti</text:span><text:span text:style-name="T102"> </text:span><text:span text:style-name="T59">professionali</text:span></text:p>
          </table:table-cell>
          <table:table-cell table:style-name="Tabella13.A1" office:value-type="string">
            <text:p text:style-name="P347"><text:span text:style-name="T59">Risposta:</text:span><text:span text:style-name="T59"/></text:p>
          </table:table-cell>
        </table:table-row>
        <table:table-row table:style-name="Tabella13.2">
          <table:table-cell table:style-name="Tabella13.A2" table:number-rows-spanned="2" office:value-type="string">
            <text:p text:style-name="P47"><text:span text:style-name="T609">L'operatore</text:span><text:span text:style-name="T626"> </text:span><text:span text:style-name="T609">economico</text:span><text:span text:style-name="T603"> </text:span><text:span text:style-name="T594">ha</text:span><text:span text:style-name="T606"> </text:span><text:span text:style-name="T594">violato,</text:span><text:span text:style-name="T605"> </text:span><text:span text:style-name="T342">per</text:span><text:span text:style-name="T360"> </text:span><text:span text:style-name="T342">quanto</text:span><text:span text:style-name="T398"> </text:span><text:span text:style-name="T342">di</text:span><text:span text:style-name="T357"> </text:span><text:span text:style-name="T342">sua</text:span><text:span text:style-name="T357"> </text:span><text:span text:style-name="T342">conoscenza</text:span><text:span text:style-name="T594">,</text:span><text:span text:style-name="T625"> </text:span><text:span text:style-name="T342">obblighi </text:span><text:span text:style-name="T594">applicabili in materia di salute e sicurezza sul lavoro, </text:span><text:span text:style-name="T342">di</text:span><text:span text:style-name="T380"> </text:span><text:span text:style-name="T342">diritto ambientale, sociale e del lavoro, </text:span><text:span text:style-name="T594">(</text:span><text:span text:style-name="T592">22</text:span><text:span text:style-name="T594">) di cui all’articolo 95,</text:span><text:span text:style-name="T608"> </text:span><text:span text:style-name="T594">comma</text:span><text:span text:style-name="T605"> </text:span><text:span text:style-name="T594">1,</text:span><text:span text:style-name="T600"> </text:span><text:span text:style-name="T594">lett.</text:span><text:span text:style-name="T608"> </text:span><text:span text:style-name="T594">a),</text:span><text:span text:style-name="T602"> </text:span><text:span text:style-name="T594">del</text:span><text:span text:style-name="T609"> </text:span><text:span text:style-name="T594">Codice?</text:span></text:p>
          </table:table-cell>
          <table:table-cell table:style-name="Tabella13.A1" office:value-type="string">
            <text:p text:style-name="P347"><text:span text:style-name="T594">[</text:span><text:span text:style-name="T602"> </text:span><text:span text:style-name="T594">]</text:span><text:span text:style-name="T608"> </text:span><text:span text:style-name="T594">Sì [</text:span><text:span text:style-name="T602"> </text:span><text:span text:style-name="T594">]</text:span><text:span text:style-name="T600"> </text:span><text:span text:style-name="T594">No</text:span></text:p>
          </table:table-cell>
        </table:table-row>
        <table:table-row table:style-name="Tabella13.3">
          <table:covered-table-cell table:style-name="Tabella13.A3"/>
          <table:table-cell table:style-name="Tabella13.A2" office:value-type="string">
            <text:p text:style-name="P170"/>
          </table:table-cell>
        </table:table-row>
        <table:table-row table:style-name="Tabella13.4">
          <table:table-cell table:style-name="Tabella13.A3" office:value-type="string">
            <text:p text:style-name="P232"/>
            <text:p text:style-name="P426"><text:span text:style-name="T411">In caso affermativo</text:span><text:span text:style-name="T474">, l'operatore economico ha adottato misure</text:span><text:span text:style-name="T493"> </text:span><text:span text:style-name="T474">sufficienti</text:span><text:span text:style-name="T490"> </text:span><text:span text:style-name="T474">a</text:span><text:span text:style-name="T484"> </text:span><text:span text:style-name="T474">dimostrare</text:span><text:span text:style-name="T484"> </text:span><text:span text:style-name="T474">la</text:span><text:span text:style-name="T498"> </text:span><text:span text:style-name="T474">sua</text:span><text:span text:style-name="T498"> </text:span><text:span text:style-name="T474">affidabilità</text:span><text:span text:style-name="T490"> </text:span><text:span text:style-name="T474">nonostante</text:span><text:span text:style-name="T498"> </text:span><text:span text:style-name="T474">l'esistenza</text:span><text:span text:style-name="T484"> </text:span><text:span text:style-name="T474">di</text:span><text:span text:style-name="T490"> </text:span><text:span text:style-name="T474">un</text:span><text:span text:style-name="T500"> </text:span><text:span text:style-name="T474">pertinente</text:span><text:span text:style-name="T493"> </text:span><text:span text:style-name="T474">motivo di</text:span><text:span text:style-name="T493"> </text:span><text:span text:style-name="T474">esclusione</text:span><text:span text:style-name="T493"> </text:span><text:span text:style-name="T474">(autodisciplina</text:span></text:p>
            <text:p text:style-name="P448"><text:span text:style-name="T474">o</text:span><text:span text:style-name="T490"> </text:span><text:span text:style-name="T474">“Self-Cleaning,</text:span><text:span text:style-name="T490"> </text:span><text:span text:style-name="T474">cfr.</text:span><text:span text:style-name="T490"> </text:span><text:span text:style-name="T474">articolo</text:span><text:span text:style-name="T484"> </text:span><text:span text:style-name="T411">96,</text:span><text:span text:style-name="T431"> </text:span><text:span text:style-name="T411">comma</text:span><text:span text:style-name="T424"> </text:span><text:span text:style-name="T411">6,</text:span><text:span text:style-name="T434"> </text:span><text:span text:style-name="T411">del</text:span><text:span text:style-name="T437"> </text:span><text:span text:style-name="T411">Codice</text:span><text:span text:style-name="T474">)?</text:span></text:p>
          </table:table-cell>
          <table:table-cell table:style-name="Tabella13.A3" office:value-type="string">
            <text:p text:style-name="P198"/>
            <text:p text:style-name="P227"/>
            <text:p text:style-name="P341"><text:span text:style-name="T594">[</text:span><text:span text:style-name="T602"> </text:span><text:span text:style-name="T594">]</text:span><text:span text:style-name="T608"> </text:span><text:span text:style-name="T594">Sì [</text:span><text:span text:style-name="T602"> </text:span><text:span text:style-name="T594">]</text:span><text:span text:style-name="T600"> </text:span><text:span text:style-name="T594">No</text:span></text:p>
          </table:table-cell>
        </table:table-row>
        <table:table-row table:style-name="Tabella13.5">
          <table:table-cell table:style-name="Tabella13.A3" office:value-type="string">
            <text:p text:style-name="P470"><text:span text:style-name="T412">In</text:span><text:span text:style-name="T427"> </text:span><text:span text:style-name="T412">caso</text:span><text:span text:style-name="T436"> </text:span><text:span text:style-name="T412">affermativo</text:span><text:span text:style-name="T474">,</text:span><text:span text:style-name="T488"> </text:span><text:span text:style-name="T474">descrivere</text:span><text:span text:style-name="T488"> </text:span><text:span text:style-name="T474">tali</text:span><text:span text:style-name="T488"> </text:span><text:span text:style-name="T474">misure:</text:span></text:p>
          </table:table-cell>
          <table:table-cell table:style-name="Tabella13.A3" office:value-type="string">
            <text:p text:style-name="P170"/>
          </table:table-cell>
        </table:table-row>
        <table:table-row table:style-name="Tabella13.6">
          <table:table-cell table:style-name="Tabella13.A3" office:value-type="string">
            <text:p text:style-name="P184"/>
            <text:p text:style-name="P71"><text:span text:style-name="T474">L’operatore</text:span><text:span text:style-name="T498"> </text:span><text:span text:style-name="T474">economico</text:span><text:span text:style-name="T488"> </text:span><text:span text:style-name="T474">ha</text:span><text:span text:style-name="T490"> </text:span><text:span text:style-name="T474">risarcito</text:span><text:span text:style-name="T484"> </text:span><text:span text:style-name="T474">o</text:span><text:span text:style-name="T498"> </text:span><text:span text:style-name="T474">si</text:span><text:span text:style-name="T490"> </text:span><text:span text:style-name="T474">è</text:span><text:span text:style-name="T490"> </text:span><text:span text:style-name="T474">impegnato</text:span><text:span text:style-name="T498"> </text:span><text:span text:style-name="T474">a</text:span><text:span text:style-name="T490"> </text:span><text:span text:style-name="T474">risarcire</text:span><text:span text:style-name="T500"> </text:span><text:span text:style-name="T474">qualunque</text:span><text:span text:style-name="T488"> </text:span><text:span text:style-name="T474">danno causato</text:span><text:span text:style-name="T493"> </text:span><text:span text:style-name="T474">dal reato</text:span><text:span text:style-name="T488"> </text:span><text:span text:style-name="T474">o</text:span><text:span text:style-name="T493"> </text:span><text:span text:style-name="T474">dall'illecito</text:span></text:p>
          </table:table-cell>
          <table:table-cell table:style-name="Tabella13.A3" office:value-type="string">
            <text:p text:style-name="P318"><text:span text:style-name="T481">[…]</text:span><text:span text:style-name="T531"> </text:span><text:span text:style-name="T481">Sì</text:span><text:span text:style-name="T556"> </text:span><text:span text:style-name="T481">[…]</text:span><text:span text:style-name="T489"> </text:span><text:span text:style-name="T481">No</text:span></text:p>
          </table:table-cell>
        </table:table-row>
        <table:table-row table:style-name="Tabella13.7">
          <table:table-cell table:style-name="Tabella13.A3" office:value-type="string">
            <text:p text:style-name="P147"><text:span text:style-name="T474">L’operatore economico ha chiarito i fatti e le circostanze in modo</text:span><text:span text:style-name="T500"> </text:span><text:span text:style-name="T474">globale collaborando</text:span><text:span text:style-name="T490"> </text:span><text:span text:style-name="T474">attivamente con</text:span><text:span text:style-name="T488"> </text:span><text:span text:style-name="T474">le</text:span><text:span text:style-name="T486"> </text:span><text:span text:style-name="T474">autorità</text:span><text:span text:style-name="T498"> </text:span><text:span text:style-name="T474">investigative</text:span></text:p>
          </table:table-cell>
          <table:table-cell table:style-name="Tabella13.A3" office:value-type="string">
            <text:p text:style-name="P360"><text:span text:style-name="T481">[…]</text:span><text:span text:style-name="T531"> </text:span><text:span text:style-name="T481">Sì</text:span><text:span text:style-name="T556"> </text:span><text:span text:style-name="T481">[…]</text:span><text:span text:style-name="T489"> </text:span><text:span text:style-name="T481">No</text:span></text:p>
          </table:table-cell>
        </table:table-row>
        <table:table-row table:style-name="Tabella13.8">
          <table:table-cell table:style-name="Tabella13.A3" office:value-type="string">
            <text:p text:style-name="P417"><text:span text:style-name="T474">L’operatore economico ha adottato provvedimenti concreti di carattere</text:span><text:span text:style-name="T500"> </text:span><text:span text:style-name="T474">tecnico,</text:span><text:span text:style-name="T490"> </text:span><text:span text:style-name="T474">organizzativo</text:span><text:span text:style-name="T490"> </text:span><text:span text:style-name="T474">e</text:span><text:span text:style-name="T524"> </text:span><text:span text:style-name="T474">relativi</text:span><text:span text:style-name="T488"> </text:span><text:span text:style-name="T474">al</text:span><text:span text:style-name="T498"> </text:span><text:span text:style-name="T474">personale</text:span><text:span text:style-name="T490"> </text:span><text:span text:style-name="T474">idonei</text:span><text:span text:style-name="T490"> </text:span><text:span text:style-name="T474">a</text:span><text:span text:style-name="T498"> </text:span><text:span text:style-name="T474">prevenire</text:span><text:span text:style-name="T498"> </text:span><text:span text:style-name="T474">ulteriori</text:span><text:span text:style-name="T500"> </text:span><text:span text:style-name="T474">reati</text:span><text:span text:style-name="T502"> </text:span><text:span text:style-name="T474">o</text:span><text:span text:style-name="T490"> </text:span><text:span text:style-name="T474">illeciti</text:span></text:p>
          </table:table-cell>
          <table:table-cell table:style-name="Tabella13.A3" office:value-type="string">
            <text:p text:style-name="P167"/>
            <text:p text:style-name="P318"><text:span text:style-name="T481">[…]</text:span><text:span text:style-name="T534"> </text:span><text:span text:style-name="T481">Sì </text:span><text:span text:style-name="T549"><text:s/></text:span><text:span text:style-name="T481">[…]</text:span><text:span text:style-name="T485"> </text:span><text:span text:style-name="T481">No</text:span></text:p>
          </table:table-cell>
        </table:table-row>
        <table:table-row table:style-name="Tabella13.9">
          <table:table-cell table:style-name="Tabella13.A3" office:value-type="string">
            <text:p text:style-name="P231"/>
            <text:p text:style-name="P341"><text:span text:style-name="T474">Altro</text:span><text:span text:style-name="T474"/></text:p>
          </table:table-cell>
          <table:table-cell table:style-name="Tabella13.A3" office:value-type="string">
            <text:p text:style-name="P161"/>
            <text:p text:style-name="P361"><text:span text:style-name="T482">[………………………..…]</text:span><text:span text:style-name="T482"/></text:p>
          </table:table-cell>
        </table:table-row>
        <table:table-row table:style-name="Tabella13.10">
          <table:table-cell table:style-name="Tabella13.A3" office:value-type="string">
            <text:p text:style-name="P362"><text:span text:style-name="T474">Le</text:span><text:span text:style-name="T493"> </text:span><text:span text:style-name="T474">misure</text:span><text:span text:style-name="T493"> </text:span><text:span text:style-name="T474">sono</text:span><text:span text:style-name="T488"> </text:span><text:span text:style-name="T474">state</text:span><text:span text:style-name="T498"> </text:span><text:span text:style-name="T474">adottate</text:span><text:span text:style-name="T484"> </text:span><text:span text:style-name="T474">o</text:span><text:span text:style-name="T493"> </text:span><text:span text:style-name="T474">devono</text:span><text:span text:style-name="T498"> </text:span><text:span text:style-name="T474">essere</text:span><text:span text:style-name="T490"> </text:span><text:span text:style-name="T474">ancora</text:span><text:span text:style-name="T501"> </text:span><text:span text:style-name="T474">adottate?</text:span></text:p>
          </table:table-cell>
          <table:table-cell table:style-name="Tabella13.A3" office:value-type="string">
            <text:p text:style-name="P363"><text:span text:style-name="T482">[………………………..…]</text:span><text:span text:style-name="T482"/></text:p>
          </table:table-cell>
        </table:table-row>
        <table:table-row table:style-name="Tabella13.11">
          <table:table-cell table:style-name="Tabella13.A3" office:value-type="string">
            <text:p text:style-name="P165"/>
            <text:p text:style-name="P437"><text:span text:style-name="T474">L’operatore</text:span><text:span text:style-name="T498"> </text:span><text:span text:style-name="T474">economico</text:span><text:span text:style-name="T498"> </text:span><text:span text:style-name="T474">ha</text:span><text:span text:style-name="T498"> </text:span><text:span text:style-name="T474">descritto</text:span><text:span text:style-name="T484"> </text:span><text:span text:style-name="T474">le</text:span><text:span text:style-name="T488"> </text:span><text:span text:style-name="T474">misure</text:span><text:span text:style-name="T484"> </text:span><text:span text:style-name="T474">in</text:span><text:span text:style-name="T484"> </text:span><text:span text:style-name="T474">un</text:span><text:span text:style-name="T490"> </text:span><text:span text:style-name="T474">documento</text:span><text:span text:style-name="T504"> </text:span><text:span text:style-name="T474">separato,</text:span><text:span text:style-name="T501"> </text:span><text:span text:style-name="T474">allegato</text:span><text:span text:style-name="T490"> </text:span><text:span text:style-name="T474">al</text:span><text:span text:style-name="T501"> </text:span><text:span text:style-name="T474">DGUE?</text:span></text:p>
          </table:table-cell>
          <table:table-cell table:style-name="Tabella13.A3" office:value-type="string">
            <text:p text:style-name="P6"/>
            <text:p text:style-name="P318"><text:span text:style-name="T481">Sì</text:span><text:span text:style-name="T485"> </text:span><text:span text:style-name="T481">[…]</text:span><text:span text:style-name="T487"> </text:span><text:span text:style-name="T481">No</text:span><text:span text:style-name="T534"> </text:span><text:span text:style-name="T481">[…]</text:span></text:p>
          </table:table-cell>
        </table:table-row>
        <table:table-row table:style-name="Tabella13.12">
          <table:table-cell table:style-name="Tabella13.A12" office:value-type="string">
            <text:p text:style-name="P364"><text:span text:style-name="T474">Documentazione</text:span><text:span text:style-name="T484"> </text:span><text:span text:style-name="T474">presente</text:span><text:span text:style-name="T488"> </text:span><text:span text:style-name="T474">nel</text:span><text:span text:style-name="T488"> </text:span><text:span text:style-name="T474">FVOE?</text:span></text:p>
          </table:table-cell>
          <table:table-cell table:style-name="Tabella13.A12" office:value-type="string">
            <text:p text:style-name="P365"><text:span text:style-name="T481">Sì</text:span><text:span text:style-name="T485"> </text:span><text:span text:style-name="T481">[…]</text:span><text:span text:style-name="T487"> </text:span><text:span text:style-name="T481">No</text:span><text:span text:style-name="T534"> </text:span><text:span text:style-name="T481">[…]</text:span></text:p>
          </table:table-cell>
        </table:table-row>
        <table:table-row table:style-name="Tabella13.13">
          <table:table-cell table:style-name="Tabella13.A1" table:number-rows-spanned="10" office:value-type="string">
            <text:p text:style-name="P416"><text:span text:style-name="T474">L'operatore economico si trova in una delle seguenti situazioni oppure è</text:span><text:span text:style-name="T559"> </text:span><text:span text:style-name="T474">sottoposto a un procedimento per l’accertamento di una delle seguenti</text:span><text:span text:style-name="T493"> </text:span><text:span text:style-name="T474">situazioni</text:span><text:span text:style-name="T510"> </text:span><text:span text:style-name="T474">di cui</text:span><text:span text:style-name="T493"> </text:span><text:span text:style-name="T474">all’articolo</text:span><text:span text:style-name="T501"> </text:span><text:span text:style-name="T474">94, comma</text:span><text:span text:style-name="T488"> </text:span><text:span text:style-name="T474">5,</text:span><text:span text:style-name="T488"> </text:span><text:span text:style-name="T474">lett.</text:span><text:span text:style-name="T501"> </text:span><text:span text:style-name="T474">d),</text:span><text:span text:style-name="T506"> </text:span><text:span text:style-name="T474">del</text:span><text:span text:style-name="T493"> </text:span><text:span text:style-name="T474">Codice:</text:span></text:p>
            <text:list text:style-name="WWNum11">
              <text:list-item>
                <text:p text:style-name="P529"><text:span text:style-name="T474">liquidazione</text:span><text:span text:style-name="T486"> </text:span><text:span text:style-name="T474">giudiziale</text:span></text:p>
              </text:list-item>
            </text:list>
            <text:p text:style-name="P167"/>
            <text:list text:continue-numbering="true" text:style-name="WWNum11">
              <text:list-item>
                <text:p text:style-name="P530"><text:span text:style-name="T474">liquidazione</text:span><text:span text:style-name="T484"> </text:span><text:span text:style-name="T474">coatta</text:span></text:p>
              </text:list-item>
            </text:list>
            <text:p text:style-name="P162"/>
            <text:list text:continue-numbering="true" text:style-name="WWNum11">
              <text:list-item>
                <text:p text:style-name="P530"><text:span text:style-name="T560">concordato</text:span><text:span text:style-name="T532"> </text:span><text:span text:style-name="T560">preventivo</text:span></text:p>
              </text:list-item>
            </text:list>
            <text:p text:style-name="P167"/>
            <text:list text:continue-numbering="true" text:style-name="WWNum11">
              <text:list-item>
                <text:p text:style-name="P516"><text:span text:style-name="T560">nei</text:span><text:span text:style-name="T542"> </text:span><text:span text:style-name="T560">cui</text:span><text:span text:style-name="T539"> </text:span><text:span text:style-name="T560">confronti</text:span><text:span text:style-name="T561"> </text:span><text:span text:style-name="T560">sia</text:span><text:span text:style-name="T542"> </text:span><text:span text:style-name="T560">in</text:span><text:span text:style-name="T563"> </text:span><text:span text:style-name="T560">corso</text:span><text:span text:style-name="T561"> </text:span><text:span text:style-name="T560">un</text:span><text:span text:style-name="T563"> </text:span><text:span text:style-name="T560">procedimento</text:span><text:span text:style-name="T536"> </text:span><text:span text:style-name="T560">per</text:span><text:span text:style-name="T561"> </text:span><text:span text:style-name="T560">l’accesso</text:span><text:span text:style-name="T561"> </text:span><text:span text:style-name="T560">a</text:span><text:span text:style-name="T504"> </text:span><text:span text:style-name="T560">una di</text:span><text:span text:style-name="T503"> </text:span><text:span text:style-name="T560">tali</text:span><text:span text:style-name="T497"> </text:span><text:span text:style-name="T560">procedure</text:span></text:p>
              </text:list-item>
            </text:list>
            <text:p text:style-name="P193"/>
            <text:p text:style-name="P389"><text:span text:style-name="T412">In</text:span><text:span text:style-name="T421"> </text:span><text:span text:style-name="T412">caso</text:span><text:span text:style-name="T418"> </text:span><text:span text:style-name="T412">affermativo:</text:span></text:p>
            <text:p text:style-name="P187"/>
            <text:p text:style-name="P389"><text:span text:style-name="T474">L’operatore</text:span><text:span text:style-name="T486"> </text:span><text:span text:style-name="T474">economico</text:span><text:span text:style-name="T484"> </text:span><text:span text:style-name="T474">sarà</text:span><text:span text:style-name="T484"> </text:span><text:span text:style-name="T474">comunque</text:span><text:span text:style-name="T488"> </text:span><text:span text:style-name="T474">in</text:span><text:span text:style-name="T524"> </text:span><text:span text:style-name="T474">grado</text:span><text:span text:style-name="T488"> </text:span><text:span text:style-name="T474">di</text:span><text:span text:style-name="T490"> </text:span><text:span text:style-name="T474">eseguire</text:span><text:span text:style-name="T490"> </text:span><text:span text:style-name="T474">il</text:span><text:span text:style-name="T486"> </text:span><text:span text:style-name="T474">contratto?</text:span></text:p>
          </table:table-cell>
          <table:table-cell table:style-name="Tabella13.A2" office:value-type="string">
            <text:p text:style-name="P167"/>
            <text:p text:style-name="P341"><text:span text:style-name="T474">[</text:span><text:span text:style-name="T493"> </text:span><text:span text:style-name="T474">]</text:span><text:span text:style-name="T493"> </text:span><text:span text:style-name="T474">Sì [</text:span><text:span text:style-name="T506"> </text:span><text:span text:style-name="T474">]</text:span><text:span text:style-name="T501"> </text:span><text:span text:style-name="T474">No</text:span></text:p>
          </table:table-cell>
        </table:table-row>
        <table:table-row table:style-name="Tabella13.14">
          <table:covered-table-cell table:style-name="Tabella13.A12"/>
          <table:table-cell table:style-name="Tabella13.A3" office:value-type="string">
            <text:p text:style-name="P6"/>
            <text:p text:style-name="P246"><text:span text:style-name="T474">[</text:span><text:span text:style-name="T498"> </text:span><text:span text:style-name="T474">]</text:span><text:span text:style-name="T488"> </text:span><text:span text:style-name="T474">Sì</text:span><text:span text:style-name="T484"> </text:span><text:span text:style-name="T474">[</text:span><text:span text:style-name="T501"> </text:span><text:span text:style-name="T474">]</text:span><text:span text:style-name="T498"> </text:span><text:span text:style-name="T474">No</text:span><text:span text:style-name="T565"> </text:span><text:span text:style-name="T474">In</text:span><text:span text:style-name="T488"> </text:span><text:span text:style-name="T474">caso</text:span><text:span text:style-name="T493"> </text:span><text:span text:style-name="T474">affermativo indicare gli</text:span><text:span text:style-name="T498"> </text:span><text:span text:style-name="T474">estremi</text:span><text:span text:style-name="T493"> </text:span><text:span text:style-name="T474">dei</text:span><text:span text:style-name="T502"> </text:span><text:span text:style-name="T474">provvedimenti</text:span></text:p>
          </table:table-cell>
        </table:table-row>
        <table:table-row table:style-name="Tabella13.15">
          <table:covered-table-cell table:style-name="Tabella13.A12"/>
          <table:table-cell table:style-name="Tabella13.A3" office:value-type="string">
            <text:p text:style-name="P471"><text:span text:style-name="T483">[………..…] <text:s/></text:span><text:span text:style-name="T496"><text:s/></text:span><text:span text:style-name="T483">[………..…]</text:span></text:p>
          </table:table-cell>
        </table:table-row>
        <table:table-row table:style-name="Tabella13.16">
          <table:covered-table-cell table:style-name="Tabella13.A12"/>
          <table:table-cell table:style-name="Tabella13.A3" office:value-type="string">
            <text:p text:style-name="P473"><text:span text:style-name="T474">[</text:span><text:span text:style-name="T498"> </text:span><text:span text:style-name="T474">]</text:span><text:span text:style-name="T498"> </text:span><text:span text:style-name="T474">Sì</text:span><text:span text:style-name="T490"> </text:span><text:span text:style-name="T474">[ ]</text:span><text:span text:style-name="T488"> </text:span><text:span text:style-name="T474">No</text:span><text:span text:style-name="T565"> </text:span><text:span text:style-name="T474">In</text:span><text:span text:style-name="T488"> </text:span><text:span text:style-name="T474">caso</text:span><text:span text:style-name="T493"> </text:span><text:span text:style-name="T474">affermativo</text:span><text:span text:style-name="T488"> </text:span><text:span text:style-name="T474">indicare gli</text:span><text:span text:style-name="T488"> </text:span><text:span text:style-name="T474">estremi dei</text:span><text:span text:style-name="T501"> </text:span><text:span text:style-name="T474">provvedimenti</text:span></text:p>
          </table:table-cell>
        </table:table-row>
        <table:table-row table:style-name="Tabella13.16">
          <table:covered-table-cell table:style-name="Tabella13.A12"/>
          <table:table-cell table:style-name="Tabella13.A3" office:value-type="string">
            <text:p text:style-name="P472"><text:span text:style-name="T483">[………..…] <text:s/></text:span><text:span text:style-name="T496"><text:s/></text:span><text:span text:style-name="T483">[………..…]</text:span></text:p>
          </table:table-cell>
        </table:table-row>
        <table:table-row table:style-name="Tabella13.18">
          <table:covered-table-cell table:style-name="Tabella13.A12"/>
          <table:table-cell table:style-name="Tabella13.A3" office:value-type="string">
            <text:p text:style-name="P473"><text:span text:style-name="T474">[</text:span><text:span text:style-name="T498"> </text:span><text:span text:style-name="T474">]</text:span><text:span text:style-name="T488"> </text:span><text:span text:style-name="T474">Sì</text:span><text:span text:style-name="T484"> </text:span><text:span text:style-name="T474">[</text:span><text:span text:style-name="T501"> </text:span><text:span text:style-name="T474">]</text:span><text:span text:style-name="T498"> </text:span><text:span text:style-name="T474">No</text:span><text:span text:style-name="T565"> </text:span><text:span text:style-name="T474">In</text:span><text:span text:style-name="T488"> </text:span><text:span text:style-name="T474">caso</text:span><text:span text:style-name="T493"> </text:span><text:span text:style-name="T474">affermativo indicare gli</text:span><text:span text:style-name="T498"> </text:span><text:span text:style-name="T474">estremi</text:span><text:span text:style-name="T493"> </text:span><text:span text:style-name="T474">dei</text:span><text:span text:style-name="T502"> </text:span><text:span text:style-name="T474">provvedimenti</text:span></text:p>
          </table:table-cell>
        </table:table-row>
        <table:table-row table:style-name="Tabella13.15">
          <table:covered-table-cell table:style-name="Tabella13.A12"/>
          <table:table-cell table:style-name="Tabella13.A3" office:value-type="string">
            <text:p text:style-name="P247"><text:span text:style-name="T483">[………..…] <text:s/></text:span><text:span text:style-name="T496"><text:s/></text:span><text:span text:style-name="T483">[………..…]</text:span></text:p>
          </table:table-cell>
        </table:table-row>
        <table:table-row table:style-name="Tabella13.15">
          <table:covered-table-cell table:style-name="Tabella13.A12"/>
          <table:table-cell table:style-name="Tabella13.A3" office:value-type="string">
            <text:p text:style-name="P474"><text:span text:style-name="T474">[</text:span><text:span text:style-name="T498"> </text:span><text:span text:style-name="T474">]</text:span><text:span text:style-name="T488"> </text:span><text:span text:style-name="T474">Sì</text:span><text:span text:style-name="T490"> </text:span><text:span text:style-name="T474">[</text:span><text:span text:style-name="T493"> </text:span><text:span text:style-name="T474">]</text:span><text:span text:style-name="T488"> </text:span><text:span text:style-name="T474">No</text:span><text:span text:style-name="T565"> </text:span><text:span text:style-name="T474">In</text:span><text:span text:style-name="T488"> </text:span><text:span text:style-name="T474">caso</text:span><text:span text:style-name="T493"> </text:span><text:span text:style-name="T474">affermativo indicare</text:span><text:span text:style-name="T493"> </text:span><text:span text:style-name="T474">gli</text:span><text:span text:style-name="T490"> </text:span><text:span text:style-name="T474">estremi</text:span><text:span text:style-name="T493"> </text:span><text:span text:style-name="T474">dei provvedimenti</text:span></text:p>
          </table:table-cell>
        </table:table-row>
        <table:table-row table:style-name="Tabella13.21">
          <table:covered-table-cell table:style-name="Tabella13.A12"/>
          <table:table-cell table:style-name="Tabella13.A3" office:value-type="string">
            <text:p text:style-name="P308"><text:span text:style-name="T483">[………..…] <text:s/></text:span><text:span text:style-name="T496"><text:s/></text:span><text:span text:style-name="T483">[………..…]</text:span></text:p>
          </table:table-cell>
        </table:table-row>
        <table:table-row table:style-name="Tabella13.22">
          <table:covered-table-cell table:style-name="Tabella13.A12"/>
          <table:table-cell table:style-name="Tabella13.A12" office:value-type="string">
            <text:p text:style-name="P161"/>
            <text:p text:style-name="P341"><text:span text:style-name="T474">[</text:span><text:span text:style-name="T493"> </text:span><text:span text:style-name="T474">]</text:span><text:span text:style-name="T493"> </text:span><text:span text:style-name="T474">Sì [</text:span><text:span text:style-name="T506"> </text:span><text:span text:style-name="T474">]</text:span><text:span text:style-name="T501"> </text:span><text:span text:style-name="T474">No</text:span></text:p>
          </table:table-cell>
        </table:table-row>
      </table:table>
      <text:p text:style-name="P251"><draw:rect text:anchor-type="char" draw:z-index="13" draw:name="Forma7" draw:style-name="gr4" draw:text-style-name="P547" svg:width="4.945cm" svg:height="0.022cm" svg:x="3.09cm" svg:y="0.529cm"><text:p/></draw:rect></text:p>
      <text:p text:style-name="P158"><text:span text:style-name="T243">(</text:span><text:span text:style-name="T247">20</text:span><text:span text:style-name="T243">) <text:s text:c="5"/></text:span><text:span text:style-name="T246"><text:s/></text:span><text:span text:style-name="T225">Ripetere</text:span><text:span text:style-name="T230"> </text:span><text:span text:style-name="T225">tante</text:span><text:span text:style-name="T227"> </text:span><text:span text:style-name="T225">volte</text:span><text:span text:style-name="T231"> </text:span><text:span text:style-name="T225">quanto</text:span><text:span text:style-name="T229"> </text:span><text:span text:style-name="T225">necessario.</text:span></text:p>
      <text:p text:style-name="P153"><text:span text:style-name="T243">(</text:span><text:span text:style-name="T247">21</text:span><text:span text:style-name="T243">) <text:s text:c="5"/></text:span><text:span text:style-name="T246"><text:s/></text:span><text:span text:style-name="T55">Cfr.</text:span><text:span text:style-name="T220"> </text:span><text:span text:style-name="T55">articolo</text:span><text:span text:style-name="T220"> </text:span><text:span text:style-name="T55">57,</text:span><text:span text:style-name="T239"> </text:span><text:span text:style-name="T55">paragrafo</text:span><text:span text:style-name="T220"> </text:span><text:span text:style-name="T55">4,</text:span><text:span text:style-name="T220"> </text:span><text:span text:style-name="T55">della</text:span><text:span text:style-name="T220"> </text:span><text:span text:style-name="T55">direttiva</text:span><text:span text:style-name="T222"> </text:span><text:span text:style-name="T55">2014/24/UE.</text:span></text:p>
      <text:p text:style-name="P267"><text:span text:style-name="T244">(</text:span><text:span text:style-name="T247">22</text:span><text:span text:style-name="T244">) <text:s text:c="5"/></text:span><text:span text:style-name="T245"><text:s/></text:span><text:span text:style-name="T55">Così</text:span><text:span text:style-name="T222"> </text:span><text:span text:style-name="T55">come</text:span><text:span text:style-name="T241"> </text:span><text:span text:style-name="T55">stabiliti</text:span><text:span text:style-name="T221"> </text:span><text:span text:style-name="T55">ai</text:span><text:span text:style-name="T221"> </text:span><text:span text:style-name="T55">fini</text:span><text:span text:style-name="T222"> </text:span><text:span text:style-name="T55">del</text:span><text:span text:style-name="T220"> </text:span><text:span text:style-name="T55">presente</text:span><text:span text:style-name="T239"> </text:span><text:span text:style-name="T55">appalto</text:span><text:span text:style-name="T220"> </text:span><text:span text:style-name="T55">dalla</text:span><text:span text:style-name="T239"> </text:span><text:span text:style-name="T55">normativa</text:span><text:span text:style-name="T222"> </text:span><text:span text:style-name="T55">nazionale,</text:span><text:span text:style-name="T222"> </text:span><text:span text:style-name="T55">dall'avviso</text:span><text:span text:style-name="T220"> </text:span><text:span text:style-name="T55">o bando</text:span><text:span text:style-name="T222"> </text:span><text:span text:style-name="T55">pertinente</text:span><text:span text:style-name="T239"> </text:span><text:span text:style-name="T55">o</text:span><text:span text:style-name="T221"> </text:span><text:span text:style-name="T55">dai</text:span><text:span text:style-name="T222"> </text:span><text:span text:style-name="T55">documenti</text:span><text:span text:style-name="T222"> </text:span><text:span text:style-name="T55">di</text:span><text:span text:style-name="T239"> </text:span><text:span text:style-name="T55">gara</text:span><text:span text:style-name="T239"> </text:span><text:span text:style-name="T55">ovvero</text:span><text:span text:style-name="T221"> </text:span><text:span text:style-name="T55">dall'articolo</text:span><text:span text:style-name="T222"> </text:span><text:span text:style-name="T55">18,</text:span><text:span text:style-name="T221"> </text:span><text:span text:style-name="T55">paragrafo</text:span><text:span text:style-name="T239"> </text:span><text:span text:style-name="T55">2,</text:span><text:span text:style-name="T220"> </text:span><text:span text:style-name="T55">della</text:span><text:span text:style-name="T220"> </text:span><text:span text:style-name="T55">direttiva 2014/24/UE.</text:span></text:p>
      <table:table table:name="Tabella14" table:style-name="Tabella14">
        <table:table-column table:style-name="Tabella14.A"/>
        <table:table-column table:style-name="Tabella14.B"/>
        <text:soft-page-break/>
        <table:table-row table:style-name="Tabella14.1">
          <table:table-cell table:style-name="Tabella14.A1" office:value-type="string">
            <text:p text:style-name="P54"><text:span text:style-name="T474">(</text:span><text:span text:style-name="T411">N.B.</text:span><text:span text:style-name="T429"> </text:span><text:span text:style-name="T411">Il</text:span><text:span text:style-name="T429"> </text:span><text:span text:style-name="T411">punto</text:span><text:span text:style-name="T429"> </text:span><text:span text:style-name="T411">dev’essere</text:span><text:span text:style-name="T429"> </text:span><text:span text:style-name="T411">compilato</text:span><text:span text:style-name="T429"> </text:span><text:span text:style-name="T411">dal</text:span><text:span text:style-name="T429"> </text:span><text:span text:style-name="T411">curatore</text:span><text:span text:style-name="T429"> </text:span><text:span text:style-name="T411">autorizzato</text:span><text:span text:style-name="T429"> </text:span><text:span text:style-name="T411">all’esercizio</text:span><text:span text:style-name="T429"> </text:span><text:span text:style-name="T411">provvisorio</text:span><text:span text:style-name="T429"> </text:span><text:span text:style-name="T411">che</text:span><text:span text:style-name="T429"> </text:span><text:span text:style-name="T411">è</text:span><text:span text:style-name="T429"> </text:span><text:span text:style-name="T411">stato</text:span><text:span text:style-name="T429"> </text:span><text:span text:style-name="T411">autorizzato</text:span><text:span text:style-name="T429"> </text:span><text:span text:style-name="T411">dal</text:span><text:span text:style-name="T429"> </text:span><text:span text:style-name="T411">giudice</text:span><text:span text:style-name="T429"> </text:span><text:span text:style-name="T411">delegato</text:span><text:span text:style-name="T429"> </text:span><text:span text:style-name="T411">a</text:span><text:span text:style-name="T429"> </text:span><text:span text:style-name="T411">partecipare</text:span><text:span text:style-name="T429"> </text:span><text:span text:style-name="T411">a</text:span><text:span text:style-name="T429"> </text:span><text:span text:style-name="T411">procedure</text:span><text:span text:style-name="T429"> </text:span><text:span text:style-name="T411">di</text:span><text:span text:style-name="T429"> </text:span><text:span text:style-name="T411">affidamento</text:span><text:span text:style-name="T429"> </text:span><text:span text:style-name="T411">di</text:span><text:span text:style-name="T429"> </text:span><text:span text:style-name="T411">contratti</text:span><text:span text:style-name="T429"> </text:span><text:span text:style-name="T411">pubblici ai sensi dell’articolo 124, comma 4 del Codice, indicando</text:span><text:span text:style-name="T429"> </text:span><text:span text:style-name="T411">gli</text:span><text:span text:style-name="T431"> </text:span><text:span text:style-name="T411">estremi</text:span><text:span text:style-name="T429"> </text:span><text:span text:style-name="T411">del</text:span><text:span text:style-name="T429"> </text:span><text:span text:style-name="T411">provvedimento</text:span><text:span text:style-name="T474">).</text:span></text:p>
          </table:table-cell>
          <table:table-cell table:style-name="Tabella14.A1" office:value-type="string">
            <text:p text:style-name="P141"><text:span text:style-name="T474">In</text:span><text:span text:style-name="T486"> </text:span><text:span text:style-name="T474">caso</text:span><text:span text:style-name="T484"> </text:span><text:span text:style-name="T474">affermativo</text:span><text:span text:style-name="T486"> </text:span><text:span text:style-name="T474">indicare</text:span><text:span text:style-name="T498"> </text:span><text:span text:style-name="T474">gli</text:span><text:span text:style-name="T498"> </text:span><text:span text:style-name="T474">estremi</text:span><text:span text:style-name="T493"> </text:span><text:span text:style-name="T474">del</text:span><text:span text:style-name="T490"> </text:span><text:span text:style-name="T474">provvedimento</text:span></text:p>
            <text:p text:style-name="P141"><text:span text:style-name="T504"><text:s/></text:span><text:span text:style-name="T474">[</text:span><text:span text:style-name="T338"><text:tab/></text:span><text:span text:style-name="T474">]</text:span></text:p>
          </table:table-cell>
        </table:table-row>
        <table:table-row table:style-name="Tabella14.2">
          <table:table-cell table:style-name="Tabella14.A2" office:value-type="string">
            <text:p text:style-name="P455"><text:span text:style-name="T594">L'operatore</text:span><text:span text:style-name="T603"> </text:span><text:span text:style-name="T594">economico</text:span><text:span text:style-name="T611"> </text:span><text:span text:style-name="T594">si</text:span><text:span text:style-name="T611"> </text:span><text:span text:style-name="T594">è</text:span><text:span text:style-name="T605"> </text:span><text:span text:style-name="T594">reso</text:span><text:span text:style-name="T611"> </text:span><text:span text:style-name="T594">colpevole</text:span><text:span text:style-name="T605"> </text:span><text:span text:style-name="T594">di</text:span><text:span text:style-name="T611"> </text:span><text:span text:style-name="T342">gravi</text:span><text:span text:style-name="T371"> </text:span><text:span text:style-name="T342">illeciti</text:span></text:p>
          </table:table-cell>
          <table:table-cell table:style-name="Tabella14.A2" office:value-type="string">
            <text:p text:style-name="P465"><text:span text:style-name="T594">[</text:span><text:span text:style-name="T602"> </text:span><text:span text:style-name="T594">]</text:span><text:span text:style-name="T608"> </text:span><text:span text:style-name="T594">Sì [</text:span><text:span text:style-name="T602"> </text:span><text:span text:style-name="T594">]</text:span><text:span text:style-name="T600"> </text:span><text:span text:style-name="T594">No</text:span></text:p>
          </table:table-cell>
        </table:table-row>
        <table:table-row table:style-name="Tabella14.3">
          <table:table-cell table:style-name="Tabella14.A3" office:value-type="string">
            <text:p text:style-name="P366"><text:span text:style-name="T342">professionali</text:span><text:span text:style-name="T594">(</text:span><text:span text:style-name="T592">23</text:span><text:span text:style-name="T594">)</text:span><text:span text:style-name="T609"> </text:span><text:span text:style-name="T594">di</text:span><text:span text:style-name="T603"> </text:span><text:span text:style-name="T594">cui all’art.</text:span><text:span text:style-name="T609"> </text:span><text:span text:style-name="T594">98</text:span><text:span text:style-name="T604"> </text:span><text:span text:style-name="T594">del</text:span><text:span text:style-name="T606"> </text:span><text:span text:style-name="T594">Codice?</text:span></text:p>
          </table:table-cell>
          <table:table-cell table:style-name="Tabella14.A3" office:value-type="string">
            <text:p text:style-name="P170"/>
          </table:table-cell>
        </table:table-row>
        <table:table-row table:style-name="Tabella14.3">
          <table:table-cell table:style-name="Tabella14.A3" office:value-type="string">
            <text:p text:style-name="P241"/>
            <text:p text:style-name="P456"><text:span text:style-name="T343">In</text:span><text:span text:style-name="T399"> </text:span><text:span text:style-name="T343">caso</text:span><text:span text:style-name="T351"> </text:span><text:span text:style-name="T343">affermativo,</text:span><text:span text:style-name="T367"> </text:span><text:span text:style-name="T594">fornire</text:span><text:span text:style-name="T604"> </text:span><text:span text:style-name="T594">informazioni</text:span><text:span text:style-name="T615"> </text:span><text:span text:style-name="T594">dettagliate,</text:span><text:span text:style-name="T615"> </text:span><text:span text:style-name="T594">specificando</text:span></text:p>
          </table:table-cell>
          <table:table-cell table:style-name="Tabella14.A3" office:value-type="string">
            <text:p text:style-name="P170"/>
          </table:table-cell>
        </table:table-row>
        <table:table-row table:style-name="Tabella14.5">
          <table:table-cell table:style-name="Tabella14.A3" office:value-type="string">
            <text:p text:style-name="P326"><text:span text:style-name="T594">la</text:span><text:span text:style-name="T606"> </text:span><text:span text:style-name="T594">tipologia</text:span><text:span text:style-name="T605"> </text:span><text:span text:style-name="T594">di</text:span><text:span text:style-name="T605"> </text:span><text:span text:style-name="T594">illecito</text:span><text:span text:style-name="T609"> </text:span><text:span text:style-name="T594">tra</text:span><text:span text:style-name="T606"> </text:span><text:span text:style-name="T594">le</text:span><text:span text:style-name="T611"> </text:span><text:span text:style-name="T594">seguenti:</text:span></text:p>
          </table:table-cell>
          <table:table-cell table:style-name="Tabella14.A3" office:value-type="string">
            <text:p text:style-name="P170"/>
          </table:table-cell>
        </table:table-row>
        <table:table-row table:style-name="Tabella14.6">
          <table:table-cell table:style-name="Tabella14.A3" office:value-type="string">
            <text:list text:style-name="WWNum10">
              <text:list-item>
                <text:p text:style-name="P533"><text:span text:style-name="T474">l’operatore</text:span><text:span text:style-name="T527"> </text:span><text:span text:style-name="T474">economico</text:span><text:span text:style-name="T527"> </text:span><text:span text:style-name="T474">ha</text:span><text:span text:style-name="T527"> </text:span><text:span text:style-name="T474">subito</text:span><text:span text:style-name="T527"> </text:span><text:span text:style-name="T474">l’irrogazione</text:span><text:span text:style-name="T527"> </text:span><text:span text:style-name="T474">di</text:span><text:span text:style-name="T566"> </text:span><text:span text:style-name="T474">una</text:span><text:span text:style-name="T527"> </text:span><text:span text:style-name="T474">sanzione</text:span><text:span text:style-name="T500"> </text:span><text:span text:style-name="T474">esecutiva</text:span><text:span text:style-name="T502"> </text:span><text:span text:style-name="T474">dall’Autorità</text:span><text:span text:style-name="T553"> </text:span><text:span text:style-name="T474">garante</text:span><text:span text:style-name="T553"> </text:span><text:span text:style-name="T474">della</text:span><text:span text:style-name="T501"> </text:span><text:span text:style-name="T474">concorrenza</text:span><text:span text:style-name="T529"> </text:span><text:span text:style-name="T474">e</text:span><text:span text:style-name="T501"> </text:span><text:span text:style-name="T474">del</text:span><text:span text:style-name="T502"> </text:span><text:span text:style-name="T474">mercato</text:span><text:span text:style-name="T553"> </text:span><text:span text:style-name="T474">o</text:span><text:span text:style-name="T506"> </text:span><text:span text:style-name="T474">da</text:span></text:p>
              </text:list-item>
            </text:list>
          </table:table-cell>
          <table:table-cell table:style-name="Tabella14.A3" office:value-type="string">
            <text:p text:style-name="P199"/>
            <text:p text:style-name="P341"><text:span text:style-name="T594">[</text:span><text:span text:style-name="T602"> </text:span><text:span text:style-name="T594">]</text:span><text:span text:style-name="T608"> </text:span><text:span text:style-name="T594">Sì [</text:span><text:span text:style-name="T602"> </text:span><text:span text:style-name="T594">]</text:span><text:span text:style-name="T600"> </text:span><text:span text:style-name="T594">No</text:span></text:p>
          </table:table-cell>
        </table:table-row>
        <table:table-row table:style-name="Tabella14.7">
          <table:table-cell table:style-name="Tabella14.A3" office:value-type="string">
            <text:p text:style-name="P94"><text:span text:style-name="T474">altra</text:span><text:span text:style-name="T557"> </text:span><text:span text:style-name="T474">autorità</text:span><text:span text:style-name="T550"> </text:span><text:span text:style-name="T474">di</text:span><text:span text:style-name="T568"> </text:span><text:span text:style-name="T474">settore,</text:span><text:span text:style-name="T527"> </text:span><text:span text:style-name="T474">rilevante</text:span><text:span text:style-name="T527"> </text:span><text:span text:style-name="T474">in</text:span><text:span text:style-name="T550"> </text:span><text:span text:style-name="T474">relazione</text:span><text:span text:style-name="T557"> </text:span><text:span text:style-name="T474">all’oggetto</text:span><text:span text:style-name="T570"> </text:span><text:span text:style-name="T474">specifico</text:span><text:span text:style-name="T504"> </text:span><text:span text:style-name="T474">dell’appalto</text:span><text:span text:style-name="T493"> </text:span><text:span text:style-name="T474">(art.</text:span><text:span text:style-name="T501"> </text:span><text:span text:style-name="T474">98,</text:span><text:span text:style-name="T502"> </text:span><text:span text:style-name="T474">comma</text:span><text:span text:style-name="T501"> </text:span><text:span text:style-name="T474">3, lett. a, del Codice)?</text:span></text:p>
          </table:table-cell>
          <table:table-cell table:style-name="Tabella14.A3" office:value-type="string">
            <text:p text:style-name="P352"><text:span text:style-name="T599">[………………]</text:span><text:span text:style-name="T599"/></text:p>
          </table:table-cell>
        </table:table-row>
        <table:table-row table:style-name="Tabella14.8">
          <table:table-cell table:style-name="Tabella14.A3" office:value-type="string">
            <text:list text:style-name="WWNum9">
              <text:list-item>
                <text:p text:style-name="P537"><text:span text:style-name="T474">l'operatore</text:span><text:span text:style-name="T529"> </text:span><text:span text:style-name="T474">economico </text:span><text:span text:style-name="T535"><text:s/></text:span><text:span text:style-name="T474">ha </text:span><text:span text:style-name="T535"><text:s/></text:span><text:span text:style-name="T474">tentato </text:span><text:span text:style-name="T529"><text:s/></text:span><text:span text:style-name="T474">di </text:span><text:span text:style-name="T562"><text:s/></text:span><text:span text:style-name="T474">influenzare </text:span><text:span text:style-name="T547"><text:s/></text:span><text:span text:style-name="T474">indebitamente </text:span><text:span text:style-name="T535"><text:s/></text:span><text:span text:style-name="T474">il</text:span></text:p>
              </text:list-item>
            </text:list>
          </table:table-cell>
          <table:table-cell table:style-name="Tabella14.A3" office:value-type="string">
            <text:p text:style-name="P170"/>
          </table:table-cell>
        </table:table-row>
        <table:table-row table:style-name="Tabella14.9">
          <table:table-cell table:style-name="Tabella14.A3" office:value-type="string">
            <text:p text:style-name="P309"><text:span text:style-name="T474">processo <text:s/></text:span><text:span text:style-name="T501"><text:s/></text:span><text:span text:style-name="T474">decisionale <text:s/></text:span><text:span text:style-name="T502"><text:s/></text:span><text:span text:style-name="T474">della <text:s/></text:span><text:span text:style-name="T502"><text:s/></text:span><text:span text:style-name="T474">stazione <text:s/></text:span><text:span text:style-name="T523"><text:s/></text:span><text:span text:style-name="T474">appaltante <text:s/></text:span><text:span text:style-name="T523"><text:s/></text:span><text:span text:style-name="T474">o <text:s/></text:span><text:span text:style-name="T502"><text:s/></text:span><text:span text:style-name="T474">di <text:s/></text:span><text:span text:style-name="T502"><text:s/></text:span><text:span text:style-name="T474">ottenere</text:span></text:p>
            <text:p text:style-name="P477"><text:span text:style-name="T474">informazioni</text:span><text:span text:style-name="T572"> </text:span><text:span text:style-name="T474">riservate</text:span><text:span text:style-name="T508"> </text:span><text:span text:style-name="T474">a</text:span><text:span text:style-name="T522"> </text:span><text:span text:style-name="T474">proprio</text:span><text:span text:style-name="T572"> </text:span><text:span text:style-name="T474">vantaggio</text:span><text:span text:style-name="T522"> </text:span><text:span text:style-name="T474">oppure</text:span><text:span text:style-name="T508"> </text:span><text:span text:style-name="T474">ha</text:span><text:span text:style-name="T522"> </text:span><text:span text:style-name="T474">fornito,</text:span><text:span text:style-name="T545"> </text:span><text:span text:style-name="T474">anche</text:span></text:p>
          </table:table-cell>
          <table:table-cell table:style-name="Tabella14.A3" office:value-type="string">
            <text:p text:style-name="P367"><text:span text:style-name="T594">[</text:span><text:span text:style-name="T602"> </text:span><text:span text:style-name="T594">]</text:span><text:span text:style-name="T608"> </text:span><text:span text:style-name="T594">Sì [</text:span><text:span text:style-name="T602"> </text:span><text:span text:style-name="T594">]</text:span><text:span text:style-name="T600"> </text:span><text:span text:style-name="T594">No</text:span></text:p>
          </table:table-cell>
        </table:table-row>
        <table:table-row table:style-name="Tabella14.10">
          <table:table-cell table:style-name="Tabella14.A3" office:value-type="string">
            <text:p text:style-name="P310"><text:span text:style-name="T474">per <text:s/></text:span><text:span text:style-name="T535"><text:s/></text:span><text:span text:style-name="T474">negligenza, <text:s/>informazioni <text:s/></text:span><text:span text:style-name="T541"><text:s/></text:span><text:span text:style-name="T474">false <text:s/></text:span><text:span text:style-name="T538"><text:s/></text:span><text:span text:style-name="T474">o <text:s/></text:span><text:span text:style-name="T547"><text:s/></text:span><text:span text:style-name="T474">fuorvianti <text:s/></text:span><text:span text:style-name="T522"><text:s/></text:span><text:span text:style-name="T474">suscettibili <text:s/></text:span><text:span text:style-name="T564"><text:s/></text:span><text:span text:style-name="T474">di</text:span></text:p>
            <text:p text:style-name="P478"><text:span text:style-name="T473">influenzare</text:span><text:span text:style-name="T537"> </text:span><text:span text:style-name="T473">le</text:span><text:span text:style-name="T514"> </text:span><text:span text:style-name="T473">decisioni</text:span><text:span text:style-name="T507"> </text:span><text:span text:style-name="T473">sull'esclusione,</text:span><text:span text:style-name="T509"> </text:span><text:span text:style-name="T473">la</text:span><text:span text:style-name="T514"> </text:span><text:span text:style-name="T473">selezione</text:span><text:span text:style-name="T511"> </text:span><text:span text:style-name="T473">o</text:span><text:span text:style-name="T507"> </text:span><text:span text:style-name="T473">l'aggiudicazione</text:span></text:p>
          </table:table-cell>
          <table:table-cell table:style-name="Tabella14.A3" office:value-type="string">
            <text:p text:style-name="P368"><text:span text:style-name="T599">[………………]</text:span><text:span text:style-name="T599"/></text:p>
          </table:table-cell>
        </table:table-row>
        <table:table-row table:style-name="Tabella14.11">
          <table:table-cell table:style-name="Tabella14.A3" office:value-type="string">
            <text:p text:style-name="P310"><text:span text:style-name="T474">(art.</text:span><text:span text:style-name="T498"> </text:span><text:span text:style-name="T474">98, comma 3, lett.</text:span><text:span text:style-name="T498"> </text:span><text:span text:style-name="T474">b, del</text:span><text:span text:style-name="T488"> </text:span><text:span text:style-name="T474">Codice)?</text:span></text:p>
          </table:table-cell>
          <table:table-cell table:style-name="Tabella14.A3" office:value-type="string">
            <text:p text:style-name="P170"/>
          </table:table-cell>
        </table:table-row>
        <table:table-row table:style-name="Tabella14.12">
          <table:table-cell table:style-name="Tabella14.A3" office:value-type="string">
            <text:list text:style-name="WWNum8">
              <text:list-item>
                <text:p text:style-name="P541"><text:span text:style-name="T474">l'operatore</text:span><text:span text:style-name="T552"> </text:span><text:span text:style-name="T474">economico </text:span><text:span text:style-name="T573"><text:s/></text:span><text:span text:style-name="T474">ha </text:span><text:span text:style-name="T552"><text:s/></text:span><text:span text:style-name="T474">dimostrato </text:span><text:span text:style-name="T568"><text:s/></text:span><text:span text:style-name="T474">significative </text:span><text:span text:style-name="T552"><text:s/></text:span><text:span text:style-name="T474">o </text:span><text:span text:style-name="T552"><text:s/></text:span><text:span text:style-name="T474">persistenti</text:span></text:p>
              </text:list-item>
            </text:list>
          </table:table-cell>
          <table:table-cell table:style-name="Tabella14.A3" office:value-type="string">
            <text:p text:style-name="P488"><text:span text:style-name="T594">[</text:span><text:span text:style-name="T602"> </text:span><text:span text:style-name="T594">]</text:span><text:span text:style-name="T608"> </text:span><text:span text:style-name="T594">Sì [</text:span><text:span text:style-name="T602"> </text:span><text:span text:style-name="T594">]</text:span><text:span text:style-name="T600"> </text:span><text:span text:style-name="T594">No</text:span></text:p>
          </table:table-cell>
        </table:table-row>
        <table:table-row table:style-name="Tabella14.13">
          <table:table-cell table:style-name="Tabella14.A3" office:value-type="string">
            <text:p text:style-name="P311"><text:span text:style-name="T474">carenze</text:span><text:span text:style-name="T508"> </text:span><text:span text:style-name="T474">nell'esecuzione</text:span><text:span text:style-name="T512"> </text:span><text:span text:style-name="T474">di</text:span><text:span text:style-name="T510"> </text:span><text:span text:style-name="T474">un</text:span><text:span text:style-name="T512"> </text:span><text:span text:style-name="T474">precedente</text:span><text:span text:style-name="T515"> </text:span><text:span text:style-name="T474">contratto</text:span><text:span text:style-name="T521"> </text:span><text:span text:style-name="T474">di</text:span><text:span text:style-name="T512"> </text:span><text:span text:style-name="T474">appalto</text:span><text:span text:style-name="T520"> </text:span><text:span text:style-name="T474">o</text:span><text:span text:style-name="T508"> </text:span><text:span text:style-name="T474">di</text:span></text:p>
            <text:p text:style-name="P477"><text:span text:style-name="T474">concessione</text:span><text:span text:style-name="T486"> </text:span><text:span text:style-name="T474">che</text:span><text:span text:style-name="T486"> </text:span><text:span text:style-name="T474">ne</text:span><text:span text:style-name="T498"> </text:span><text:span text:style-name="T474">hanno</text:span><text:span text:style-name="T491"> </text:span><text:span text:style-name="T474">causato</text:span><text:span text:style-name="T490"> </text:span><text:span text:style-name="T474">la</text:span><text:span text:style-name="T490"> </text:span><text:span text:style-name="T474">risoluzione per</text:span><text:span text:style-name="T484"> </text:span><text:span text:style-name="T474">inadempimento</text:span></text:p>
          </table:table-cell>
          <table:table-cell table:style-name="Tabella14.A3" office:value-type="string">
            <text:p text:style-name="P347"><text:span text:style-name="T599">[………………]</text:span><text:span text:style-name="T599"/></text:p>
          </table:table-cell>
        </table:table-row>
        <table:table-row table:style-name="Tabella14.14">
          <table:table-cell table:style-name="Tabella14.A3" office:value-type="string">
            <text:p text:style-name="P409"><text:span text:style-name="T474">oppure</text:span><text:span text:style-name="T562"> </text:span><text:span text:style-name="T474">la </text:span><text:span text:style-name="T564"><text:s/></text:span><text:span text:style-name="T474">condanna </text:span><text:span text:style-name="T535"><text:s/></text:span><text:span text:style-name="T474">al </text:span><text:span text:style-name="T535"><text:s/></text:span><text:span text:style-name="T474">risarcimento </text:span><text:span text:style-name="T541"><text:s/></text:span><text:span text:style-name="T474">del </text:span><text:span text:style-name="T562"><text:s/></text:span><text:span text:style-name="T474">danno </text:span><text:span text:style-name="T541"><text:s/></text:span><text:span text:style-name="T474">o </text:span><text:span text:style-name="T564"><text:s/></text:span><text:span text:style-name="T474">altre </text:span><text:span text:style-name="T538"><text:s/></text:span><text:span text:style-name="T474">sanzioni</text:span></text:p>
          </table:table-cell>
          <table:table-cell table:style-name="Tabella14.A3" office:value-type="string">
            <text:p text:style-name="P172"/>
          </table:table-cell>
        </table:table-row>
        <table:table-row table:style-name="Tabella14.15">
          <table:table-cell table:style-name="Tabella14.A3" office:value-type="string">
            <text:p text:style-name="P410"><text:span text:style-name="T474">comparabili, derivanti</text:span><text:span text:style-name="T493"> </text:span><text:span text:style-name="T474">da inadempienze</text:span><text:span text:style-name="T493"> </text:span><text:span text:style-name="T474">particolarmente</text:span><text:span text:style-name="T493"> </text:span><text:span text:style-name="T474">gravi</text:span><text:span text:style-name="T493"> </text:span><text:span text:style-name="T474">o</text:span><text:span text:style-name="T488"> </text:span><text:span text:style-name="T474">la</text:span><text:span text:style-name="T488"> </text:span><text:span text:style-name="T474">cui</text:span></text:p>
          </table:table-cell>
          <table:table-cell table:style-name="Tabella14.A3" office:value-type="string">
            <text:p text:style-name="P172"/>
          </table:table-cell>
        </table:table-row>
        <table:table-row table:style-name="Tabella14.14">
          <table:table-cell table:style-name="Tabella14.A3" office:value-type="string">
            <text:p text:style-name="P485"><text:span text:style-name="T474">ripetizione</text:span><text:span text:style-name="T533"> </text:span><text:span text:style-name="T474">sia</text:span><text:span text:style-name="T533"> </text:span><text:span text:style-name="T474">indice</text:span><text:span text:style-name="T530"> </text:span><text:span text:style-name="T474">di</text:span><text:span text:style-name="T524"> </text:span><text:span text:style-name="T474">una</text:span><text:span text:style-name="T533"> </text:span><text:span text:style-name="T474">persistente</text:span><text:span text:style-name="T524"> </text:span><text:span text:style-name="T474">carenza</text:span><text:span text:style-name="T530"> </text:span><text:span text:style-name="T474">professionale</text:span><text:span text:style-name="T533"> </text:span><text:span text:style-name="T474">(art.</text:span><text:span text:style-name="T533"> </text:span><text:span text:style-name="T474">98,</text:span></text:p>
          </table:table-cell>
          <table:table-cell table:style-name="Tabella14.A3" office:value-type="string">
            <text:p text:style-name="P172"/>
          </table:table-cell>
        </table:table-row>
        <table:table-row table:style-name="Tabella14.17">
          <table:table-cell table:style-name="Tabella14.A3" office:value-type="string">
            <text:p text:style-name="P310"><text:span text:style-name="T474">comma 3,</text:span><text:span text:style-name="T490"> </text:span><text:span text:style-name="T474">lett.</text:span><text:span text:style-name="T493"> </text:span><text:span text:style-name="T474">c,</text:span><text:span text:style-name="T501"> </text:span><text:span text:style-name="T474">del</text:span><text:span text:style-name="T490"> </text:span><text:span text:style-name="T474">Codice)?</text:span></text:p>
          </table:table-cell>
          <table:table-cell table:style-name="Tabella14.A3" office:value-type="string">
            <text:p text:style-name="P172"/>
          </table:table-cell>
        </table:table-row>
        <table:table-row table:style-name="Tabella14.18">
          <table:table-cell table:style-name="Tabella14.A3" office:value-type="string">
            <text:list text:style-name="WWNum7">
              <text:list-item>
                <text:p text:style-name="P538"><text:span text:style-name="T474">l'operatore</text:span><text:span text:style-name="T484"> </text:span><text:span text:style-name="T474">economico</text:span><text:span text:style-name="T498"> </text:span><text:span text:style-name="T474">ha</text:span><text:span text:style-name="T488"> </text:span><text:span text:style-name="T474">commesso</text:span><text:span text:style-name="T498"> </text:span><text:span text:style-name="T474">grave</text:span><text:span text:style-name="T486"> </text:span><text:span text:style-name="T474">inadempimento</text:span><text:span text:style-name="T498"> </text:span><text:span text:style-name="T474">nei</text:span></text:p>
              </text:list-item>
            </text:list>
          </table:table-cell>
          <table:table-cell table:style-name="Tabella14.A3" office:value-type="string">
            <text:p text:style-name="P369"><text:span text:style-name="T594">[</text:span><text:span text:style-name="T602"> </text:span><text:span text:style-name="T594">]</text:span><text:span text:style-name="T608"> </text:span><text:span text:style-name="T594">Sì [</text:span><text:span text:style-name="T602"> </text:span><text:span text:style-name="T594">]</text:span><text:span text:style-name="T600"> </text:span><text:span text:style-name="T594">No</text:span></text:p>
          </table:table-cell>
        </table:table-row>
        <table:table-row table:style-name="Tabella14.7">
          <table:table-cell table:style-name="Tabella14.A3" office:value-type="string">
            <text:p text:style-name="P95"><text:span text:style-name="T474">confronti di uno o più subappaltatori (art. 98, comma 3, lett. d, del</text:span><text:span text:style-name="T500"> </text:span><text:span text:style-name="T474">Codice)?</text:span></text:p>
          </table:table-cell>
          <table:table-cell table:style-name="Tabella14.A3" office:value-type="string">
            <text:p text:style-name="P370"><text:span text:style-name="T599">[………………]</text:span><text:span text:style-name="T599"/></text:p>
          </table:table-cell>
        </table:table-row>
        <table:table-row table:style-name="Tabella14.8">
          <table:table-cell table:style-name="Tabella14.A3" office:value-type="string">
            <text:list text:style-name="WWNum6">
              <text:list-item>
                <text:p text:style-name="P539"><text:span text:style-name="T474">l'operatore</text:span><text:span text:style-name="T484"> </text:span><text:span text:style-name="T474">economico</text:span><text:span text:style-name="T488"> </text:span><text:span text:style-name="T474">ha</text:span><text:span text:style-name="T488"> </text:span><text:span text:style-name="T474">violato</text:span><text:span text:style-name="T484"> </text:span><text:span text:style-name="T474">il</text:span><text:span text:style-name="T488"> </text:span><text:span text:style-name="T474">divieto</text:span><text:span text:style-name="T484"> </text:span><text:span text:style-name="T474">di</text:span><text:span text:style-name="T490"> </text:span><text:span text:style-name="T474">intestazione</text:span><text:span text:style-name="T490"> </text:span><text:span text:style-name="T474">fiduciaria</text:span><text:span text:style-name="T488"> </text:span><text:span text:style-name="T474">di</text:span></text:p>
              </text:list-item>
            </text:list>
          </table:table-cell>
          <table:table-cell table:style-name="Tabella14.A3" office:value-type="string">
            <text:p text:style-name="P170"/>
          </table:table-cell>
        </table:table-row>
        <table:table-row table:style-name="Tabella14.21">
          <table:table-cell table:style-name="Tabella14.A3" office:value-type="string">
            <text:p text:style-name="P309"><text:span text:style-name="T474">cui</text:span><text:span text:style-name="T498"> </text:span><text:span text:style-name="T474">all'articolo</text:span><text:span text:style-name="T488"> </text:span><text:span text:style-name="T474">17</text:span><text:span text:style-name="T490"> </text:span><text:span text:style-name="T474">della</text:span><text:span text:style-name="T498"> </text:span><text:span text:style-name="T474">legge 19</text:span><text:span text:style-name="T490"> </text:span><text:span text:style-name="T474">marzo 1990,</text:span><text:span text:style-name="T488"> </text:span><text:span text:style-name="T474">n.</text:span><text:span text:style-name="T493"> </text:span><text:span text:style-name="T474">55, (art. 98, comma</text:span></text:p>
            <text:p text:style-name="P489"><text:span text:style-name="T474">3,</text:span><text:span text:style-name="T488"> </text:span><text:span text:style-name="T474">lett.</text:span><text:span text:style-name="T493"> </text:span><text:span text:style-name="T474">e,</text:span><text:span text:style-name="T498"> </text:span><text:span text:style-name="T474">del</text:span><text:span text:style-name="T498"> </text:span><text:span text:style-name="T474">Codice)?</text:span></text:p>
          </table:table-cell>
          <table:table-cell table:style-name="Tabella14.A3" office:value-type="string">
            <text:p text:style-name="P365"><text:span text:style-name="T594">[</text:span><text:span text:style-name="T602"> </text:span><text:span text:style-name="T594">]</text:span><text:span text:style-name="T608"> </text:span><text:span text:style-name="T594">Sì [</text:span><text:span text:style-name="T602"> </text:span><text:span text:style-name="T594">]</text:span><text:span text:style-name="T600"> </text:span><text:span text:style-name="T594">No</text:span></text:p>
          </table:table-cell>
        </table:table-row>
        <table:table-row table:style-name="Tabella14.22">
          <table:table-cell table:style-name="Tabella14.A3" office:value-type="string">
            <text:p text:style-name="P187"/>
            <text:p text:style-name="P490"><text:span text:style-name="T474">La</text:span><text:span text:style-name="T490"> </text:span><text:span text:style-name="T474">violazione</text:span><text:span text:style-name="T498"> </text:span><text:span text:style-name="T474">è</text:span><text:span text:style-name="T493"> </text:span><text:span text:style-name="T474">stata rimossa?</text:span></text:p>
          </table:table-cell>
          <table:table-cell table:style-name="Tabella14.A3" office:value-type="string">
            <text:p text:style-name="P341"><text:span text:style-name="T599">[………………]</text:span><text:span text:style-name="T599"/></text:p>
          </table:table-cell>
        </table:table-row>
        <table:table-row table:style-name="Tabella14.23">
          <table:table-cell table:style-name="Tabella14.A3" office:value-type="string">
            <text:p text:style-name="P170"/>
          </table:table-cell>
          <table:table-cell table:style-name="Tabella14.A3" office:value-type="string">
            <text:p text:style-name="P371"><text:span text:style-name="T474">[</text:span><text:span text:style-name="T493"> </text:span><text:span text:style-name="T474">]</text:span><text:span text:style-name="T493"> </text:span><text:span text:style-name="T474">Sì [</text:span><text:span text:style-name="T506"> </text:span><text:span text:style-name="T474">]</text:span><text:span text:style-name="T501"> </text:span><text:span text:style-name="T474">No</text:span></text:p>
          </table:table-cell>
        </table:table-row>
        <table:table-row table:style-name="Tabella14.24">
          <table:table-cell table:style-name="Tabella14.A3" office:value-type="string">
            <text:p text:style-name="P170"/>
          </table:table-cell>
          <table:table-cell table:style-name="Tabella14.A3" office:value-type="string">
            <text:p text:style-name="P403"><text:span text:style-name="T474">Se </text:span><text:span text:style-name="T566"><text:s/></text:span><text:span text:style-name="T474">la </text:span><text:span text:style-name="T493"><text:s/></text:span><text:span text:style-name="T474">documentazione <text:s text:c="2"/>pertinente <text:s/></text:span><text:span text:style-name="T501"><text:s/></text:span><text:span text:style-name="T474">è </text:span><text:span text:style-name="T573"><text:s/></text:span><text:span text:style-name="T474">disponibile <text:s/></text:span><text:span text:style-name="T493"><text:s/></text:span><text:span text:style-name="T474">elettronicamente,</text:span></text:p>
          </table:table-cell>
        </table:table-row>
        <table:table-row table:style-name="Tabella14.14">
          <table:table-cell table:style-name="Tabella14.A3" office:value-type="string">
            <text:p text:style-name="P172"/>
          </table:table-cell>
          <table:table-cell table:style-name="Tabella14.A3" office:value-type="string">
            <text:p text:style-name="P479"><text:span text:style-name="T474">indicare:</text:span><text:span text:style-name="T498"> </text:span><text:span text:style-name="T474">indirizzo</text:span><text:span text:style-name="T498"> </text:span><text:span text:style-name="T474">web,</text:span><text:span text:style-name="T498"> </text:span><text:span text:style-name="T474">autorità</text:span><text:span text:style-name="T488"> </text:span><text:span text:style-name="T474">o</text:span><text:span text:style-name="T498"> </text:span><text:span text:style-name="T474">organismo</text:span><text:span text:style-name="T493"> </text:span><text:span text:style-name="T474">di</text:span><text:span text:style-name="T493"> </text:span><text:span text:style-name="T474">emanazione,</text:span><text:span text:style-name="T502"> </text:span><text:span text:style-name="T474">riferimento</text:span></text:p>
          </table:table-cell>
        </table:table-row>
        <table:table-row table:style-name="Tabella14.26">
          <table:table-cell table:style-name="Tabella14.A3" office:value-type="string">
            <text:p text:style-name="P170"/>
          </table:table-cell>
          <table:table-cell table:style-name="Tabella14.A3" office:value-type="string">
            <text:p text:style-name="P372"><text:span text:style-name="T474">preciso</text:span><text:span text:style-name="T490"> </text:span><text:span text:style-name="T474">della</text:span><text:span text:style-name="T533"> </text:span><text:span text:style-name="T474">documentazione):</text:span></text:p>
          </table:table-cell>
        </table:table-row>
        <table:table-row table:style-name="Tabella14.27">
          <table:table-cell table:style-name="Tabella14.A3" office:value-type="string">
            <text:p text:style-name="P170"/>
          </table:table-cell>
          <table:table-cell table:style-name="Tabella14.A3" office:value-type="string">
            <text:p text:style-name="P324"><text:span text:style-name="T476">[………..…][……….…][……….…]</text:span><text:span text:style-name="T476"/></text:p>
          </table:table-cell>
        </table:table-row>
        <table:table-row table:style-name="Tabella14.28">
          <table:table-cell table:style-name="Tabella14.A3" office:value-type="string">
            <text:list text:style-name="WWNum5">
              <text:list-item>
                <text:p text:style-name="P534"><text:span text:style-name="T474">omessa</text:span><text:span text:style-name="T570"> </text:span><text:span text:style-name="T474">denuncia</text:span><text:span text:style-name="T570"> </text:span><text:span text:style-name="T474">all'autorità</text:span><text:span text:style-name="T519"> </text:span><text:span text:style-name="T474">giudiziaria</text:span><text:span text:style-name="T570"> </text:span><text:span text:style-name="T474">da</text:span><text:span text:style-name="T570"> </text:span><text:span text:style-name="T474">parte</text:span><text:span text:style-name="T519"> </text:span><text:span text:style-name="T474">dell'operatore</text:span><text:span text:style-name="T500"> </text:span><text:span text:style-name="T474">economico</text:span><text:span text:style-name="T506"> </text:span><text:span text:style-name="T474">persona</text:span><text:span text:style-name="T501"> </text:span><text:span text:style-name="T474">offesa</text:span><text:span text:style-name="T502"> </text:span><text:span text:style-name="T474">dei</text:span><text:span text:style-name="T501"> </text:span><text:span text:style-name="T474">reati</text:span><text:span text:style-name="T502"> </text:span><text:span text:style-name="T474">previsti</text:span><text:span text:style-name="T506"> </text:span><text:span text:style-name="T474">e</text:span><text:span text:style-name="T553"> </text:span><text:span text:style-name="T474">puniti</text:span><text:span text:style-name="T523"> </text:span><text:span text:style-name="T474">dagli</text:span><text:span text:style-name="T488"> </text:span><text:span text:style-name="T474">articoli</text:span></text:p>
              </text:list-item>
            </text:list>
          </table:table-cell>
          <table:table-cell table:style-name="Tabella14.A3" office:value-type="string">
            <text:p text:style-name="P198"/>
            <text:p text:style-name="P491"><text:span text:style-name="T594">[</text:span><text:span text:style-name="T602"> </text:span><text:span text:style-name="T594">]</text:span><text:span text:style-name="T608"> </text:span><text:span text:style-name="T594">Sì [</text:span><text:span text:style-name="T602"> </text:span><text:span text:style-name="T594">]</text:span><text:span text:style-name="T600"> </text:span><text:span text:style-name="T594">No</text:span></text:p>
          </table:table-cell>
        </table:table-row>
        <table:table-row table:style-name="Tabella14.29">
          <table:table-cell table:style-name="Tabella14.A3" office:value-type="string">
            <text:p text:style-name="P149"><text:span text:style-name="T474">317</text:span><text:span text:style-name="T484"> </text:span><text:span text:style-name="T474">e 629</text:span><text:span text:style-name="T502"> </text:span><text:span text:style-name="T474">del</text:span><text:span text:style-name="T502"> </text:span><text:span text:style-name="T474">codice</text:span><text:span text:style-name="T501"> </text:span><text:span text:style-name="T474">penale</text:span><text:span text:style-name="T502"> </text:span><text:span text:style-name="T474">aggravati</text:span><text:span text:style-name="T553"> </text:span><text:span text:style-name="T474">ai</text:span><text:span text:style-name="T502"> </text:span><text:span text:style-name="T474">sensi</text:span><text:span text:style-name="T553"> </text:span><text:span text:style-name="T474">dell’articolo</text:span><text:span text:style-name="T501"> </text:span><text:span text:style-name="T474">416-bis.1</text:span><text:span text:style-name="T504"> </text:span><text:span text:style-name="T474">del</text:span><text:span text:style-name="T493"> </text:span><text:span text:style-name="T474">medesimo</text:span><text:span text:style-name="T488"> </text:span><text:span text:style-name="T474">codice</text:span><text:span text:style-name="T488"> </text:span><text:span text:style-name="T474">(art.</text:span><text:span text:style-name="T493"> </text:span><text:span text:style-name="T474">98,</text:span><text:span text:style-name="T493"> </text:span><text:span text:style-name="T474">comma</text:span><text:span text:style-name="T488"> </text:span><text:span text:style-name="T474">3,</text:span><text:span text:style-name="T488"> </text:span><text:span text:style-name="T474">lett.</text:span><text:span text:style-name="T501"> </text:span><text:span text:style-name="T474">f,</text:span><text:span text:style-name="T502"> </text:span><text:span text:style-name="T474">del</text:span><text:span text:style-name="T493"> </text:span><text:span text:style-name="T474">Codice)?</text:span></text:p>
          </table:table-cell>
          <table:table-cell table:style-name="Tabella14.A3" office:value-type="string">
            <text:p text:style-name="P342"><text:span text:style-name="T599">[………………]</text:span><text:span text:style-name="T599"/></text:p>
          </table:table-cell>
        </table:table-row>
        <table:table-row table:style-name="Tabella14.30">
          <table:table-cell table:style-name="Tabella14.A3" office:value-type="string">
            <text:p text:style-name="P238"/>
            <text:p text:style-name="P411"><text:span text:style-name="T474">Ricorrono</text:span><text:span text:style-name="T490"> </text:span><text:span text:style-name="T474">i</text:span><text:span text:style-name="T498"> </text:span><text:span text:style-name="T474">casi</text:span><text:span text:style-name="T488"> </text:span><text:span text:style-name="T474">previsti dall'articolo 4,</text:span><text:span text:style-name="T498"> </text:span><text:span text:style-name="T474">primo comma, della</text:span><text:span text:style-name="T490"> </text:span><text:span text:style-name="T474">legge</text:span><text:span text:style-name="T490"> </text:span><text:span text:style-name="T474">24</text:span></text:p>
          </table:table-cell>
          <table:table-cell table:style-name="Tabella14.A3" office:value-type="string">
            <text:p text:style-name="P200"/>
            <text:p text:style-name="P341"><text:span text:style-name="T474">[</text:span><text:span text:style-name="T493"> </text:span><text:span text:style-name="T474">]</text:span><text:span text:style-name="T493"> </text:span><text:span text:style-name="T474">Sì [</text:span><text:span text:style-name="T506"> </text:span><text:span text:style-name="T474">]</text:span><text:span text:style-name="T501"> </text:span><text:span text:style-name="T474">No</text:span></text:p>
          </table:table-cell>
        </table:table-row>
        <table:table-row table:style-name="Tabella14.31">
          <table:table-cell table:style-name="Tabella14.A3" office:value-type="string">
            <text:p text:style-name="P312"><text:span text:style-name="T474">novembre</text:span><text:span text:style-name="T488"> </text:span><text:span text:style-name="T474">1981,</text:span><text:span text:style-name="T490"> </text:span><text:span text:style-name="T474">n.</text:span><text:span text:style-name="T488"> </text:span><text:span text:style-name="T474">689?</text:span></text:p>
          </table:table-cell>
          <table:table-cell table:style-name="Tabella14.A3" office:value-type="string">
            <text:p text:style-name="P404"><text:span text:style-name="T474">Se </text:span><text:span text:style-name="T566"><text:s/></text:span><text:span text:style-name="T474">la </text:span><text:span text:style-name="T493"><text:s/></text:span><text:span text:style-name="T474">documentazione <text:s text:c="2"/>pertinente <text:s/></text:span><text:span text:style-name="T501"><text:s/></text:span><text:span text:style-name="T474">è </text:span><text:span text:style-name="T573"><text:s/></text:span><text:span text:style-name="T474">disponibile <text:s/></text:span><text:span text:style-name="T493"><text:s/></text:span><text:span text:style-name="T474">elettronicamente,</text:span></text:p>
          </table:table-cell>
        </table:table-row>
        <table:table-row table:style-name="Tabella14.14">
          <table:table-cell table:style-name="Tabella14.A3" office:value-type="string">
            <text:p text:style-name="P172"/>
          </table:table-cell>
          <table:table-cell table:style-name="Tabella14.A3" office:value-type="string">
            <text:p text:style-name="P479"><text:span text:style-name="T474">indicare:</text:span><text:span text:style-name="T498"> </text:span><text:span text:style-name="T474">indirizzo</text:span><text:span text:style-name="T498"> </text:span><text:span text:style-name="T474">web,</text:span><text:span text:style-name="T498"> </text:span><text:span text:style-name="T474">autorità</text:span><text:span text:style-name="T488"> </text:span><text:span text:style-name="T474">o</text:span><text:span text:style-name="T498"> </text:span><text:span text:style-name="T474">organismo</text:span><text:span text:style-name="T493"> </text:span><text:span text:style-name="T474">di</text:span><text:span text:style-name="T493"> </text:span><text:span text:style-name="T474">emanazione,</text:span><text:span text:style-name="T502"> </text:span><text:span text:style-name="T474">riferimento</text:span></text:p>
          </table:table-cell>
        </table:table-row>
        <table:table-row table:style-name="Tabella14.26">
          <table:table-cell table:style-name="Tabella14.A3" office:value-type="string">
            <text:p text:style-name="P170"/>
          </table:table-cell>
          <table:table-cell table:style-name="Tabella14.A3" office:value-type="string">
            <text:p text:style-name="P372"><text:span text:style-name="T474">preciso</text:span><text:span text:style-name="T490"> </text:span><text:span text:style-name="T474">della</text:span><text:span text:style-name="T533"> </text:span><text:span text:style-name="T474">documentazione):</text:span></text:p>
          </table:table-cell>
        </table:table-row>
        <table:table-row table:style-name="Tabella14.34">
          <table:table-cell table:style-name="Tabella14.A3" office:value-type="string">
            <text:p text:style-name="P170"/>
          </table:table-cell>
          <table:table-cell table:style-name="Tabella14.A3" office:value-type="string">
            <text:p text:style-name="P324"><text:span text:style-name="T476">[………..…][……….…][……….…]</text:span><text:span text:style-name="T476"/></text:p>
          </table:table-cell>
        </table:table-row>
        <table:table-row table:style-name="Tabella14.35">
          <table:table-cell table:style-name="Tabella14.A3" office:value-type="string">
            <text:p text:style-name="P242"/>
            <text:list text:style-name="WWNum4">
              <text:list-item>
                <text:p text:style-name="P535"><text:span text:style-name="T474">contestata</text:span><text:span text:style-name="T508"> </text:span><text:span text:style-name="T474">commissione</text:span><text:span text:style-name="T508"> </text:span><text:span text:style-name="T474">da</text:span><text:span text:style-name="T508"> </text:span><text:span text:style-name="T474">parte</text:span><text:span text:style-name="T522"> </text:span><text:span text:style-name="T474">dell’operatore</text:span><text:span text:style-name="T572"> </text:span><text:span text:style-name="T474">economico,</text:span><text:span text:style-name="T545"> </text:span><text:span text:style-name="T474">ovvero</text:span><text:span text:style-name="T504"> </text:span><text:span text:style-name="T474">dei</text:span><text:span text:style-name="T573"> </text:span><text:span text:style-name="T474">soggetti</text:span><text:span text:style-name="T501"> </text:span><text:span text:style-name="T474">di</text:span><text:span text:style-name="T501"> </text:span><text:span text:style-name="T474">cui</text:span><text:span text:style-name="T501"> </text:span><text:span text:style-name="T474">al comma</text:span><text:span text:style-name="T573"> </text:span><text:span text:style-name="T474">3</text:span><text:span text:style-name="T502"> </text:span><text:span text:style-name="T474">dell’articolo</text:span><text:span text:style-name="T552"> </text:span><text:span text:style-name="T474">94</text:span><text:span text:style-name="T501"> </text:span><text:span text:style-name="T474">di</text:span><text:span text:style-name="T501"> </text:span><text:span text:style-name="T474">taluno</text:span><text:span text:style-name="T552"> </text:span><text:span text:style-name="T474">dei</text:span><text:span text:style-name="T501"> </text:span><text:span text:style-name="T474">reati</text:span></text:p>
              </text:list-item>
            </text:list>
          </table:table-cell>
          <table:table-cell table:style-name="Tabella14.A3" office:value-type="string">
            <text:p text:style-name="P248"/>
            <text:p text:style-name="P341"><text:span text:style-name="T594">[</text:span><text:span text:style-name="T602"> </text:span><text:span text:style-name="T594">]</text:span><text:span text:style-name="T608"> </text:span><text:span text:style-name="T594">Sì [</text:span><text:span text:style-name="T602"> </text:span><text:span text:style-name="T594">]</text:span><text:span text:style-name="T600"> </text:span><text:span text:style-name="T594">No</text:span></text:p>
          </table:table-cell>
        </table:table-row>
        <table:table-row table:style-name="Tabella14.27">
          <table:table-cell table:style-name="Tabella14.A3" office:value-type="string">
            <text:p text:style-name="P442"><text:span text:style-name="T474">consumati</text:span><text:span text:style-name="T523"> </text:span><text:span text:style-name="T474">o</text:span><text:span text:style-name="T523"> </text:span><text:span text:style-name="T474">tentati</text:span><text:span text:style-name="T529"> </text:span><text:span text:style-name="T474">di</text:span><text:span text:style-name="T553"> </text:span><text:span text:style-name="T474">cui</text:span><text:span text:style-name="T529"> </text:span><text:span text:style-name="T474">al</text:span><text:span text:style-name="T488"> </text:span><text:span text:style-name="T474">comma</text:span><text:span text:style-name="T547"> </text:span><text:span text:style-name="T474">1</text:span><text:span text:style-name="T529"> </text:span><text:span text:style-name="T474">del</text:span><text:span text:style-name="T553"> </text:span><text:span text:style-name="T474">medesimo</text:span><text:span text:style-name="T506"> </text:span><text:span text:style-name="T474">articolo</text:span><text:span text:style-name="T547"> </text:span><text:span text:style-name="T474">94</text:span><text:span text:style-name="T529"> </text:span><text:span text:style-name="T474">(art.</text:span><text:span text:style-name="T504"> </text:span><text:span text:style-name="T474">98, comma</text:span><text:span text:style-name="T490"> </text:span><text:span text:style-name="T474">3,</text:span><text:span text:style-name="T506"> </text:span><text:span text:style-name="T474">lett.</text:span><text:span text:style-name="T501"> </text:span><text:span text:style-name="T474">g, del</text:span><text:span text:style-name="T493"> </text:span><text:span text:style-name="T474">Codice)?</text:span></text:p>
          </table:table-cell>
          <table:table-cell table:style-name="Tabella14.A3" office:value-type="string">
            <text:p text:style-name="P373"><text:span text:style-name="T599">[………………]</text:span><text:span text:style-name="T599"/></text:p>
          </table:table-cell>
        </table:table-row>
        <table:table-row table:style-name="Tabella14.37">
          <table:table-cell table:style-name="Tabella14.A3" office:value-type="string">
            <text:list text:style-name="WWNum3">
              <text:list-item>
                <text:p text:style-name="P540"><text:span text:style-name="T474">contestata </text:span><text:span text:style-name="T508"><text:s/></text:span><text:span text:style-name="T474">o <text:s/></text:span><text:span text:style-name="T522"><text:s/></text:span><text:span text:style-name="T474">accertata <text:s/></text:span><text:span text:style-name="T541"><text:s/></text:span><text:span text:style-name="T474">commissione, <text:s/></text:span><text:span text:style-name="T508"><text:s/></text:span><text:span text:style-name="T474">da <text:s/></text:span><text:span text:style-name="T508"><text:s/></text:span><text:span text:style-name="T474">parte <text:s/></text:span><text:span text:style-name="T538"><text:s/></text:span><text:span text:style-name="T474">dell’operatore</text:span></text:p>
              </text:list-item>
            </text:list>
          </table:table-cell>
          <table:table-cell table:style-name="Tabella14.A3" office:value-type="string">
            <text:p text:style-name="P374"><text:span text:style-name="T594">[</text:span><text:span text:style-name="T602"> </text:span><text:span text:style-name="T594">]</text:span><text:span text:style-name="T608"> </text:span><text:span text:style-name="T594">Sì [</text:span><text:span text:style-name="T602"> </text:span><text:span text:style-name="T594">]</text:span><text:span text:style-name="T600"> </text:span><text:span text:style-name="T594">No</text:span></text:p>
          </table:table-cell>
        </table:table-row>
        <table:table-row table:style-name="Tabella14.38">
          <table:table-cell table:style-name="Tabella14.A38" office:value-type="string">
            <text:p text:style-name="P400"><text:span text:style-name="T474">economico</text:span><text:span text:style-name="T547"> </text:span><text:span text:style-name="T474">oppure</text:span><text:span text:style-name="T562"> </text:span><text:span text:style-name="T474">dei</text:span><text:span text:style-name="T564"> </text:span><text:span text:style-name="T474">soggetti</text:span><text:span text:style-name="T535"> </text:span><text:span text:style-name="T474">di</text:span><text:span text:style-name="T564"> </text:span><text:span text:style-name="T474">cui</text:span><text:span text:style-name="T541"> </text:span><text:span text:style-name="T474">al</text:span><text:span text:style-name="T490"> </text:span><text:span text:style-name="T474">comma</text:span><text:span text:style-name="T535"> </text:span><text:span text:style-name="T474">3</text:span><text:span text:style-name="T529"> </text:span><text:span text:style-name="T474">dell’articolo</text:span><text:span text:style-name="T535"> </text:span><text:span text:style-name="T474">94,</text:span><text:span text:style-name="T535"> </text:span><text:span text:style-name="T474">di</text:span></text:p>
          </table:table-cell>
          <table:table-cell table:style-name="Tabella14.A38" office:value-type="string">
            <text:p text:style-name="P375"><text:span text:style-name="T599">[………………]</text:span><text:span text:style-name="T599"/></text:p>
          </table:table-cell>
        </table:table-row>
      </table:table>
      <text:p text:style-name="P252"><draw:rect text:anchor-type="char" draw:z-index="14" draw:name="Forma8" draw:style-name="gr4" draw:text-style-name="P547" svg:width="4.945cm" svg:height="0.022cm" svg:x="3.09cm" svg:y="0.538cm"><text:p/></draw:rect></text:p>
      <text:p text:style-name="P106"><text:span text:style-name="T243">(</text:span><text:span text:style-name="T247">23</text:span><text:span text:style-name="T243">) <text:s text:c="5"/></text:span><text:span text:style-name="T246"><text:s/></text:span><text:span text:style-name="T55">Cfr.,</text:span><text:span text:style-name="T222"> </text:span><text:span text:style-name="T55">ove</text:span><text:span text:style-name="T222"> </text:span><text:span text:style-name="T55">applicabile,</text:span><text:span text:style-name="T241"> </text:span><text:span text:style-name="T55">il</text:span><text:span text:style-name="T221"> </text:span><text:span text:style-name="T55">diritto</text:span><text:span text:style-name="T50"> </text:span><text:span text:style-name="T55">nazionale,</text:span><text:span text:style-name="T222"> </text:span><text:span text:style-name="T55">l'avviso</text:span><text:span text:style-name="T220"> </text:span><text:span text:style-name="T55">o</text:span><text:span text:style-name="T221"> </text:span><text:span text:style-name="T55">bando</text:span><text:span text:style-name="T222"> </text:span><text:span text:style-name="T55">pertinente o</text:span><text:span text:style-name="T222"> </text:span><text:span text:style-name="T55">i documenti di</text:span><text:span text:style-name="T221"> </text:span><text:span text:style-name="T55">gara.</text:span><draw:polygon text:anchor-type="char" draw:z-index="0" draw:name="Forma9" draw:style-name="gr5" draw:text-style-name="P548" svg:width="7.725cm" svg:height="6.345cm" svg:x="3.171cm" svg:y="4.785cm" svg:viewBox="0 0 7726 6346" draw:points="7726,0 0,0 0,275 0,1037 0,6346 7726,6346 7726,275"><text:p/></draw:polygon></text:p>
      <text:p text:style-name="P263"/>
      <table:table table:name="Tabella15" table:style-name="Tabella15">
        <table:table-column table:style-name="Tabella15.A"/>
        <table:table-column table:style-name="Tabella15.B"/>
        <table:table-row table:style-name="Tabella15.1">
          <table:table-cell table:style-name="Tabella15.A1" office:value-type="string">
            <text:p text:style-name="P405"><text:span text:style-name="T474">taluno</text:span><text:span text:style-name="T519"> </text:span><text:span text:style-name="T474">dei</text:span><text:span text:style-name="T570"> </text:span><text:span text:style-name="T474">seguenti</text:span><text:span text:style-name="T570"> </text:span><text:span text:style-name="T474">reati</text:span><text:span text:style-name="T519"> </text:span><text:span text:style-name="T474">consumati</text:span><text:span text:style-name="T519"> </text:span><text:span text:style-name="T474">(art.</text:span><text:span text:style-name="T574"> </text:span><text:span text:style-name="T474">98,</text:span><text:span text:style-name="T519"> </text:span><text:span text:style-name="T474">comma</text:span><text:span text:style-name="T517"> </text:span><text:span text:style-name="T474">3,</text:span><text:span text:style-name="T517"> </text:span><text:span text:style-name="T474">lett.</text:span><text:span text:style-name="T520"> </text:span><text:span text:style-name="T474">h,</text:span><text:span text:style-name="T519"> </text:span><text:span text:style-name="T474">del</text:span></text:p>
          </table:table-cell>
          <table:table-cell table:style-name="Tabella15.A1" office:value-type="string">
            <text:p text:style-name="P172"/>
          </table:table-cell>
        </table:table-row>
        <table:table-row table:style-name="Tabella15.2">
          <table:table-cell table:style-name="Tabella15.A2" office:value-type="string">
            <text:p text:style-name="P312"><text:span text:style-name="T474">Codice)?</text:span><text:span text:style-name="T474"/></text:p>
          </table:table-cell>
          <table:table-cell table:style-name="Tabella15.A2" office:value-type="string">
            <text:p text:style-name="P170"/>
          </table:table-cell>
        </table:table-row>
        <table:table-row table:style-name="Tabella15.3">
          <table:table-cell table:style-name="Tabella15.A2" office:value-type="string">
            <text:p text:style-name="P188"/>
            <text:p text:style-name="P480"><text:span text:style-name="T474">□</text:span><text:span text:style-name="T553"> </text:span><text:span text:style-name="T474">1)</text:span><text:span text:style-name="T547"> </text:span><text:span text:style-name="T474">abusivo</text:span><text:span text:style-name="T575"> </text:span><text:span text:style-name="T474">esercizio</text:span><text:span text:style-name="T553"> </text:span><text:span text:style-name="T474">di</text:span><text:span text:style-name="T564"> </text:span><text:span text:style-name="T474">una</text:span><text:span text:style-name="T547"> </text:span><text:span text:style-name="T474">professione,</text:span><text:span text:style-name="T547"> </text:span><text:span text:style-name="T474">ai</text:span><text:span text:style-name="T547"> </text:span><text:span text:style-name="T474">sensi</text:span><text:span text:style-name="T564"> </text:span><text:span text:style-name="T474">dell’articolo</text:span><text:span text:style-name="T523"> </text:span><text:span text:style-name="T474">348</text:span><text:span text:style-name="T575"> </text:span><text:span text:style-name="T474">del</text:span></text:p>
          </table:table-cell>
          <table:table-cell table:style-name="Tabella15.A2" office:value-type="string">
            <text:p text:style-name="P487"><text:span text:style-name="T594">[</text:span><text:span text:style-name="T602"> </text:span><text:span text:style-name="T594">]</text:span><text:span text:style-name="T608"> </text:span><text:span text:style-name="T594">Sì [</text:span><text:span text:style-name="T602"> </text:span><text:span text:style-name="T594">]</text:span><text:span text:style-name="T600"> </text:span><text:span text:style-name="T594">No</text:span></text:p>
          </table:table-cell>
        </table:table-row>
        <text:soft-page-break/>
        <table:table-row table:style-name="Tabella15.4">
          <table:table-cell table:style-name="Tabella15.A2" office:value-type="string">
            <text:p text:style-name="P372"><text:span text:style-name="T474">codice</text:span><text:span text:style-name="T490"> </text:span><text:span text:style-name="T474">penale;</text:span></text:p>
          </table:table-cell>
          <table:table-cell table:style-name="Tabella15.A2" office:value-type="string">
            <text:p text:style-name="P343"><text:span text:style-name="T599">[………………]</text:span><text:span text:style-name="T599"/></text:p>
          </table:table-cell>
        </table:table-row>
        <table:table-row table:style-name="Tabella15.5">
          <table:table-cell table:style-name="Tabella15.A2" office:value-type="string">
            <text:p text:style-name="P481"><text:span text:style-name="T474">□</text:span><text:span text:style-name="T490"> </text:span><text:span text:style-name="T474">2)</text:span><text:span text:style-name="T490"> </text:span><text:span text:style-name="T474">bancarotta</text:span><text:span text:style-name="T491"> </text:span><text:span text:style-name="T474">semplice,</text:span><text:span text:style-name="T490"> </text:span><text:span text:style-name="T474">bancarotta</text:span><text:span text:style-name="T484"> </text:span><text:span text:style-name="T474">fraudolenta,</text:span><text:span text:style-name="T488"> </text:span><text:span text:style-name="T474">omessa</text:span><text:span text:style-name="T490"> </text:span><text:span text:style-name="T474">dichiarazione</text:span></text:p>
          </table:table-cell>
          <table:table-cell table:style-name="Tabella15.A2" office:value-type="string">
            <text:p text:style-name="P170"/>
          </table:table-cell>
        </table:table-row>
        <table:table-row table:style-name="Tabella15.6">
          <table:table-cell table:style-name="Tabella15.A2" office:value-type="string">
            <text:p text:style-name="P443"><text:span text:style-name="T474">di</text:span><text:span text:style-name="T502"> </text:span><text:span text:style-name="T474">beni</text:span><text:span text:style-name="T523"> </text:span><text:span text:style-name="T474">da</text:span><text:span text:style-name="T523"> </text:span><text:span text:style-name="T474">comprendere</text:span><text:span text:style-name="T506"> </text:span><text:span text:style-name="T474">nell’inventario</text:span><text:span text:style-name="T523"> </text:span><text:span text:style-name="T474">fallimentare</text:span><text:span text:style-name="T502"> </text:span><text:span text:style-name="T474">o</text:span><text:span text:style-name="T506"> </text:span><text:span text:style-name="T474">ricorso</text:span><text:span text:style-name="T529"> </text:span><text:span text:style-name="T474">abusivo</text:span><text:span text:style-name="T523"> </text:span><text:span text:style-name="T474">al</text:span><text:span text:style-name="T504"> </text:span><text:span text:style-name="T474">credito,</text:span><text:span text:style-name="T491"> </text:span><text:span text:style-name="T474">di</text:span><text:span text:style-name="T524"> </text:span><text:span text:style-name="T474">cui</text:span><text:span text:style-name="T486"> </text:span><text:span text:style-name="T474">agli</text:span><text:span text:style-name="T484"> </text:span><text:span text:style-name="T474">articoli</text:span><text:span text:style-name="T486"> </text:span><text:span text:style-name="T474">216,</text:span><text:span text:style-name="T486"> </text:span><text:span text:style-name="T474">217,</text:span><text:span text:style-name="T491"> </text:span><text:span text:style-name="T474">218</text:span><text:span text:style-name="T491"> </text:span><text:span text:style-name="T474">e</text:span><text:span text:style-name="T524"> </text:span><text:span text:style-name="T474">220</text:span><text:span text:style-name="T524"> </text:span><text:span text:style-name="T474">del</text:span><text:span text:style-name="T484"> </text:span><text:span text:style-name="T474">regio</text:span><text:span text:style-name="T524"> </text:span><text:span text:style-name="T474">decreto</text:span><text:span text:style-name="T491"> </text:span><text:span text:style-name="T474">16</text:span><text:span text:style-name="T490"> </text:span><text:span text:style-name="T474">marzo</text:span></text:p>
          </table:table-cell>
          <table:table-cell table:style-name="Tabella15.A2" office:value-type="string">
            <text:p text:style-name="P376"><text:span text:style-name="T594">[</text:span><text:span text:style-name="T602"> </text:span><text:span text:style-name="T594">]</text:span><text:span text:style-name="T608"> </text:span><text:span text:style-name="T594">Sì [</text:span><text:span text:style-name="T602"> </text:span><text:span text:style-name="T594">]</text:span><text:span text:style-name="T600"> </text:span><text:span text:style-name="T594">No</text:span></text:p>
          </table:table-cell>
        </table:table-row>
        <table:table-row table:style-name="Tabella15.7">
          <table:table-cell table:style-name="Tabella15.A2" office:value-type="string">
            <text:p text:style-name="P326"><text:span text:style-name="T474">1942,</text:span><text:span text:style-name="T493"> </text:span><text:span text:style-name="T474">n. 267;</text:span></text:p>
          </table:table-cell>
          <table:table-cell table:style-name="Tabella15.A2" office:value-type="string">
            <text:p text:style-name="P377"><text:span text:style-name="T599">[………………]</text:span><text:span text:style-name="T599"/></text:p>
          </table:table-cell>
        </table:table-row>
        <table:table-row table:style-name="Tabella15.8">
          <table:table-cell table:style-name="Tabella15.A2" office:value-type="string">
            <text:p text:style-name="P482"><text:span text:style-name="T474">□</text:span><text:span text:style-name="T498"> </text:span><text:span text:style-name="T474">3)</text:span><text:span text:style-name="T490"> </text:span><text:span text:style-name="T474">i</text:span><text:span text:style-name="T493"> </text:span><text:span text:style-name="T474">reati</text:span><text:span text:style-name="T501"> </text:span><text:span text:style-name="T474">tributari</text:span><text:span text:style-name="T488"> </text:span><text:span text:style-name="T474">ai</text:span><text:span text:style-name="T488"> </text:span><text:span text:style-name="T474">sensi</text:span><text:span text:style-name="T493"> </text:span><text:span text:style-name="T474">del</text:span><text:span text:style-name="T493"> </text:span><text:span text:style-name="T474">decreto</text:span><text:span text:style-name="T490"> </text:span><text:span text:style-name="T474">legislativo</text:span><text:span text:style-name="T488"> </text:span><text:span text:style-name="T474">10</text:span><text:span text:style-name="T493"> </text:span><text:span text:style-name="T474">marzo 2000,</text:span><text:span text:style-name="T498"> </text:span><text:span text:style-name="T474">n. 74,</text:span></text:p>
          </table:table-cell>
          <table:table-cell table:style-name="Tabella15.A2" office:value-type="string">
            <text:p text:style-name="P170"/>
          </table:table-cell>
        </table:table-row>
        <table:table-row table:style-name="Tabella15.9">
          <table:table-cell table:style-name="Tabella15.A2" office:value-type="string">
            <text:p text:style-name="P443"><text:span text:style-name="T474">i</text:span><text:span text:style-name="T535"> </text:span><text:span text:style-name="T474">delitti</text:span><text:span text:style-name="T535"> </text:span><text:span text:style-name="T474">societari</text:span><text:span text:style-name="T541"> </text:span><text:span text:style-name="T474">di</text:span><text:span text:style-name="T541"> </text:span><text:span text:style-name="T474">cui</text:span><text:span text:style-name="T538"> </text:span><text:span text:style-name="T474">agli articoli</text:span><text:span text:style-name="T541"> </text:span><text:span text:style-name="T474">2621</text:span><text:span text:style-name="T564"> </text:span><text:span text:style-name="T474">e</text:span><text:span text:style-name="T538"> </text:span><text:span text:style-name="T474">seguenti</text:span><text:span text:style-name="T538"> </text:span><text:span text:style-name="T474">del</text:span><text:span text:style-name="T535"> </text:span><text:span text:style-name="T474">codice</text:span><text:span text:style-name="T535"> </text:span><text:span text:style-name="T474">civile</text:span><text:span text:style-name="T498"> </text:span><text:span text:style-name="T474">o</text:span><text:span text:style-name="T562"> </text:span><text:span text:style-name="T474">i</text:span><text:span text:style-name="T504"> </text:span><text:span text:style-name="T474">delitti</text:span><text:span text:style-name="T484"> </text:span><text:span text:style-name="T474">contro</text:span><text:span text:style-name="T524"> </text:span><text:span text:style-name="T474">l’industria</text:span><text:span text:style-name="T486"> </text:span><text:span text:style-name="T474">e</text:span><text:span text:style-name="T490"> </text:span><text:span text:style-name="T474">il</text:span><text:span text:style-name="T484"> </text:span><text:span text:style-name="T474">commercio</text:span><text:span text:style-name="T498"> </text:span><text:span text:style-name="T474">di</text:span><text:span text:style-name="T484"> </text:span><text:span text:style-name="T474">cui</text:span><text:span text:style-name="T484"> </text:span><text:span text:style-name="T474">agli</text:span><text:span text:style-name="T484"> </text:span><text:span text:style-name="T474">articoli</text:span><text:span text:style-name="T484"> </text:span><text:span text:style-name="T474">da</text:span><text:span text:style-name="T486"> </text:span><text:span text:style-name="T474">513</text:span><text:span text:style-name="T498"> </text:span><text:span text:style-name="T474">a</text:span><text:span text:style-name="T490"> </text:span><text:span text:style-name="T474">517</text:span><text:span text:style-name="T490"> </text:span><text:span text:style-name="T474">del</text:span></text:p>
          </table:table-cell>
          <table:table-cell table:style-name="Tabella15.A2" office:value-type="string">
            <text:p text:style-name="P375"><text:span text:style-name="T594">[</text:span><text:span text:style-name="T602"> </text:span><text:span text:style-name="T594">]</text:span><text:span text:style-name="T608"> </text:span><text:span text:style-name="T594">Sì [</text:span><text:span text:style-name="T602"> </text:span><text:span text:style-name="T594">]</text:span><text:span text:style-name="T600"> </text:span><text:span text:style-name="T594">No</text:span></text:p>
          </table:table-cell>
        </table:table-row>
        <table:table-row table:style-name="Tabella15.10">
          <table:table-cell table:style-name="Tabella15.A2" office:value-type="string">
            <text:p text:style-name="P372"><text:span text:style-name="T474">codice</text:span><text:span text:style-name="T490"> </text:span><text:span text:style-name="T474">penale;</text:span></text:p>
          </table:table-cell>
          <table:table-cell table:style-name="Tabella15.A2" office:value-type="string">
            <text:p text:style-name="P378"><text:span text:style-name="T599">[………………]</text:span><text:span text:style-name="T599"/></text:p>
          </table:table-cell>
        </table:table-row>
        <table:table-row table:style-name="Tabella15.11">
          <table:table-cell table:style-name="Tabella15.A2" office:value-type="string">
            <text:p text:style-name="P184"/>
            <text:p text:style-name="P480"><text:span text:style-name="T474">□</text:span><text:span text:style-name="T523"> </text:span><text:span text:style-name="T474">4)</text:span><text:span text:style-name="T523"> </text:span><text:span text:style-name="T474">i</text:span><text:span text:style-name="T529"> </text:span><text:span text:style-name="T474">reati</text:span><text:span text:style-name="T523"> </text:span><text:span text:style-name="T474">urbanistici</text:span><text:span text:style-name="T529"> </text:span><text:span text:style-name="T474">di</text:span><text:span text:style-name="T506"> </text:span><text:span text:style-name="T474">cui</text:span><text:span text:style-name="T529"> </text:span><text:span text:style-name="T474">all’articolo</text:span><text:span text:style-name="T506"> </text:span><text:span text:style-name="T474">44,</text:span><text:span text:style-name="T523"> </text:span><text:span text:style-name="T474">comma</text:span><text:span text:style-name="T547"> </text:span><text:span text:style-name="T474">1,</text:span><text:span text:style-name="T523"> </text:span><text:span text:style-name="T474">lettere</text:span><text:span text:style-name="T553"> </text:span><text:span text:style-name="T474">b)</text:span><text:span text:style-name="T523"> </text:span><text:span text:style-name="T474">e</text:span><text:span text:style-name="T553"> </text:span><text:span text:style-name="T474">c),</text:span><text:span text:style-name="T523"> </text:span><text:span text:style-name="T474">del</text:span></text:p>
          </table:table-cell>
          <table:table-cell table:style-name="Tabella15.A2" office:value-type="string">
            <text:p text:style-name="P170"/>
          </table:table-cell>
        </table:table-row>
        <table:table-row table:style-name="Tabella15.12">
          <table:table-cell table:style-name="Tabella15.A2" office:value-type="string">
            <text:p text:style-name="P492"><text:span text:style-name="T474">testo</text:span><text:span text:style-name="T521"> </text:span><text:span text:style-name="T474">unico</text:span><text:span text:style-name="T515"> </text:span><text:span text:style-name="T474">delle</text:span><text:span text:style-name="T512"> </text:span><text:span text:style-name="T474">disposizioni</text:span><text:span text:style-name="T521"> </text:span><text:span text:style-name="T474">legislative</text:span><text:span text:style-name="T508"> </text:span><text:span text:style-name="T474">e</text:span><text:span text:style-name="T522"> </text:span><text:span text:style-name="T474">regolamentari</text:span><text:span text:style-name="T522"> </text:span><text:span text:style-name="T474">in</text:span><text:span text:style-name="T512"> </text:span><text:span text:style-name="T474">materia</text:span><text:span text:style-name="T522"> </text:span><text:span text:style-name="T474">di</text:span></text:p>
          </table:table-cell>
          <table:table-cell table:style-name="Tabella15.A2" office:value-type="string">
            <text:p text:style-name="P393"><text:span text:style-name="T594">[</text:span><text:span text:style-name="T602"> </text:span><text:span text:style-name="T594">]</text:span><text:span text:style-name="T608"> </text:span><text:span text:style-name="T594">Sì [</text:span><text:span text:style-name="T602"> </text:span><text:span text:style-name="T594">]</text:span><text:span text:style-name="T600"> </text:span><text:span text:style-name="T594">No</text:span></text:p>
          </table:table-cell>
        </table:table-row>
        <table:table-row table:style-name="Tabella15.13">
          <table:table-cell table:style-name="Tabella15.A2" office:value-type="string">
            <text:p text:style-name="P456"><text:span text:style-name="T474">edilizia,</text:span><text:span text:style-name="T490"> </text:span><text:span text:style-name="T474">di</text:span><text:span text:style-name="T486"> </text:span><text:span text:style-name="T474">cui</text:span><text:span text:style-name="T488"> </text:span><text:span text:style-name="T474">al</text:span><text:span text:style-name="T486"> </text:span><text:span text:style-name="T474">decreto</text:span><text:span text:style-name="T491"> </text:span><text:span text:style-name="T474">del</text:span><text:span text:style-name="T490"> </text:span><text:span text:style-name="T474">Presidente</text:span><text:span text:style-name="T490"> </text:span><text:span text:style-name="T474">della</text:span><text:span text:style-name="T486"> </text:span><text:span text:style-name="T474">Repubblica</text:span><text:span text:style-name="T484"> </text:span><text:span text:style-name="T474">6</text:span><text:span text:style-name="T490"> </text:span><text:span text:style-name="T474">giugno</text:span><text:span text:style-name="T484"> </text:span><text:span text:style-name="T474">2001,</text:span></text:p>
            <text:p text:style-name="P483"><text:span text:style-name="T474">n.</text:span><text:span text:style-name="T493"> </text:span><text:span text:style-name="T474">380,</text:span><text:span text:style-name="T490"> </text:span><text:span text:style-name="T474">con</text:span><text:span text:style-name="T501"> </text:span><text:span text:style-name="T474">riferimento agli affidamenti</text:span><text:span text:style-name="T502"> </text:span><text:span text:style-name="T474">aventi</text:span><text:span text:style-name="T502"> </text:span><text:span text:style-name="T474">ad</text:span><text:span text:style-name="T488"> </text:span><text:span text:style-name="T474">oggetto</text:span><text:span text:style-name="T501"> </text:span><text:span text:style-name="T474">lavori</text:span><text:span text:style-name="T502"> </text:span><text:span text:style-name="T474">o</text:span><text:span text:style-name="T488"> </text:span><text:span text:style-name="T474">servizi</text:span></text:p>
          </table:table-cell>
          <table:table-cell table:style-name="Tabella15.A2" office:value-type="string">
            <text:p text:style-name="P493"><text:span text:style-name="T599">[………………]</text:span><text:span text:style-name="T599"/></text:p>
          </table:table-cell>
        </table:table-row>
        <table:table-row table:style-name="Tabella15.14">
          <table:table-cell table:style-name="Tabella15.A2" office:value-type="string">
            <text:p text:style-name="P372"><text:span text:style-name="T474">di</text:span><text:span text:style-name="T498"> </text:span><text:span text:style-name="T474">architettura</text:span><text:span text:style-name="T490"> </text:span><text:span text:style-name="T474">e</text:span><text:span text:style-name="T490"> </text:span><text:span text:style-name="T474">ingegneria;</text:span></text:p>
          </table:table-cell>
          <table:table-cell table:style-name="Tabella15.A2" office:value-type="string">
            <text:p text:style-name="P170"/>
          </table:table-cell>
        </table:table-row>
        <table:table-row table:style-name="Tabella15.15">
          <table:table-cell table:style-name="Tabella15.A2" office:value-type="string">
            <text:p text:style-name="P163"/>
            <text:p text:style-name="P341"><text:span text:style-name="T474">□</text:span><text:span text:style-name="T498"> </text:span><text:span text:style-name="T474">5)</text:span><text:span text:style-name="T488"> </text:span><text:span text:style-name="T474">i</text:span><text:span text:style-name="T488"> </text:span><text:span text:style-name="T474">reati</text:span><text:span text:style-name="T488"> </text:span><text:span text:style-name="T474">previsti</text:span><text:span text:style-name="T493"> </text:span><text:span text:style-name="T474">dal</text:span><text:span text:style-name="T488"> </text:span><text:span text:style-name="T474">decreto</text:span><text:span text:style-name="T490"> </text:span><text:span text:style-name="T474">legislativo</text:span><text:span text:style-name="T490"> </text:span><text:span text:style-name="T474">8</text:span><text:span text:style-name="T493"> </text:span><text:span text:style-name="T474">giugno</text:span><text:span text:style-name="T488"> </text:span><text:span text:style-name="T474">2001,</text:span><text:span text:style-name="T488"> </text:span><text:span text:style-name="T474">n.</text:span><text:span text:style-name="T493"> </text:span><text:span text:style-name="T474">231.</text:span></text:p>
          </table:table-cell>
          <table:table-cell table:style-name="Tabella15.A2" office:value-type="string">
            <text:p text:style-name="P320"><text:span text:style-name="T594">[</text:span><text:span text:style-name="T602"> </text:span><text:span text:style-name="T594">]</text:span><text:span text:style-name="T608"> </text:span><text:span text:style-name="T594">Sì [</text:span><text:span text:style-name="T602"> </text:span><text:span text:style-name="T594">]</text:span><text:span text:style-name="T600"> </text:span><text:span text:style-name="T594">No</text:span></text:p>
          </table:table-cell>
        </table:table-row>
        <table:table-row table:style-name="Tabella15.16">
          <table:table-cell table:style-name="Tabella15.A16" office:value-type="string">
            <text:p text:style-name="P170"/>
          </table:table-cell>
          <table:table-cell table:style-name="Tabella15.A16" office:value-type="string">
            <text:p text:style-name="P340"><text:span text:style-name="T599">[………………]</text:span><text:span text:style-name="T599"/></text:p>
          </table:table-cell>
        </table:table-row>
        <table:table-row table:style-name="Tabella15.17">
          <table:table-cell table:style-name="Tabella15.A1" office:value-type="string">
            <text:p text:style-name="P50"><text:span text:style-name="T342">In caso affermativo</text:span><text:span text:style-name="T594">, l'operatore economico ha adottato misure di</text:span><text:span text:style-name="T608"> </text:span><text:span text:style-name="T594">autodisciplina</text:span><text:span text:style-name="T608"> </text:span><text:span text:style-name="T474">o</text:span><text:span text:style-name="T493"> </text:span><text:span text:style-name="T474">“Self-Cleaning,</text:span><text:span text:style-name="T493"> </text:span><text:span text:style-name="T474">(cfr.</text:span><text:span text:style-name="T493"> </text:span><text:span text:style-name="T474">articolo</text:span><text:span text:style-name="T493"> </text:span><text:span text:style-name="T411">96,</text:span><text:span text:style-name="T429"> </text:span><text:span text:style-name="T411">comma</text:span><text:span text:style-name="T429"> </text:span><text:span text:style-name="T411">6,</text:span><text:span text:style-name="T429"> </text:span><text:span text:style-name="T411">del</text:span><text:span text:style-name="T429"> </text:span><text:span text:style-name="T411">Codice)</text:span><text:span text:style-name="T594">?</text:span></text:p>
          </table:table-cell>
          <table:table-cell table:style-name="Tabella15.A1" office:value-type="string">
            <text:p text:style-name="P347"><text:span text:style-name="T594">[</text:span><text:span text:style-name="T602"> </text:span><text:span text:style-name="T594">]</text:span><text:span text:style-name="T608"> </text:span><text:span text:style-name="T594">Sì [</text:span><text:span text:style-name="T602"> </text:span><text:span text:style-name="T594">]</text:span><text:span text:style-name="T600"> </text:span><text:span text:style-name="T594">No</text:span></text:p>
          </table:table-cell>
        </table:table-row>
        <table:table-row table:style-name="Tabella15.18">
          <table:table-cell table:style-name="Tabella15.A2" office:value-type="string">
            <text:p text:style-name="P243"/>
            <text:p text:style-name="P318"><text:span text:style-name="T412">In</text:span><text:span text:style-name="T427"> </text:span><text:span text:style-name="T412">caso</text:span><text:span text:style-name="T436"> </text:span><text:span text:style-name="T412">affermativo</text:span><text:span text:style-name="T474">,</text:span><text:span text:style-name="T488"> </text:span><text:span text:style-name="T474">descrivere tali</text:span><text:span text:style-name="T498"> </text:span><text:span text:style-name="T474">misure:</text:span></text:p>
            <text:p text:style-name="P184"/>
            <text:p text:style-name="P72"><text:span text:style-name="T474">L’operatore</text:span><text:span text:style-name="T498"> </text:span><text:span text:style-name="T474">economico</text:span><text:span text:style-name="T488"> </text:span><text:span text:style-name="T474">ha</text:span><text:span text:style-name="T490"> </text:span><text:span text:style-name="T474">risarcito</text:span><text:span text:style-name="T484"> </text:span><text:span text:style-name="T474">o</text:span><text:span text:style-name="T498"> </text:span><text:span text:style-name="T474">si</text:span><text:span text:style-name="T490"> </text:span><text:span text:style-name="T474">è</text:span><text:span text:style-name="T490"> </text:span><text:span text:style-name="T474">impegnato</text:span><text:span text:style-name="T498"> </text:span><text:span text:style-name="T474">a</text:span><text:span text:style-name="T490"> </text:span><text:span text:style-name="T474">risarcire</text:span><text:span text:style-name="T500"> </text:span><text:span text:style-name="T474">qualunque</text:span><text:span text:style-name="T488"> </text:span><text:span text:style-name="T474">danno causato</text:span><text:span text:style-name="T493"> </text:span><text:span text:style-name="T474">dal reato</text:span><text:span text:style-name="T488"> </text:span><text:span text:style-name="T474">o</text:span><text:span text:style-name="T493"> </text:span><text:span text:style-name="T474">dall'illecito</text:span></text:p>
            <text:p text:style-name="P73"><text:span text:style-name="T474">L’operatore economico ha chiarito i fatti e le circostanze in modo</text:span><text:span text:style-name="T500"> </text:span><text:span text:style-name="T474">globale collaborando</text:span><text:span text:style-name="T490"> </text:span><text:span text:style-name="T474">attivamente con</text:span><text:span text:style-name="T488"> </text:span><text:span text:style-name="T474">le</text:span><text:span text:style-name="T486"> </text:span><text:span text:style-name="T474">autorità</text:span><text:span text:style-name="T498"> </text:span><text:span text:style-name="T474">investigative</text:span></text:p>
            <text:p text:style-name="P55"><text:span text:style-name="T474">L’operatore economico ha adottato provvedimenti concreti di carattere</text:span><text:span text:style-name="T500"> </text:span><text:span text:style-name="T474">tecnico,</text:span><text:span text:style-name="T490"> </text:span><text:span text:style-name="T474">organizzativo</text:span><text:span text:style-name="T490"> </text:span><text:span text:style-name="T474">e</text:span><text:span text:style-name="T524"> </text:span><text:span text:style-name="T474">relativi</text:span><text:span text:style-name="T488"> </text:span><text:span text:style-name="T474">al</text:span><text:span text:style-name="T498"> </text:span><text:span text:style-name="T474">personale</text:span><text:span text:style-name="T490"> </text:span><text:span text:style-name="T474">idonei</text:span><text:span text:style-name="T490"> </text:span><text:span text:style-name="T474">a</text:span><text:span text:style-name="T498"> </text:span><text:span text:style-name="T474">prevenire</text:span><text:span text:style-name="T498"> </text:span><text:span text:style-name="T474">ulteriori</text:span><text:span text:style-name="T500"> </text:span><text:span text:style-name="T474">reati</text:span><text:span text:style-name="T502"> </text:span><text:span text:style-name="T474">o</text:span><text:span text:style-name="T490"> </text:span><text:span text:style-name="T474">illeciti</text:span></text:p>
          </table:table-cell>
          <table:table-cell table:style-name="Tabella15.A2" office:value-type="string">
            <text:p text:style-name="P161"/>
            <text:p text:style-name="P228"/>
            <text:p text:style-name="P318"><text:span text:style-name="T481">[…]</text:span><text:span text:style-name="T531"> </text:span><text:span text:style-name="T481">Sì</text:span><text:span text:style-name="T567"> </text:span><text:span text:style-name="T481">[…]</text:span><text:span text:style-name="T499"> </text:span><text:span text:style-name="T481">No</text:span></text:p>
            <text:p text:style-name="P161"/>
            <text:p text:style-name="P161"/>
            <text:p text:style-name="P379"><text:span text:style-name="T481">[…]</text:span><text:span text:style-name="T531"> </text:span><text:span text:style-name="T481">Sì</text:span><text:span text:style-name="T567"> </text:span><text:span text:style-name="T481">[…]</text:span><text:span text:style-name="T499"> </text:span><text:span text:style-name="T481">No</text:span></text:p>
            <text:p text:style-name="P161"/>
            <text:p text:style-name="P161"/>
            <text:p text:style-name="P379"><text:span text:style-name="T481">[…]</text:span><text:span text:style-name="T534"> </text:span><text:span text:style-name="T481">Sì </text:span><text:span text:style-name="T569"><text:s/></text:span><text:span text:style-name="T481">[…]</text:span><text:span text:style-name="T485"> </text:span><text:span text:style-name="T481">No</text:span></text:p>
          </table:table-cell>
        </table:table-row>
        <table:table-row table:style-name="Tabella15.19">
          <table:table-cell table:style-name="Tabella15.A2" office:value-type="string">
            <text:p text:style-name="P231"/>
            <text:p text:style-name="P341"><text:span text:style-name="T474">Altro</text:span><text:span text:style-name="T474"/></text:p>
            <text:p text:style-name="P187"/>
            <text:p text:style-name="P341"><text:span text:style-name="T474">Le</text:span><text:span text:style-name="T493"> </text:span><text:span text:style-name="T474">misure</text:span><text:span text:style-name="T493"> </text:span><text:span text:style-name="T474">sono</text:span><text:span text:style-name="T488"> </text:span><text:span text:style-name="T474">state</text:span><text:span text:style-name="T498"> </text:span><text:span text:style-name="T474">adottate</text:span><text:span text:style-name="T484"> </text:span><text:span text:style-name="T474">o</text:span><text:span text:style-name="T493"> </text:span><text:span text:style-name="T474">devono</text:span><text:span text:style-name="T498"> </text:span><text:span text:style-name="T474">essere</text:span><text:span text:style-name="T490"> </text:span><text:span text:style-name="T474">ancora</text:span><text:span text:style-name="T501"> </text:span><text:span text:style-name="T474">adottate?</text:span></text:p>
          </table:table-cell>
          <table:table-cell table:style-name="Tabella15.A2" office:value-type="string">
            <text:p text:style-name="P7"/>
            <text:p text:style-name="P494"><text:span text:style-name="T482">[………………………..…]</text:span><text:span text:style-name="T495"> </text:span><text:span text:style-name="T482">[………………………..…]</text:span></text:p>
          </table:table-cell>
        </table:table-row>
        <table:table-row table:style-name="Tabella15.20">
          <table:table-cell table:style-name="Tabella15.A16" office:value-type="string">
            <text:p text:style-name="P74"><text:span text:style-name="T474">L’operatore</text:span><text:span text:style-name="T498"> </text:span><text:span text:style-name="T474">economico</text:span><text:span text:style-name="T498"> </text:span><text:span text:style-name="T474">ha</text:span><text:span text:style-name="T498"> </text:span><text:span text:style-name="T474">descritto</text:span><text:span text:style-name="T484"> </text:span><text:span text:style-name="T474">le</text:span><text:span text:style-name="T488"> </text:span><text:span text:style-name="T474">misure</text:span><text:span text:style-name="T484"> </text:span><text:span text:style-name="T474">in</text:span><text:span text:style-name="T484"> </text:span><text:span text:style-name="T474">un</text:span><text:span text:style-name="T490"> </text:span><text:span text:style-name="T474">documento</text:span><text:span text:style-name="T504"> </text:span><text:span text:style-name="T474">separato,</text:span><text:span text:style-name="T501"> </text:span><text:span text:style-name="T474">allegato</text:span><text:span text:style-name="T490"> </text:span><text:span text:style-name="T474">al</text:span><text:span text:style-name="T501"> </text:span><text:span text:style-name="T474">DGUE?</text:span></text:p>
            <text:p text:style-name="P343"><text:span text:style-name="T474">Documentazione</text:span><text:span text:style-name="T484"> </text:span><text:span text:style-name="T474">presente</text:span><text:span text:style-name="T488"> </text:span><text:span text:style-name="T474">nel</text:span><text:span text:style-name="T488"> </text:span><text:span text:style-name="T474">FVOE?</text:span></text:p>
          </table:table-cell>
          <table:table-cell table:style-name="Tabella15.A16" office:value-type="string">
            <text:p text:style-name="P161"/>
            <text:p text:style-name="P320"><text:span text:style-name="T481">Sì</text:span><text:span text:style-name="T485"> </text:span><text:span text:style-name="T481">[…]</text:span><text:span text:style-name="T485"> </text:span><text:span text:style-name="T481">No</text:span><text:span text:style-name="T525"> </text:span><text:span text:style-name="T481">[…]</text:span></text:p>
            <text:p text:style-name="P185"/>
            <text:p text:style-name="P341"><text:span text:style-name="T481">Sì</text:span><text:span text:style-name="T485"> </text:span><text:span text:style-name="T481">[…]</text:span><text:span text:style-name="T485"> </text:span><text:span text:style-name="T481">No</text:span><text:span text:style-name="T525"> </text:span><text:span text:style-name="T481">[…]</text:span></text:p>
          </table:table-cell>
        </table:table-row>
        <table:table-row table:style-name="Tabella15.21">
          <table:table-cell table:style-name="Tabella15.A1" office:value-type="string">
            <text:p text:style-name="P495"><text:span text:style-name="T86">L'operatore</text:span><text:span text:style-name="T69"> </text:span><text:span text:style-name="T86">economico</text:span><text:span text:style-name="T98"> </text:span><text:span text:style-name="T58">è</text:span><text:span text:style-name="T76"> </text:span><text:span text:style-name="T58">a</text:span><text:span text:style-name="T76"> </text:span><text:span text:style-name="T58">conoscenza</text:span><text:span text:style-name="T69"> </text:span><text:span text:style-name="T58">di</text:span><text:span text:style-name="T69"> </text:span><text:span text:style-name="T58">qualsiasi</text:span><text:span text:style-name="T69"> </text:span><text:span text:style-name="T58">conflitto</text:span><text:span text:style-name="T71"> </text:span><text:span text:style-name="T58">di</text:span><text:span text:style-name="T90"> </text:span><text:span text:style-name="T58">interessi(</text:span><text:span text:style-name="T310">24</text:span><text:span text:style-name="T58">)</text:span><text:span text:style-name="T103"> </text:span><text:span text:style-name="T249">legato</text:span><text:span text:style-name="T281"> </text:span><text:span text:style-name="T249">alla</text:span><text:span text:style-name="T282"> </text:span><text:span text:style-name="T249">sua</text:span><text:span text:style-name="T282"> </text:span><text:span text:style-name="T249">partecipazione</text:span><text:span text:style-name="T283"> </text:span><text:span text:style-name="T249">alla</text:span><text:span text:style-name="T282"> </text:span><text:span text:style-name="T249">procedura</text:span><text:span text:style-name="T284"> </text:span><text:span text:style-name="T249">di</text:span></text:p>
          </table:table-cell>
          <table:table-cell table:style-name="Tabella15.A1" office:value-type="string">
            <text:p text:style-name="P347"><text:span text:style-name="T249">[</text:span><text:span text:style-name="T262"> </text:span><text:span text:style-name="T249">]</text:span><text:span text:style-name="T260"> </text:span><text:span text:style-name="T249">Sì [</text:span><text:span text:style-name="T262"> </text:span><text:span text:style-name="T249">]</text:span><text:span text:style-name="T263"> </text:span><text:span text:style-name="T249">No</text:span></text:p>
          </table:table-cell>
        </table:table-row>
        <table:table-row table:style-name="Tabella15.22">
          <table:table-cell table:style-name="Tabella15.A2" office:value-type="string">
            <text:p text:style-name="P371"><text:span text:style-name="T258">appalto</text:span><text:span text:style-name="T285"> </text:span><text:span text:style-name="T609">(articolo</text:span><text:span text:style-name="T637"> </text:span><text:span text:style-name="T638"><text:s/></text:span><text:span text:style-name="T611">95,</text:span><text:span text:style-name="T639"> <text:s/></text:span><text:span text:style-name="T609">comma</text:span><text:span text:style-name="T640"> <text:s/></text:span><text:span text:style-name="T609">1,</text:span><text:span text:style-name="T637"> <text:s/></text:span><text:span text:style-name="T609">lett.</text:span><text:span text:style-name="T639"> <text:s/></text:span><text:span text:style-name="T611">b,</text:span><text:span text:style-name="T637"> <text:s/></text:span><text:span text:style-name="T609">del</text:span><text:span text:style-name="T640"> <text:s/></text:span><text:span text:style-name="T594">Codice)?</text:span></text:p>
          </table:table-cell>
          <table:table-cell table:style-name="Tabella15.A2" office:value-type="string">
            <text:p text:style-name="P170"/>
          </table:table-cell>
        </table:table-row>
        <table:table-row table:style-name="Tabella15.10">
          <table:table-cell table:style-name="Tabella15.A2" office:value-type="string">
            <text:p text:style-name="P241"/>
            <text:p text:style-name="P456"><text:span text:style-name="T58">In</text:span><text:span text:style-name="T79"> </text:span><text:span text:style-name="T58">caso</text:span><text:span text:style-name="T79"> </text:span><text:span text:style-name="T58">affermativo</text:span><text:span text:style-name="T249">,</text:span><text:span text:style-name="T258"> </text:span><text:span text:style-name="T249">fornire informazioni</text:span><text:span text:style-name="T266"> </text:span><text:span text:style-name="T249">dettagliate</text:span><text:span text:style-name="T273"> </text:span><text:span text:style-name="T249">sulle</text:span><text:span text:style-name="T258"> </text:span><text:span text:style-name="T249">modalità</text:span></text:p>
          </table:table-cell>
          <table:table-cell table:style-name="Tabella15.A2" office:value-type="string">
            <text:p text:style-name="P194"/>
            <text:p text:style-name="P466"><text:span text:style-name="T251">[………….]</text:span><text:span text:style-name="T251"/></text:p>
          </table:table-cell>
        </table:table-row>
        <table:table-row table:style-name="Tabella15.24">
          <table:table-cell table:style-name="Tabella15.A16" office:value-type="string">
            <text:p text:style-name="P326"><text:span text:style-name="T249">con</text:span><text:span text:style-name="T264"> </text:span><text:span text:style-name="T249">cui</text:span><text:span text:style-name="T264"> </text:span><text:span text:style-name="T249">è</text:span><text:span text:style-name="T258"> </text:span><text:span text:style-name="T249">stato</text:span><text:span text:style-name="T273"> </text:span><text:span text:style-name="T249">risolto</text:span><text:span text:style-name="T273"> </text:span><text:span text:style-name="T249">il</text:span><text:span text:style-name="T266"> </text:span><text:span text:style-name="T249">conflitto</text:span><text:span text:style-name="T258"> </text:span><text:span text:style-name="T249">di</text:span><text:span text:style-name="T266"> </text:span><text:span text:style-name="T249">interessi:</text:span></text:p>
          </table:table-cell>
          <table:table-cell table:style-name="Tabella15.A16" office:value-type="string">
            <text:p text:style-name="P170"/>
          </table:table-cell>
        </table:table-row>
      </table:table>
      <text:p text:style-name="P169"><draw:rect text:anchor-type="char" draw:z-index="15" draw:name="Forma10" draw:style-name="gr4" draw:text-style-name="P547" svg:width="4.945cm" svg:height="0.022cm" svg:x="3.09cm" svg:y="0.351cm"><text:p/></draw:rect></text:p>
      <text:p text:style-name="P107"><text:span text:style-name="T243">(</text:span><text:span text:style-name="T247">24</text:span><text:span text:style-name="T243">) <text:s text:c="5"/></text:span><text:span text:style-name="T246"><text:s/></text:span><text:span text:style-name="T135">Come</text:span><text:span text:style-name="T151"> </text:span><text:span text:style-name="T135">indicato</text:span><text:span text:style-name="T145"> </text:span><text:span text:style-name="T135">nel</text:span><text:span text:style-name="T140"> </text:span><text:span text:style-name="T135">diritto</text:span><text:span text:style-name="T151"> </text:span><text:span text:style-name="T135">nazionale,</text:span><text:span text:style-name="T145"> </text:span><text:span text:style-name="T135">nell'avviso</text:span><text:span text:style-name="T151"> </text:span><text:span text:style-name="T135">o</text:span><text:span text:style-name="T143"> </text:span><text:span text:style-name="T135">bando</text:span><text:span text:style-name="T151"> </text:span><text:span text:style-name="T135">pertinente</text:span><text:span text:style-name="T148"> </text:span><text:span text:style-name="T135">o</text:span><text:span text:style-name="T140"> </text:span><text:span text:style-name="T135">nei</text:span><text:span text:style-name="T140"> </text:span><text:span text:style-name="T135">documenti</text:span><text:span text:style-name="T140"> </text:span><text:span text:style-name="T135">di gara.</text:span></text:p>
      <text:p text:style-name="P223"/>
      <table:table table:name="Tabella16" table:style-name="Tabella16">
        <table:table-column table:style-name="Tabella16.A"/>
        <table:table-column table:style-name="Tabella16.B"/>
        <table:table-row table:style-name="Tabella16.1">
          <table:table-cell table:style-name="Tabella16.A1" office:value-type="string">
            <text:p text:style-name="P75"><text:span text:style-name="T58">L'operatore</text:span><text:span text:style-name="T79"> </text:span><text:span text:style-name="T58">economico</text:span><text:span text:style-name="T76"> </text:span><text:span text:style-name="T58">o</text:span><text:span text:style-name="T69"> </text:span><text:span text:style-name="T249">un'impresa</text:span><text:span text:style-name="T268"> </text:span><text:span text:style-name="T249">a</text:span><text:span text:style-name="T273"> </text:span><text:span text:style-name="T249">lui</text:span><text:span text:style-name="T264"> </text:span><text:span text:style-name="T249">collegata</text:span><text:span text:style-name="T273"> </text:span><text:span text:style-name="T58">ha</text:span><text:span text:style-name="T74"> </text:span><text:span text:style-name="T58">fornito</text:span><text:span text:style-name="T90"> </text:span><text:span text:style-name="T58">consulenza </text:span><text:span text:style-name="T249">alla stazione appaltante o all’ente concedente o ha</text:span><text:span text:style-name="T286"> </text:span><text:span text:style-name="T594">altrimenti </text:span><text:span text:style-name="T342">partecipato alla preparazione </text:span><text:span text:style-name="T594">della procedura</text:span><text:span text:style-name="T608"> </text:span><text:span text:style-name="T594">d'aggiudicazione</text:span><text:span text:style-name="T604"> </text:span><text:span text:style-name="T594">(articolo 95,</text:span><text:span text:style-name="T605"> </text:span><text:span text:style-name="T594">comma</text:span><text:span text:style-name="T611"> </text:span><text:span text:style-name="T594">1, lett. c, del</text:span><text:span text:style-name="T605"> </text:span><text:span text:style-name="T594">Codice)?</text:span></text:p>
            <text:p text:style-name="P76"><text:span text:style-name="T343">In</text:span><text:span text:style-name="T400"> </text:span><text:span text:style-name="T343">caso</text:span><text:span text:style-name="T402"> </text:span><text:span text:style-name="T343">affermativo</text:span><text:span text:style-name="T594">,</text:span><text:span text:style-name="T630"> </text:span><text:span text:style-name="T594">fornire</text:span><text:span text:style-name="T631"> </text:span><text:span text:style-name="T594">informazioni</text:span><text:span text:style-name="T633"> </text:span><text:span text:style-name="T594">dettagliate</text:span><text:span text:style-name="T631"> </text:span><text:span text:style-name="T594">sulle</text:span><text:span text:style-name="T627"> </text:span><text:span text:style-name="T594">misure</text:span><text:span text:style-name="T607"> </text:span><text:span text:style-name="T594">adottate</text:span><text:span text:style-name="T609"> </text:span><text:span text:style-name="T594">per</text:span><text:span text:style-name="T609"> </text:span><text:span text:style-name="T594">prevenire</text:span><text:span text:style-name="T606"> </text:span><text:span text:style-name="T594">le</text:span><text:span text:style-name="T609"> </text:span><text:span text:style-name="T594">possibili</text:span><text:span text:style-name="T604"> </text:span><text:span text:style-name="T594">distorsioni</text:span><text:span text:style-name="T609"> </text:span><text:span text:style-name="T594">della</text:span><text:span text:style-name="T604"> </text:span><text:span text:style-name="T594">concorrenza:</text:span></text:p>
          </table:table-cell>
          <table:table-cell table:style-name="Tabella16.A1" office:value-type="string">
            <text:p text:style-name="P347"><text:span text:style-name="T249">[</text:span><text:span text:style-name="T262"> </text:span><text:span text:style-name="T249">]</text:span><text:span text:style-name="T260"> </text:span><text:span text:style-name="T249">Sì [</text:span><text:span text:style-name="T262"> </text:span><text:span text:style-name="T249">]</text:span><text:span text:style-name="T263"> </text:span><text:span text:style-name="T249">No</text:span></text:p>
            <text:p text:style-name="P212"/>
            <text:p text:style-name="P212"/>
            <text:p text:style-name="P215"/>
            <text:p text:style-name="P292"><text:span text:style-name="T252">[…………………]</text:span><text:span text:style-name="T252"/></text:p>
          </table:table-cell>
        </table:table-row>
        <table:table-row table:style-name="Tabella16.2">
          <table:table-cell table:style-name="Tabella16.A2" office:value-type="string">
            <text:p text:style-name="P344"><text:span text:style-name="T594">L'operatore</text:span><text:span text:style-name="T606"> </text:span><text:span text:style-name="T594">economico</text:span><text:span text:style-name="T609"> </text:span><text:span text:style-name="T594">può</text:span><text:span text:style-name="T604"> </text:span><text:span text:style-name="T594">confermare</text:span><text:span text:style-name="T605"> </text:span><text:span text:style-name="T594">di:</text:span></text:p>
          </table:table-cell>
          <table:table-cell table:style-name="Tabella16.A2" office:value-type="string">
            <text:p text:style-name="P170"/>
          </table:table-cell>
        </table:table-row>
        <text:soft-page-break/>
        <table:table-row table:style-name="Tabella16.3">
          <table:table-cell table:style-name="Tabella16.A3" office:value-type="string">
            <text:p text:style-name="P421"><text:span text:style-name="T474">a)</text:span><text:span text:style-name="T501"> </text:span><text:span text:style-name="T412">non</text:span><text:span text:style-name="T436"> </text:span><text:span text:style-name="T412">essersi</text:span><text:span text:style-name="T425"> </text:span><text:span text:style-name="T412">reso</text:span><text:span text:style-name="T433"> </text:span><text:span text:style-name="T474">gravemente</text:span><text:span text:style-name="T490"> </text:span><text:span text:style-name="T474">colpevole</text:span><text:span text:style-name="T491"> </text:span><text:span text:style-name="T474">di</text:span><text:span text:style-name="T498"> </text:span><text:span text:style-name="T412">false</text:span><text:span text:style-name="T436"> </text:span><text:span text:style-name="T412">dichiarazioni</text:span><text:span text:style-name="T418"> </text:span><text:span text:style-name="T474">nel</text:span><text:span text:style-name="T500"> </text:span><text:span text:style-name="T474">fornire le informazioni richieste per verificare l'assenza di motivi di</text:span><text:span text:style-name="T493"> </text:span><text:span text:style-name="T474">esclusione</text:span><text:span text:style-name="T488"> </text:span><text:span text:style-name="T474">o</text:span><text:span text:style-name="T502"> </text:span><text:span text:style-name="T474">il</text:span><text:span text:style-name="T501"> </text:span><text:span text:style-name="T474">rispetto</text:span><text:span text:style-name="T493"> </text:span><text:span text:style-name="T474">dei</text:span><text:span text:style-name="T501"> </text:span><text:span text:style-name="T474">criteri</text:span><text:span text:style-name="T488"> </text:span><text:span text:style-name="T474">di</text:span><text:span text:style-name="T502"> </text:span><text:span text:style-name="T474">selezione?</text:span></text:p>
          </table:table-cell>
          <table:table-cell table:style-name="Tabella16.A3" office:value-type="string">
            <text:p text:style-name="P380"><text:span text:style-name="T594">[</text:span><text:span text:style-name="T602"> </text:span><text:span text:style-name="T594">]</text:span><text:span text:style-name="T608"> </text:span><text:span text:style-name="T594">Sì [</text:span><text:span text:style-name="T602"> </text:span><text:span text:style-name="T594">]</text:span><text:span text:style-name="T600"> </text:span><text:span text:style-name="T594">No</text:span></text:p>
          </table:table-cell>
        </table:table-row>
        <table:table-row table:style-name="Tabella16.4">
          <table:table-cell table:style-name="Tabella16.A3" office:value-type="string">
            <text:p text:style-name="P313"><text:span text:style-name="T488">b)</text:span><text:span text:style-name="T576"> <text:s/></text:span><text:span text:style-name="T412">non</text:span><text:span text:style-name="T433"> </text:span><text:span text:style-name="T412">avere</text:span><text:span text:style-name="T421"> </text:span><text:span text:style-name="T412">occultato</text:span><text:span text:style-name="T436"> </text:span><text:span text:style-name="T474">tali</text:span><text:span text:style-name="T484"> </text:span><text:span text:style-name="T474">informazioni?</text:span></text:p>
          </table:table-cell>
          <table:table-cell table:style-name="Tabella16.A3" office:value-type="string">
            <text:p text:style-name="P367"><text:span text:style-name="T594">[</text:span><text:span text:style-name="T602"> </text:span><text:span text:style-name="T594">]</text:span><text:span text:style-name="T608"> </text:span><text:span text:style-name="T594">Sì [</text:span><text:span text:style-name="T602"> </text:span><text:span text:style-name="T594">]</text:span><text:span text:style-name="T600"> </text:span><text:span text:style-name="T594">No</text:span></text:p>
          </table:table-cell>
        </table:table-row>
        <table:table-row table:style-name="Tabella16.5">
          <table:table-cell table:style-name="Tabella16.A3" office:value-type="string">
            <text:p text:style-name="P56"><text:span text:style-name="T474">c)</text:span><text:span text:style-name="T523"> </text:span><text:span text:style-name="T412">non</text:span><text:span text:style-name="T421"> </text:span><text:span text:style-name="T412">essere</text:span><text:span text:style-name="T423"> </text:span><text:span text:style-name="T412">iscritto</text:span><text:span text:style-name="T425"> </text:span><text:span text:style-name="T474">nel</text:span><text:span text:style-name="T486"> </text:span><text:span text:style-name="T474">casellario</text:span><text:span text:style-name="T484"> </text:span><text:span text:style-name="T474">informatico</text:span><text:span text:style-name="T486"> </text:span><text:span text:style-name="T474">tenuto</text:span><text:span text:style-name="T484"> </text:span><text:span text:style-name="T474">dall'ANAC</text:span><text:span text:style-name="T486"> </text:span><text:span text:style-name="T474">per</text:span><text:span text:style-name="T500"> </text:span><text:span text:style-name="T474">aver presentato false dichiarazioni o falsa documentazione nelle</text:span><text:span text:style-name="T493"> </text:span><text:span text:style-name="T488">procedure</text:span><text:span text:style-name="T533"> </text:span><text:span text:style-name="T488">di</text:span><text:span text:style-name="T486"> </text:span><text:span text:style-name="T488">gara</text:span><text:span text:style-name="T524"> </text:span><text:span text:style-name="T488">e</text:span><text:span text:style-name="T486"> </text:span><text:span text:style-name="T488">negli</text:span><text:span text:style-name="T491"> </text:span><text:span text:style-name="T488">affidamenti </text:span><text:span text:style-name="T474">di</text:span><text:span text:style-name="T486"> </text:span><text:span text:style-name="T474">subappalti?</text:span><text:span text:style-name="T490"> </text:span><text:span text:style-name="T474">(art.</text:span><text:span text:style-name="T486"> </text:span><text:span text:style-name="T474">94,</text:span><text:span text:style-name="T484"> </text:span><text:span text:style-name="T474">comma</text:span><text:span text:style-name="T500"> </text:span><text:span text:style-name="T474">5, lett.</text:span><text:span text:style-name="T501"> </text:span><text:span text:style-name="T474">e, del</text:span><text:span text:style-name="T493"> </text:span><text:span text:style-name="T474">Codice)?</text:span></text:p>
          </table:table-cell>
          <table:table-cell table:style-name="Tabella16.A3" office:value-type="string">
            <text:p text:style-name="P212"/>
            <text:p text:style-name="P216"/>
            <text:p text:style-name="P341"><text:span text:style-name="T594">[</text:span><text:span text:style-name="T602"> </text:span><text:span text:style-name="T594">]</text:span><text:span text:style-name="T608"> </text:span><text:span text:style-name="T594">Sì [</text:span><text:span text:style-name="T602"> </text:span><text:span text:style-name="T594">]</text:span><text:span text:style-name="T600"> </text:span><text:span text:style-name="T594">No</text:span></text:p>
          </table:table-cell>
        </table:table-row>
        <table:table-row table:style-name="Tabella16.6">
          <table:table-cell table:style-name="Tabella16.A3" office:value-type="string">
            <text:p text:style-name="P57"><text:span text:style-name="T474">d)</text:span><text:span text:style-name="T493"> </text:span><text:span text:style-name="T412">non essere iscritto </text:span><text:span text:style-name="T474">nel casellario informatico tenuto dall'ANAC per</text:span><text:span text:style-name="T500"> </text:span><text:span text:style-name="T474">aver presentato false dichiarazioni o falsa documentazione ai fini</text:span><text:span text:style-name="T493"> </text:span><text:span text:style-name="T474">del rilascio dell'attestazione di qualificazione? (art. 94, comma 5,</text:span><text:span text:style-name="T493"> </text:span><text:span text:style-name="T474">lett. f,</text:span><text:span text:style-name="T493"> </text:span><text:span text:style-name="T474">del</text:span><text:span text:style-name="T493"> </text:span><text:span text:style-name="T474">Codice)?</text:span></text:p>
          </table:table-cell>
          <table:table-cell table:style-name="Tabella16.A3" office:value-type="string">
            <text:p text:style-name="P218"/>
            <text:p text:style-name="P389"><text:span text:style-name="T474">[</text:span><text:span text:style-name="T493"> </text:span><text:span text:style-name="T474">]</text:span><text:span text:style-name="T493"> </text:span><text:span text:style-name="T474">Sì [</text:span><text:span text:style-name="T506"> </text:span><text:span text:style-name="T474">]</text:span><text:span text:style-name="T501"> </text:span><text:span text:style-name="T474">No</text:span></text:p>
            <text:p text:style-name="P219"/>
            <text:p text:style-name="P415"><text:span text:style-name="T474">Se</text:span><text:span text:style-name="T493"> </text:span><text:span text:style-name="T474">la</text:span><text:span text:style-name="T493"> </text:span><text:span text:style-name="T474">documentazione</text:span><text:span text:style-name="T493"> </text:span><text:span text:style-name="T474">pertinente</text:span><text:span text:style-name="T493"> </text:span><text:span text:style-name="T474">è</text:span><text:span text:style-name="T493"> </text:span><text:span text:style-name="T474">disponibile</text:span><text:span text:style-name="T493"> </text:span><text:span text:style-name="T474">elettronicamente,</text:span><text:span text:style-name="T493"> </text:span><text:span text:style-name="T474">indicare: indirizzo web, autorità o organismo di emanazione, riferimento</text:span><text:span text:style-name="T500"> </text:span><text:span text:style-name="T474">preciso</text:span><text:span text:style-name="T501"> </text:span><text:span text:style-name="T474">della</text:span><text:span text:style-name="T490"> </text:span><text:span text:style-name="T474">documentazione):</text:span></text:p>
          </table:table-cell>
        </table:table-row>
        <table:table-row table:style-name="Tabella16.7">
          <table:table-cell table:style-name="Tabella16.A3" office:value-type="string">
            <text:p text:style-name="P170"/>
          </table:table-cell>
          <table:table-cell table:style-name="Tabella16.A3" office:value-type="string">
            <text:p text:style-name="P324"><text:span text:style-name="T476">[………..…][……….…][……….…]</text:span><text:span text:style-name="T476"/></text:p>
          </table:table-cell>
        </table:table-row>
        <table:table-row table:style-name="Tabella16.8">
          <table:table-cell table:style-name="Tabella16.A3" office:value-type="string">
            <text:p text:style-name="P150"><text:span text:style-name="T488">e)</text:span><text:span text:style-name="T573"> <text:s/></text:span><text:span text:style-name="T474">non</text:span><text:span text:style-name="T493"> </text:span><text:span text:style-name="T474">aver</text:span><text:span text:style-name="T493"> </text:span><text:span text:style-name="T474">reso </text:span><text:span text:style-name="T493"><text:s/></text:span><text:span text:style-name="T474">false </text:span><text:span text:style-name="T493"><text:s/></text:span><text:span text:style-name="T474">comunicazioni <text:s/>sociali </text:span><text:span text:style-name="T493"><text:s/></text:span><text:span text:style-name="T474">di <text:s/>cui </text:span><text:span text:style-name="T493"><text:s/></text:span><text:span text:style-name="T474">agli articoli</text:span><text:span text:style-name="T500"> </text:span><text:span text:style-name="T488">2621 e</text:span><text:span text:style-name="T501"> </text:span><text:span text:style-name="T488">2622</text:span><text:span text:style-name="T486"> </text:span><text:span text:style-name="T488">del</text:span><text:span text:style-name="T533"> </text:span><text:span text:style-name="T488">codice</text:span><text:span text:style-name="T524"> </text:span><text:span text:style-name="T488">civile</text:span><text:span text:style-name="T486"> </text:span><text:span text:style-name="T488">(art.</text:span><text:span text:style-name="T490"> </text:span><text:span text:style-name="T474">94,</text:span><text:span text:style-name="T484"> </text:span><text:span text:style-name="T474">comma</text:span><text:span text:style-name="T484"> </text:span><text:span text:style-name="T474">1,</text:span><text:span text:style-name="T484"> </text:span><text:span text:style-name="T474">lett.</text:span><text:span text:style-name="T524"> </text:span><text:span text:style-name="T474">c,</text:span><text:span text:style-name="T491"> </text:span><text:span text:style-name="T474">del</text:span><text:span text:style-name="T524"> </text:span><text:span text:style-name="T474">Codice)?</text:span></text:p>
          </table:table-cell>
          <table:table-cell table:style-name="Tabella16.A3" office:value-type="string">
            <text:p text:style-name="P381"><text:span text:style-name="T474">[</text:span><text:span text:style-name="T493"> </text:span><text:span text:style-name="T474">]</text:span><text:span text:style-name="T493"> </text:span><text:span text:style-name="T474">Sì [</text:span><text:span text:style-name="T506"> </text:span><text:span text:style-name="T474">]</text:span><text:span text:style-name="T501"> </text:span><text:span text:style-name="T474">No</text:span></text:p>
            <text:p text:style-name="P219"/>
            <text:p text:style-name="P427"><text:span text:style-name="T474">Se la documentazione pertinente è disponibile elettronicamente,</text:span><text:span text:style-name="T493"> </text:span><text:span text:style-name="T474">indicare:</text:span><text:span text:style-name="T486"> </text:span><text:span text:style-name="T474">indirizzo</text:span><text:span text:style-name="T490"> </text:span><text:span text:style-name="T474">web,</text:span><text:span text:style-name="T498"> </text:span><text:span text:style-name="T474">autorità o</text:span><text:span text:style-name="T484"> </text:span><text:span text:style-name="T474">organismo</text:span><text:span text:style-name="T498"> </text:span><text:span text:style-name="T474">di</text:span><text:span text:style-name="T486"> </text:span><text:span text:style-name="T474">emanazione,</text:span><text:span text:style-name="T490"> </text:span><text:span text:style-name="T474">riferimento</text:span><text:span text:style-name="T504"> </text:span><text:span text:style-name="T474">preciso</text:span><text:span text:style-name="T501"> </text:span><text:span text:style-name="T474">della</text:span><text:span text:style-name="T490"> </text:span><text:span text:style-name="T474">documentazione</text:span></text:p>
          </table:table-cell>
        </table:table-row>
        <table:table-row table:style-name="Tabella16.9">
          <table:table-cell table:style-name="Tabella16.A9" office:value-type="string">
            <text:p text:style-name="P170"/>
          </table:table-cell>
          <table:table-cell table:style-name="Tabella16.A9" office:value-type="string">
            <text:p text:style-name="P324"><text:span text:style-name="T476">[………..…][……….…][……….…]</text:span><text:span text:style-name="T476"/></text:p>
          </table:table-cell>
        </table:table-row>
      </table:table>
      <text:p text:style-name="P221"/>
      <text:h text:style-name="P140" text:outline-level="4"><text:span text:style-name="T50">D: ALTRI MOTIVI DI ESCLUSIONE EVENTUALMENTE PREVISTI DALLA LEGISLAZIONE NAZIONALE DELLO STATO </text:span><text:span text:style-name="T55">MEMBRO</text:span><text:span text:style-name="T312"> </text:span><text:span text:style-name="T224">DELLA</text:span><text:span text:style-name="T57"> </text:span><text:span text:style-name="T224">STAZIONE</text:span><text:span text:style-name="T51"> </text:span><text:span text:style-name="T224">APPALTANTE</text:span><text:span text:style-name="T55"> </text:span><text:span text:style-name="T224">O</text:span><text:span text:style-name="T50"> </text:span><text:span text:style-name="T224">DELL’ENTE</text:span><text:span text:style-name="T220"> </text:span><text:span text:style-name="T224">CONCEDENTE</text:span></text:h>
      <text:p text:style-name="P272"/>
      <table:table table:name="Tabella17" table:style-name="Tabella17">
        <table:table-column table:style-name="Tabella17.A"/>
        <table:table-column table:style-name="Tabella17.B"/>
        <table:table-row table:style-name="Tabella17.1">
          <table:table-cell table:style-name="Tabella17.A1" office:value-type="string">
            <text:p text:style-name="P314"><text:span text:style-name="T594">M</text:span><text:span text:style-name="T579">OTIVI</text:span><text:span text:style-name="T587"> </text:span><text:span text:style-name="T579">DI</text:span><text:span text:style-name="T585"> </text:span><text:span text:style-name="T579">ESCLUSIONE</text:span><text:span text:style-name="T585"> </text:span><text:span text:style-name="T579">PREVISTI</text:span><text:span text:style-name="T588"> </text:span><text:span text:style-name="T579">ESCLUSIVAMENTE</text:span><text:span text:style-name="T586"> </text:span><text:span text:style-name="T579">DALLA LEGISLAZIONE</text:span></text:p>
            <text:p text:style-name="P77"><text:span text:style-name="T579">NAZIONALE </text:span><text:span text:style-name="T343">(</text:span><text:span text:style-name="T594">art. 94, comma 1, lett. c) ed h), comma 2, comma 5,</text:span><text:span text:style-name="T625"> </text:span><text:span text:style-name="T594">lett.</text:span><text:span text:style-name="T611"> </text:span><text:span text:style-name="T594">a)</text:span><text:span text:style-name="T611"> </text:span><text:span text:style-name="T594">e</text:span><text:span text:style-name="T609"> </text:span><text:span text:style-name="T594">lett.</text:span><text:span text:style-name="T602"> </text:span><text:span text:style-name="T594">b), e</text:span><text:span text:style-name="T611"> </text:span><text:span text:style-name="T594">art. 53</text:span><text:span text:style-name="T608"> </text:span><text:span text:style-name="T594">comma</text:span><text:span text:style-name="T611"> </text:span><text:span text:style-name="T594">16-ter</text:span><text:span text:style-name="T611"> </text:span><text:span text:style-name="T594">del</text:span><text:span text:style-name="T611"> </text:span><text:span text:style-name="T594">D.</text:span><text:span text:style-name="T611"> </text:span><text:span text:style-name="T594">Lgs.</text:span><text:span text:style-name="T611"> </text:span><text:span text:style-name="T594">165/2001)</text:span></text:p>
          </table:table-cell>
          <table:table-cell table:style-name="Tabella17.A1" office:value-type="string">
            <text:p text:style-name="P333"><text:span text:style-name="T59">Risposta:</text:span><text:span text:style-name="T59"/></text:p>
          </table:table-cell>
        </table:table-row>
        <table:table-row table:style-name="Tabella17.2">
          <table:table-cell table:style-name="Tabella17.A1" office:value-type="string">
            <text:p text:style-name="P416"><text:span text:style-name="T474">Sussistono</text:span><text:span text:style-name="T493"> </text:span><text:span text:style-name="T474">a carico dei soggetti indicati al comma 3 dell’art. 94 <text:s/>cause</text:span><text:span text:style-name="T493"> </text:span><text:span text:style-name="T474">di decadenza, di sospensione o di divieto previste dall'articolo 67 del</text:span><text:span text:style-name="T493"> </text:span><text:span text:style-name="T474">decreto</text:span><text:span text:style-name="T493"> </text:span><text:span text:style-name="T474">legislativo</text:span><text:span text:style-name="T493"> </text:span><text:span text:style-name="T474">6</text:span><text:span text:style-name="T493"> </text:span><text:span text:style-name="T474">settembre</text:span><text:span text:style-name="T493"> </text:span><text:span text:style-name="T474">2011,</text:span><text:span text:style-name="T493"> </text:span><text:span text:style-name="T474">n.</text:span><text:span text:style-name="T493"> </text:span><text:span text:style-name="T474">159</text:span><text:span text:style-name="T493"> </text:span><text:span text:style-name="T474">o</text:span><text:span text:style-name="T493"> </text:span><text:span text:style-name="T474">di</text:span><text:span text:style-name="T493"> </text:span><text:span text:style-name="T474">un</text:span><text:span text:style-name="T493"> </text:span><text:span text:style-name="T474">tentativo</text:span><text:span text:style-name="T493"> </text:span><text:span text:style-name="T474">di</text:span><text:span text:style-name="T493"> </text:span><text:span text:style-name="T474">infiltrazione</text:span><text:span text:style-name="T493"> </text:span><text:span text:style-name="T474">mafiosa</text:span><text:span text:style-name="T493"> </text:span><text:span text:style-name="T474">di</text:span><text:span text:style-name="T493"> </text:span><text:span text:style-name="T474">cui</text:span><text:span text:style-name="T493"> </text:span><text:span text:style-name="T474">all'articolo</text:span><text:span text:style-name="T493"> </text:span><text:span text:style-name="T474">84,</text:span><text:span text:style-name="T493"> </text:span><text:span text:style-name="T474">comma</text:span><text:span text:style-name="T493"> </text:span><text:span text:style-name="T474">4,</text:span><text:span text:style-name="T493"> </text:span><text:span text:style-name="T474">del</text:span><text:span text:style-name="T493"> </text:span><text:span text:style-name="T474">medesimo</text:span><text:span text:style-name="T493"> </text:span><text:span text:style-name="T474">decreto, fermo restando quanto previsto dagli articoli 88, comma 4-bis,</text:span><text:span text:style-name="T493"> </text:span><text:span text:style-name="T474">e 92, commi 2 e 3, del decreto legislativo 6 settembre 2011, n. 159, con</text:span><text:span text:style-name="T500"> </text:span><text:span text:style-name="T474">riferimento</text:span><text:span text:style-name="T493"> </text:span><text:span text:style-name="T474">rispettivamente</text:span><text:span text:style-name="T493"> </text:span><text:span text:style-name="T474">alle</text:span><text:span text:style-name="T493"> </text:span><text:span text:style-name="T474">comunicazioni</text:span><text:span text:style-name="T493"> </text:span><text:span text:style-name="T474">antimafia</text:span><text:span text:style-name="T493"> </text:span><text:span text:style-name="T474">e</text:span><text:span text:style-name="T493"> </text:span><text:span text:style-name="T474">alle</text:span><text:span text:style-name="T493"> </text:span><text:span text:style-name="T474">informazioni antimafia</text:span><text:span text:style-name="T493"> </text:span><text:span text:style-name="T474">(Articolo</text:span><text:span text:style-name="T488"> </text:span><text:span text:style-name="T474">94,</text:span><text:span text:style-name="T488"> </text:span><text:span text:style-name="T474">comma 2,</text:span><text:span text:style-name="T501"> </text:span><text:span text:style-name="T474">del</text:span><text:span text:style-name="T493"> </text:span><text:span text:style-name="T474">Codice)?</text:span></text:p>
          </table:table-cell>
          <table:table-cell table:style-name="Tabella17.A1" office:value-type="string">
            <text:p text:style-name="P321"><text:span text:style-name="T180">[</text:span><text:span text:style-name="T201"> </text:span><text:span text:style-name="T180">]</text:span><text:span text:style-name="T201"> </text:span><text:span text:style-name="T180">Sì [</text:span><text:span text:style-name="T200"> </text:span><text:span text:style-name="T180">]</text:span><text:span text:style-name="T190"> </text:span><text:span text:style-name="T180">No</text:span></text:p>
            <text:p text:style-name="P185"/>
            <text:p text:style-name="P78"><text:span text:style-name="T180">Se</text:span><text:span text:style-name="T216"> </text:span><text:span text:style-name="T180">la</text:span><text:span text:style-name="T189"> </text:span><text:span text:style-name="T180">documentazione</text:span><text:span text:style-name="T189"> </text:span><text:span text:style-name="T180">pertinente</text:span><text:span text:style-name="T188"> </text:span><text:span text:style-name="T180">è</text:span><text:span text:style-name="T186"> </text:span><text:span text:style-name="T180">disponibile</text:span><text:span text:style-name="T188"> </text:span><text:span text:style-name="T180">elettronicamente,</text:span><text:span text:style-name="T217"> </text:span><text:span text:style-name="T180">indicare: (indirizzo web, autorità o organismo di emanazione,</text:span><text:span text:style-name="T201"> </text:span><text:span text:style-name="T180">riferimento</text:span><text:span text:style-name="T187"> </text:span><text:span text:style-name="T180">preciso</text:span><text:span text:style-name="T203"> </text:span><text:span text:style-name="T180">della</text:span><text:span text:style-name="T190"> </text:span><text:span text:style-name="T180">documentazione):</text:span></text:p>
            <text:p text:style-name="P343"><text:span text:style-name="T185">[…………….…][………………][……..………][…..……..…] <text:s text:c="9"/></text:span><text:span text:style-name="T218"><text:s/></text:span><text:span text:style-name="T185">(</text:span><text:span text:style-name="T169">25</text:span><text:span text:style-name="T185">)</text:span></text:p>
          </table:table-cell>
        </table:table-row>
        <table:table-row table:style-name="Tabella17.3">
          <table:table-cell table:style-name="Tabella17.A1" office:value-type="string">
            <text:p text:style-name="P321"><text:span text:style-name="T474">L’operatore</text:span><text:span text:style-name="T490"> </text:span><text:span text:style-name="T474">economico</text:span><text:span text:style-name="T498"> </text:span><text:span text:style-name="T474">si</text:span><text:span text:style-name="T484"> </text:span><text:span text:style-name="T474">trova</text:span><text:span text:style-name="T490"> </text:span><text:span text:style-name="T474">in</text:span><text:span text:style-name="T498"> </text:span><text:span text:style-name="T474">una</text:span><text:span text:style-name="T484"> </text:span><text:span text:style-name="T474">delle</text:span><text:span text:style-name="T486"> </text:span><text:span text:style-name="T474">seguenti</text:span><text:span text:style-name="T484"> </text:span><text:span text:style-name="T474">situazioni?</text:span></text:p>
            <text:p text:style-name="P440"><text:span text:style-name="T474">1. </text:span><text:span text:style-name="T529"><text:s/></text:span><text:span text:style-name="T474">è</text:span><text:span text:style-name="T533"> </text:span><text:span text:style-name="T474">stato</text:span><text:span text:style-name="T486"> </text:span><text:span text:style-name="T474">soggetto</text:span><text:span text:style-name="T490"> </text:span><text:span text:style-name="T474">alla</text:span><text:span text:style-name="T491"> </text:span><text:span text:style-name="T474">sanzione</text:span><text:span text:style-name="T533"> </text:span><text:span text:style-name="T474">interdittiva</text:span><text:span text:style-name="T491"> </text:span><text:span text:style-name="T474">di</text:span><text:span text:style-name="T486"> </text:span><text:span text:style-name="T474">cui</text:span><text:span text:style-name="T486"> </text:span><text:span text:style-name="T474">all'articolo</text:span><text:span text:style-name="T491"> </text:span><text:span text:style-name="T474">9,</text:span><text:span text:style-name="T533"> </text:span><text:span text:style-name="T474">comma</text:span><text:span text:style-name="T500"> </text:span><text:span text:style-name="T474">2, lettera c) del decreto legislativo 8 giugno 2001, n. 231 o ad altra</text:span><text:span text:style-name="T493"> </text:span><text:span text:style-name="T474">sanzione</text:span><text:span text:style-name="T564"> </text:span><text:span text:style-name="T474">che</text:span><text:span text:style-name="T562"> </text:span><text:span text:style-name="T474">comporta</text:span><text:span text:style-name="T564"> </text:span><text:span text:style-name="T474">il</text:span><text:span text:style-name="T535"> </text:span><text:span text:style-name="T474">divieto</text:span><text:span text:style-name="T564"> </text:span><text:span text:style-name="T474">di</text:span><text:span text:style-name="T545"> </text:span><text:span text:style-name="T474">contrarre</text:span><text:span text:style-name="T535"> </text:span><text:span text:style-name="T474">con</text:span><text:span text:style-name="T535"> </text:span><text:span text:style-name="T474">la</text:span><text:span text:style-name="T562"> </text:span><text:span text:style-name="T474">pubblica</text:span></text:p>
          </table:table-cell>
          <table:table-cell table:style-name="Tabella17.A1" office:value-type="string">
            <text:p text:style-name="P161"/>
            <text:p text:style-name="P161"/>
            <text:p text:style-name="P382"><text:span text:style-name="T474">[</text:span><text:span text:style-name="T493"> </text:span><text:span text:style-name="T474">]</text:span><text:span text:style-name="T493"> </text:span><text:span text:style-name="T474">Sì [</text:span><text:span text:style-name="T506"> </text:span><text:span text:style-name="T474">]</text:span><text:span text:style-name="T501"> </text:span><text:span text:style-name="T474">No</text:span></text:p>
          </table:table-cell>
        </table:table-row>
      </table:table>
      <text:p text:style-name="P235"><draw:rect text:anchor-type="char" draw:z-index="16" draw:name="Forma11" draw:style-name="gr4" draw:text-style-name="P547" svg:width="4.945cm" svg:height="0.022cm" svg:x="3.09cm" svg:y="0.415cm"><text:p/></draw:rect></text:p>
      <text:p text:style-name="P113"><text:span text:style-name="T36">(</text:span><text:span text:style-name="T180">25</text:span><text:span text:style-name="T36">)</text:span><text:span text:style-name="T37"> </text:span><text:span text:style-name="T180">Ripetere</text:span><text:span text:style-name="T203"> </text:span><text:span text:style-name="T180">tante</text:span><text:span text:style-name="T203"> </text:span><text:span text:style-name="T180">volte</text:span><text:span text:style-name="T189"> </text:span><text:span text:style-name="T180">quanto</text:span><text:span text:style-name="T187"> </text:span><text:span text:style-name="T180">necessario.</text:span></text:p>
      <text:p text:style-name="P263"/>
      <table:table table:name="Tabella18" table:style-name="Tabella18">
        <table:table-column table:style-name="Tabella18.A"/>
        <table:table-column table:style-name="Tabella18.B"/>
        <table:table-row table:style-name="Tabella18.1">
          <table:table-cell table:style-name="Tabella18.A1" office:value-type="string">
            <text:p text:style-name="P412"><text:span text:style-name="T474">amministrazione, </text:span><text:span text:style-name="T547"><text:s/></text:span><text:span text:style-name="T474">compresi <text:s/></text:span><text:span text:style-name="T529"><text:s/></text:span><text:span text:style-name="T474">i <text:s/></text:span><text:span text:style-name="T553"><text:s/></text:span><text:span text:style-name="T474">provvedimenti <text:s/></text:span><text:span text:style-name="T553"><text:s/></text:span><text:span text:style-name="T474">interdittivi <text:s/></text:span><text:span text:style-name="T553"><text:s/></text:span><text:span text:style-name="T474">di <text:s/></text:span><text:span text:style-name="T547"><text:s/></text:span><text:span text:style-name="T474">cui</text:span></text:p>
          </table:table-cell>
          <table:table-cell table:style-name="Tabella18.A1" office:value-type="string">
            <text:p text:style-name="P406"><text:span text:style-name="T474">Se </text:span><text:span text:style-name="T566"><text:s/></text:span><text:span text:style-name="T474">la </text:span><text:span text:style-name="T493"><text:s/></text:span><text:span text:style-name="T474">documentazione <text:s text:c="2"/>pertinente <text:s/></text:span><text:span text:style-name="T501"><text:s/></text:span><text:span text:style-name="T474">è </text:span><text:span text:style-name="T573"><text:s/></text:span><text:span text:style-name="T474">disponibile <text:s/></text:span><text:span text:style-name="T493"><text:s/></text:span><text:span text:style-name="T474">elettronicamente,</text:span></text:p>
          </table:table-cell>
        </table:table-row>
        <table:table-row table:style-name="Tabella18.2">
          <table:table-cell table:style-name="Tabella18.A2" office:value-type="string">
            <text:p text:style-name="P486"><text:span text:style-name="T488">all'articolo</text:span><text:span text:style-name="T524"> </text:span><text:span text:style-name="T488">14</text:span><text:span text:style-name="T486"> </text:span><text:span text:style-name="T474">del</text:span><text:span text:style-name="T524"> </text:span><text:span text:style-name="T474">decreto</text:span><text:span text:style-name="T524"> </text:span><text:span text:style-name="T474">legislativo</text:span><text:span text:style-name="T490"> </text:span><text:span text:style-name="T474">9</text:span><text:span text:style-name="T530"> </text:span><text:span text:style-name="T474">aprile</text:span><text:span text:style-name="T486"> </text:span><text:span text:style-name="T474">2008,</text:span><text:span text:style-name="T524"> </text:span><text:span text:style-name="T474">n.</text:span><text:span text:style-name="T491"> </text:span><text:span text:style-name="T474">81</text:span><text:span text:style-name="T490"> </text:span><text:span text:style-name="T474">(Articolo</text:span><text:span text:style-name="T524"> </text:span><text:span text:style-name="T474">94,</text:span></text:p>
          </table:table-cell>
          <table:table-cell table:style-name="Tabella18.A2" office:value-type="string">
            <text:p text:style-name="P479"><text:span text:style-name="T474">indicare:</text:span><text:span text:style-name="T498"> </text:span><text:span text:style-name="T474">indirizzo</text:span><text:span text:style-name="T498"> </text:span><text:span text:style-name="T474">web,</text:span><text:span text:style-name="T498"> </text:span><text:span text:style-name="T474">autorità o</text:span><text:span text:style-name="T498"> </text:span><text:span text:style-name="T474">organismo</text:span><text:span text:style-name="T493"> </text:span><text:span text:style-name="T474">di</text:span><text:span text:style-name="T493"> </text:span><text:span text:style-name="T474">emanazione, riferimento</text:span></text:p>
          </table:table-cell>
        </table:table-row>
        <table:table-row table:style-name="Tabella18.3">
          <table:table-cell table:style-name="Tabella18.A2" office:value-type="string">
            <text:p text:style-name="P306"><text:span text:style-name="T474">comma 5,</text:span><text:span text:style-name="T498"> </text:span><text:span text:style-name="T474">lettera</text:span><text:span text:style-name="T493"> </text:span><text:span text:style-name="T474">a),</text:span><text:span text:style-name="T498"> </text:span><text:span text:style-name="T474">del</text:span><text:span text:style-name="T490"> </text:span><text:span text:style-name="T474">Codice);</text:span></text:p>
          </table:table-cell>
          <table:table-cell table:style-name="Tabella18.A2" office:value-type="string">
            <text:p text:style-name="P372"><text:span text:style-name="T474">preciso</text:span><text:span text:style-name="T490"> </text:span><text:span text:style-name="T474">della</text:span><text:span text:style-name="T533"> </text:span><text:span text:style-name="T474">documentazione):</text:span></text:p>
          </table:table-cell>
        </table:table-row>
        <table:table-row table:style-name="Tabella18.4">
          <table:table-cell table:style-name="Tabella18.A2" office:value-type="string">
            <text:p text:style-name="P170"/>
          </table:table-cell>
          <table:table-cell table:style-name="Tabella18.A2" office:value-type="string">
            <text:p text:style-name="P324"><text:span text:style-name="T476">[………..…][……….…][……….…]</text:span><text:span text:style-name="T476"/></text:p>
          </table:table-cell>
        </table:table-row>
        <table:table-row table:style-name="Tabella18.5">
          <table:table-cell table:style-name="Tabella18.A2" office:value-type="string">
            <text:p text:style-name="P161"/>
            <text:p text:style-name="P100"><text:span text:style-name="T488">2.</text:span><text:span text:style-name="T577"> <text:s/></text:span><text:span text:style-name="T474">è</text:span><text:span text:style-name="T510"> </text:span><text:span text:style-name="T474">in</text:span><text:span text:style-name="T517"> </text:span><text:span text:style-name="T474">regola</text:span><text:span text:style-name="T510"> </text:span><text:span text:style-name="T474">con</text:span><text:span text:style-name="T519"> </text:span><text:span text:style-name="T474">le</text:span><text:span text:style-name="T517"> </text:span><text:span text:style-name="T474">norme</text:span><text:span text:style-name="T517"> </text:span><text:span text:style-name="T474">che</text:span><text:span text:style-name="T574"> </text:span><text:span text:style-name="T474">disciplinano</text:span><text:span text:style-name="T519"> </text:span><text:span text:style-name="T474">il</text:span><text:span text:style-name="T570"> </text:span><text:span text:style-name="T474">diritto</text:span><text:span text:style-name="T570"> </text:span><text:span text:style-name="T474">al</text:span><text:span text:style-name="T519"> </text:span><text:span text:style-name="T474">lavoro</text:span><text:span text:style-name="T574"> </text:span><text:span text:style-name="T474">dei</text:span><text:span text:style-name="T500"> </text:span><text:span text:style-name="T474">disabili</text:span><text:span text:style-name="T506"> </text:span><text:span text:style-name="T474">di</text:span><text:span text:style-name="T493"> </text:span><text:span text:style-name="T474">cui</text:span><text:span text:style-name="T501"> </text:span><text:span text:style-name="T474">alla legge</text:span><text:span text:style-name="T488"> </text:span><text:span text:style-name="T474">12 marzo</text:span><text:span text:style-name="T502"> </text:span><text:span text:style-name="T474">1999,</text:span><text:span text:style-name="T501"> </text:span><text:span text:style-name="T474">n.</text:span><text:span text:style-name="T501"> </text:span><text:span text:style-name="T474">68</text:span></text:p>
            <text:p text:style-name="P307"><text:span text:style-name="T474">(Articolo 94, comma</text:span><text:span text:style-name="T498"> </text:span><text:span text:style-name="T474">5,</text:span><text:span text:style-name="T488"> </text:span><text:span text:style-name="T474">lett.</text:span><text:span text:style-name="T490"> </text:span><text:span text:style-name="T474">b,</text:span><text:span text:style-name="T498"> </text:span><text:span text:style-name="T474">del</text:span><text:span text:style-name="T488"> </text:span><text:span text:style-name="T474">Codice);</text:span></text:p>
          </table:table-cell>
          <table:table-cell table:style-name="Tabella18.A2" office:value-type="string">
            <text:p text:style-name="P161"/>
            <text:p text:style-name="P240"/>
            <text:p text:style-name="P341"><text:span text:style-name="T474">[</text:span><text:span text:style-name="T488"> </text:span><text:span text:style-name="T474">] Sì</text:span><text:span text:style-name="T498"> </text:span><text:span text:style-name="T474">[</text:span><text:span text:style-name="T501"> </text:span><text:span text:style-name="T474">]</text:span><text:span text:style-name="T493"> </text:span><text:span text:style-name="T474">No <text:s/></text:span><text:span text:style-name="T506"><text:s/></text:span><text:span text:style-name="T474">[</text:span><text:span text:style-name="T493"> </text:span><text:span text:style-name="T474">] Non è</text:span><text:span text:style-name="T493"> </text:span><text:span text:style-name="T474">tenuto alla</text:span><text:span text:style-name="T501"> </text:span><text:span text:style-name="T474">disciplina legge 68/1999</text:span></text:p>
            <text:p text:style-name="P438"><text:span text:style-name="T474">Se la documentazione pertinente è disponibile elettronicamente,</text:span><text:span text:style-name="T493"> </text:span><text:span text:style-name="T474">indicare:</text:span><text:span text:style-name="T486"> </text:span><text:span text:style-name="T474">indirizzo</text:span><text:span text:style-name="T490"> </text:span><text:span text:style-name="T474">web,</text:span><text:span text:style-name="T498"> </text:span><text:span text:style-name="T474">autorità o</text:span><text:span text:style-name="T484"> </text:span><text:span text:style-name="T474">organismo</text:span><text:span text:style-name="T498"> </text:span><text:span text:style-name="T474">di</text:span><text:span text:style-name="T486"> </text:span><text:span text:style-name="T474">emanazione,</text:span><text:span text:style-name="T490"> </text:span><text:span text:style-name="T474">riferimento</text:span></text:p>
          </table:table-cell>
        </table:table-row>
        <table:table-row table:style-name="Tabella18.3">
          <table:table-cell table:style-name="Tabella18.A2" office:value-type="string">
            <text:p text:style-name="P170"/>
          </table:table-cell>
          <table:table-cell table:style-name="Tabella18.A2" office:value-type="string">
            <text:p text:style-name="P372"><text:span text:style-name="T474">preciso</text:span><text:span text:style-name="T490"> </text:span><text:span text:style-name="T474">della</text:span><text:span text:style-name="T533"> </text:span><text:span text:style-name="T474">documentazione):</text:span></text:p>
          </table:table-cell>
        </table:table-row>
        <table:table-row table:style-name="Tabella18.7">
          <table:table-cell table:style-name="Tabella18.A2" office:value-type="string">
            <text:p text:style-name="P170"/>
          </table:table-cell>
          <table:table-cell table:style-name="Tabella18.A2" office:value-type="string">
            <text:p text:style-name="P324"><text:span text:style-name="T476">[………..…][……….…][……….…]</text:span><text:span text:style-name="T476"/></text:p>
          </table:table-cell>
        </table:table-row>
        <table:table-row table:style-name="Tabella18.3">
          <table:table-cell table:style-name="Tabella18.A2" office:value-type="string">
            <text:p text:style-name="P170"/>
          </table:table-cell>
          <table:table-cell table:style-name="Tabella18.A2" office:value-type="string">
            <text:p text:style-name="P484"><text:span text:style-name="T474">Nel</text:span><text:span text:style-name="T490"> </text:span><text:span text:style-name="T474">caso</text:span><text:span text:style-name="T498"> </text:span><text:span text:style-name="T474">in</text:span><text:span text:style-name="T490"> </text:span><text:span text:style-name="T474">cui</text:span><text:span text:style-name="T488"> </text:span><text:span text:style-name="T474">l’operatore</text:span><text:span text:style-name="T498"> </text:span><text:span text:style-name="T474">non</text:span><text:span text:style-name="T484"> </text:span><text:span text:style-name="T474">è</text:span><text:span text:style-name="T488"> </text:span><text:span text:style-name="T474">tenuto</text:span><text:span text:style-name="T493"> </text:span><text:span text:style-name="T474">alla</text:span><text:span text:style-name="T498"> </text:span><text:span text:style-name="T474">disciplina</text:span><text:span text:style-name="T498"> </text:span><text:span text:style-name="T474">legge</text:span><text:span text:style-name="T488"> </text:span><text:span text:style-name="T474">68/1999</text:span></text:p>
          </table:table-cell>
        </table:table-row>
        <table:table-row table:style-name="Tabella18.3">
          <table:table-cell table:style-name="Tabella18.A2" office:value-type="string">
            <text:p text:style-name="P170"/>
          </table:table-cell>
          <table:table-cell table:style-name="Tabella18.A2" office:value-type="string">
            <text:p text:style-name="P372"><text:span text:style-name="T474">indicare</text:span><text:span text:style-name="T484"> </text:span><text:span text:style-name="T474">le</text:span><text:span text:style-name="T484"> </text:span><text:span text:style-name="T474">motivazioni:</text:span></text:p>
          </table:table-cell>
        </table:table-row>
        <table:table-row table:style-name="Tabella18.10">
          <table:table-cell table:style-name="Tabella18.A2" office:value-type="string">
            <text:p text:style-name="P170"/>
          </table:table-cell>
          <table:table-cell table:style-name="Tabella18.A2" office:value-type="string">
            <text:p text:style-name="P383"><text:span text:style-name="T477">(numero</text:span><text:span text:style-name="T518"> </text:span><text:span text:style-name="T477">dipendenti</text:span><text:span text:style-name="T571"> </text:span><text:span text:style-name="T477">e/o</text:span><text:span text:style-name="T551"> </text:span><text:span text:style-name="T477">altro</text:span><text:span text:style-name="T518"> </text:span><text:span text:style-name="T477">)</text:span><text:span text:style-name="T558"> </text:span><text:span text:style-name="T481">[………..…][……….…][</text:span><text:span text:style-name="T340"><text:tab/></text:span><text:span text:style-name="T477">]</text:span></text:p>
          </table:table-cell>
        </table:table-row>
        <table:table-row table:style-name="Tabella18.11">
          <table:table-cell table:style-name="Tabella18.A2" office:value-type="string">
            <text:p text:style-name="P161"/>
            <text:p text:style-name="P439"><text:soft-page-break/><text:span text:style-name="T474">3.</text:span><text:span text:style-name="T488"> </text:span><text:span text:style-name="T474">si</text:span><text:span text:style-name="T501"> </text:span><text:span text:style-name="T474">trova,</text:span><text:span text:style-name="T493"> </text:span><text:span text:style-name="T474">rispetto</text:span><text:span text:style-name="T502"> </text:span><text:span text:style-name="T474">ad</text:span><text:span text:style-name="T493"> </text:span><text:span text:style-name="T474">un</text:span><text:span text:style-name="T493"> </text:span><text:span text:style-name="T474">altro</text:span><text:span text:style-name="T493"> </text:span><text:span text:style-name="T474">partecipante</text:span><text:span text:style-name="T501"> </text:span><text:span text:style-name="T474">alla</text:span><text:span text:style-name="T501"> </text:span><text:span text:style-name="T474">medesima procedura</text:span><text:span text:style-name="T493"> </text:span><text:span text:style-name="T474">di</text:span><text:span text:style-name="T504"> </text:span><text:span text:style-name="T474">affidamento,</text:span><text:span text:style-name="T564"> </text:span><text:span text:style-name="T474">in</text:span><text:span text:style-name="T535"> </text:span><text:span text:style-name="T474">una</text:span><text:span text:style-name="T535"> </text:span><text:span text:style-name="T474">situazione</text:span><text:span text:style-name="T562"> </text:span><text:span text:style-name="T474">tale</text:span><text:span text:style-name="T541"> </text:span><text:span text:style-name="T474">da</text:span><text:span text:style-name="T538"> </text:span><text:span text:style-name="T474">far</text:span><text:span text:style-name="T541"> </text:span><text:span text:style-name="T474">ritenere</text:span><text:span text:style-name="T538"> </text:span><text:span text:style-name="T474">che</text:span><text:span text:style-name="T562"> </text:span><text:span text:style-name="T474">le</text:span><text:span text:style-name="T535"> </text:span><text:span text:style-name="T474">offerte</text:span><text:span text:style-name="T562"> </text:span><text:span text:style-name="T474">degli</text:span></text:p>
          </table:table-cell>
          <table:table-cell table:style-name="Tabella18.A2" office:value-type="string">
            <text:p text:style-name="P161"/>
            <text:p text:style-name="P195"><text:soft-page-break/></text:p>
            <text:p text:style-name="P341"><text:span text:style-name="T474">[</text:span><text:span text:style-name="T493"> </text:span><text:span text:style-name="T474">]</text:span><text:span text:style-name="T493"> </text:span><text:span text:style-name="T474">Sì [</text:span><text:span text:style-name="T506"> </text:span><text:span text:style-name="T474">]</text:span><text:span text:style-name="T501"> </text:span><text:span text:style-name="T474">No</text:span></text:p>
          </table:table-cell>
        </table:table-row>
        <table:table-row table:style-name="Tabella18.12">
          <table:table-cell table:style-name="Tabella18.A2" office:value-type="string">
            <text:p text:style-name="P155"><text:span text:style-name="T474">operatori</text:span><text:span text:style-name="T564"> </text:span><text:span text:style-name="T474">economici</text:span><text:span text:style-name="T575"> </text:span><text:span text:style-name="T474">siano</text:span><text:span text:style-name="T547"> </text:span><text:span text:style-name="T474">imputabili</text:span><text:span text:style-name="T547"> </text:span><text:span text:style-name="T474">ad</text:span><text:span text:style-name="T553"> </text:span><text:span text:style-name="T474">un</text:span><text:span text:style-name="T575"> </text:span><text:span text:style-name="T474">unico</text:span><text:span text:style-name="T547"> </text:span><text:span text:style-name="T474">centro</text:span><text:span text:style-name="T547"> </text:span><text:span text:style-name="T474">decisionale</text:span><text:span text:style-name="T575"> </text:span><text:span text:style-name="T474">a</text:span></text:p>
          </table:table-cell>
          <table:table-cell table:style-name="Tabella18.A2" office:value-type="string">
            <text:p text:style-name="P475"><text:span text:style-name="T474">Se </text:span><text:span text:style-name="T566"><text:s/></text:span><text:span text:style-name="T474">la </text:span><text:span text:style-name="T493"><text:s/></text:span><text:span text:style-name="T474">documentazione <text:s text:c="2"/>pertinente <text:s/></text:span><text:span text:style-name="T501"><text:s/></text:span><text:span text:style-name="T474">è </text:span><text:span text:style-name="T573"><text:s/></text:span><text:span text:style-name="T474">disponibile <text:s/></text:span><text:span text:style-name="T493"><text:s/></text:span><text:span text:style-name="T474">elettronicamente,</text:span></text:p>
          </table:table-cell>
        </table:table-row>
        <table:table-row table:style-name="Tabella18.13">
          <table:table-cell table:style-name="Tabella18.A2" office:value-type="string">
            <text:p text:style-name="P156"><text:span text:style-name="T474">cagione</text:span><text:span text:style-name="T529"> </text:span><text:span text:style-name="T474">di</text:span><text:span text:style-name="T529"> </text:span><text:span text:style-name="T474">accordi</text:span><text:span text:style-name="T553"> </text:span><text:span text:style-name="T474">tra</text:span><text:span text:style-name="T529"> </text:span><text:span text:style-name="T474">loro</text:span><text:span text:style-name="T529"> </text:span><text:span text:style-name="T474">intercorsi</text:span><text:span text:style-name="T493"> </text:span><text:span text:style-name="T474">(articolo</text:span><text:span text:style-name="T529"> </text:span><text:span text:style-name="T474">95,</text:span><text:span text:style-name="T553"> </text:span><text:span text:style-name="T474">comma</text:span><text:span text:style-name="T547"> </text:span><text:span text:style-name="T474">1,</text:span><text:span text:style-name="T553"> </text:span><text:span text:style-name="T474">lett.</text:span><text:span text:style-name="T553"> </text:span><text:span text:style-name="T474">d,</text:span><text:span text:style-name="T553"> </text:span><text:span text:style-name="T474">del</text:span></text:p>
          </table:table-cell>
          <table:table-cell table:style-name="Tabella18.A2" office:value-type="string">
            <text:p text:style-name="P476"><text:span text:style-name="T474">indicare:</text:span><text:span text:style-name="T498"> </text:span><text:span text:style-name="T474">indirizzo</text:span><text:span text:style-name="T498"> </text:span><text:span text:style-name="T474">web,</text:span><text:span text:style-name="T498"> </text:span><text:span text:style-name="T474">autorità</text:span><text:span text:style-name="T488"> </text:span><text:span text:style-name="T474">o</text:span><text:span text:style-name="T498"> </text:span><text:span text:style-name="T474">organismo</text:span><text:span text:style-name="T493"> </text:span><text:span text:style-name="T474">di</text:span><text:span text:style-name="T493"> </text:span><text:span text:style-name="T474">emanazione,</text:span><text:span text:style-name="T502"> </text:span><text:span text:style-name="T474">riferimento</text:span></text:p>
          </table:table-cell>
        </table:table-row>
        <table:table-row table:style-name="Tabella18.14">
          <table:table-cell table:style-name="Tabella18.A2" office:value-type="string">
            <text:p text:style-name="P315"><text:span text:style-name="T474">Codice)?</text:span><text:span text:style-name="T474"/></text:p>
          </table:table-cell>
          <table:table-cell table:style-name="Tabella18.A2" office:value-type="string">
            <text:p text:style-name="P384"><text:span text:style-name="T474">preciso</text:span><text:span text:style-name="T490"> </text:span><text:span text:style-name="T474">della</text:span><text:span text:style-name="T533"> </text:span><text:span text:style-name="T474">documentazione):</text:span></text:p>
          </table:table-cell>
        </table:table-row>
        <table:table-row table:style-name="Tabella18.15">
          <table:table-cell table:style-name="Tabella18.A15" office:value-type="string">
            <text:p text:style-name="P170"/>
          </table:table-cell>
          <table:table-cell table:style-name="Tabella18.A15" office:value-type="string">
            <text:p text:style-name="P324"><text:span text:style-name="T476">[………..…][……….…][……….…]</text:span><text:span text:style-name="T476"/></text:p>
          </table:table-cell>
        </table:table-row>
        <table:table-row table:style-name="Tabella18.16">
          <table:table-cell table:style-name="Tabella18.A16" office:value-type="string">
            <text:p text:style-name="P422"><text:span text:style-name="T474">4. L’operatore economico</text:span><text:span text:style-name="T493"> </text:span><text:span text:style-name="T474">si trova nella condizione prevista dall’art. 53</text:span><text:span text:style-name="T493"> </text:span><text:span text:style-name="T474">comma 16-ter del D.Lgs. 165/2001 (pantouflage o revolving door) in</text:span><text:span text:style-name="T493"> </text:span><text:span text:style-name="T474">quanto ha concluso contratti di lavoro subordinato o autonomo e,</text:span><text:span text:style-name="T493"> </text:span><text:span text:style-name="T474">comunque, ha attribuito incarichi ad ex dipendenti della stazione</text:span><text:span text:style-name="T493"> </text:span><text:span text:style-name="T474">appaltante</text:span><text:span text:style-name="T498"> </text:span><text:span text:style-name="T474">o</text:span><text:span text:style-name="T484"> </text:span><text:span text:style-name="T474">dell’ente</text:span><text:span text:style-name="T490"> </text:span><text:span text:style-name="T474">concedente</text:span><text:span text:style-name="T484"> </text:span><text:span text:style-name="T474">che</text:span><text:span text:style-name="T498"> </text:span><text:span text:style-name="T474">hanno</text:span><text:span text:style-name="T484"> </text:span><text:span text:style-name="T474">cessato</text:span><text:span text:style-name="T484"> </text:span><text:span text:style-name="T474">il</text:span><text:span text:style-name="T498"> </text:span><text:span text:style-name="T474">loro</text:span><text:span text:style-name="T490"> </text:span><text:span text:style-name="T474">rapporto</text:span><text:span text:style-name="T500"> </text:span><text:span text:style-name="T474">di lavoro da meno di tre anni e che negli ultimi tre anni di servizio</text:span><text:span text:style-name="T493"> </text:span><text:span text:style-name="T474">hanno esercitato poteri autoritativi o negoziali per conto della stessa</text:span><text:span text:style-name="T500"> </text:span><text:span text:style-name="T474">stazione appaltante o ente concedente nei confronti del medesimo</text:span><text:span text:style-name="T493"> </text:span><text:span text:style-name="T474">operatore economico?</text:span></text:p>
          </table:table-cell>
          <table:table-cell table:style-name="Tabella18.A16" office:value-type="string">
            <text:p text:style-name="P347"><text:span text:style-name="T594">[</text:span><text:span text:style-name="T602"> </text:span><text:span text:style-name="T594">]</text:span><text:span text:style-name="T608"> </text:span><text:span text:style-name="T594">Sì [</text:span><text:span text:style-name="T602"> </text:span><text:span text:style-name="T594">]</text:span><text:span text:style-name="T600"> </text:span><text:span text:style-name="T594">No</text:span></text:p>
          </table:table-cell>
        </table:table-row>
      </table:table>
      <text:p text:style-name="P132"><text:span text:style-name="T21">Parte</text:span><text:span text:style-name="T11"> </text:span><text:span text:style-name="T21">IV:</text:span><text:span text:style-name="T8"> </text:span><text:span text:style-name="T21">Criteri</text:span><text:span text:style-name="T18"> </text:span><text:span text:style-name="T21">di</text:span><text:span text:style-name="T14"> </text:span><text:span text:style-name="T21">selezione</text:span></text:p>
      <text:p text:style-name="P134"><text:span text:style-name="T474">(artt. 100</text:span><text:span text:style-name="T498"> </text:span><text:span text:style-name="T474">e</text:span><text:span text:style-name="T493"> </text:span><text:span text:style-name="T474">103</text:span><text:span text:style-name="T498"> </text:span><text:span text:style-name="T474">del</text:span><text:span text:style-name="T488"> </text:span><text:span text:style-name="T474">Codice)</text:span></text:p>
      <text:p text:style-name="P236"/>
      <text:p text:style-name="P114"><text:span text:style-name="T187">In</text:span><text:span text:style-name="T203"> </text:span><text:span text:style-name="T187">merito</text:span><text:span text:style-name="T190"> </text:span><text:span text:style-name="T187">ai</text:span><text:span text:style-name="T180"> </text:span><text:span text:style-name="T187">criteri</text:span><text:span text:style-name="T190"> </text:span><text:span text:style-name="T187">di</text:span><text:span text:style-name="T180"> </text:span><text:span text:style-name="T187">selezione</text:span><text:span text:style-name="T180"> (sezione </text:span><text:span text:style-name="T313"></text:span><text:span text:style-name="T38"> </text:span><text:span text:style-name="T180">o</text:span><text:span text:style-name="T187"> </text:span><text:span text:style-name="T180">sezioni</text:span><text:span text:style-name="T190"> </text:span><text:span text:style-name="T180">da</text:span><text:span text:style-name="T219"> </text:span><text:span text:style-name="T180">A</text:span><text:span text:style-name="T212"> </text:span><text:span text:style-name="T180">a</text:span><text:span text:style-name="T187"> </text:span><text:span text:style-name="T180">D della</text:span><text:span text:style-name="T187"> </text:span><text:span text:style-name="T180">presente</text:span><text:span text:style-name="T190"> </text:span><text:span text:style-name="T180">parte) l'operatore</text:span><text:span text:style-name="T190"> </text:span><text:span text:style-name="T180">economico</text:span><text:span text:style-name="T201"> </text:span><text:span text:style-name="T180">dichiara</text:span><text:span text:style-name="T189"> </text:span><text:span text:style-name="T180">che:</text:span></text:p>
      <text:p text:style-name="P203"/>
      <text:p text:style-name="P114"><draw:frame draw:style-name="fr2" draw:name="Cornice20" text:anchor-type="char" svg:x="2.896cm" svg:y="0.801cm" svg:width="16.782cm" svg:height="0.995cm" draw:z-index="23"><draw:text-box><text:p text:style-name="P43"><text:span text:style-name="T58">L'operatore</text:span><text:span text:style-name="T74"> </text:span><text:span text:style-name="T58">economico</text:span><text:span text:style-name="T69"> </text:span><text:span text:style-name="T58">deve</text:span><text:span text:style-name="T95"> </text:span><text:span text:style-name="T58">compilare</text:span><text:span text:style-name="T69"> </text:span><text:span text:style-name="T58">questo</text:span><text:span text:style-name="T76"> </text:span><text:span text:style-name="T58">campo</text:span><text:span text:style-name="T82"> </text:span><text:span text:style-name="T58">solo</text:span><text:span text:style-name="T82"> </text:span><text:span text:style-name="T58">se</text:span><text:span text:style-name="T74"> </text:span><text:span text:style-name="T58">la</text:span><text:span text:style-name="T82"> </text:span><text:span text:style-name="T58">stazione</text:span><text:span text:style-name="T69"> </text:span><text:span text:style-name="T58">appaltante</text:span><text:span text:style-name="T79"> </text:span><text:span text:style-name="T58">o</text:span><text:span text:style-name="T74"> </text:span><text:span text:style-name="T58">l’ente</text:span><text:span text:style-name="T82"> </text:span><text:span text:style-name="T58">concedente</text:span><text:span text:style-name="T104"> </text:span><text:span text:style-name="T58">ha</text:span><text:span text:style-name="T69"> </text:span><text:span text:style-name="T58">indicato</text:span><text:span text:style-name="T69"> </text:span><text:span text:style-name="T58">nell'avviso</text:span><text:span text:style-name="T71"> </text:span><text:span text:style-name="T58">o</text:span><text:span text:style-name="T101"> </text:span><text:span text:style-name="T58">bando pertinente o nei documenti di gara ivi citati che l'operatore economico può limitarsi a compilare la sezione </text:span><text:span text:style-name="T314"></text:span><text:span text:style-name="T40"> </text:span><text:span text:style-name="T58">della parte IV</text:span><text:span text:style-name="T90"> </text:span><text:span text:style-name="T58">senza</text:span><text:span text:style-name="T95"> </text:span><text:span text:style-name="T58">compilare nessun'altra sezione della</text:span><text:span text:style-name="T95"> </text:span><text:span text:style-name="T58">parte</text:span><text:span text:style-name="T86"> </text:span><text:span text:style-name="T58">IV:</text:span></text:p></draw:text-box></draw:frame><text:span text:style-name="T315"></text:span><text:span text:style-name="T316">:</text:span><text:span text:style-name="T317"> </text:span><text:span text:style-name="T647">INDICAZIONE</text:span><text:span text:style-name="T648"> </text:span><text:span text:style-name="T647">GLOBALE</text:span><text:span text:style-name="T649"> </text:span><text:span text:style-name="T316">PER</text:span><text:span text:style-name="T318"> </text:span><text:span text:style-name="T316">TUTTI</text:span><text:span text:style-name="T317"> </text:span><text:span text:style-name="T316">I</text:span><text:span text:style-name="T319"> </text:span><text:span text:style-name="T316">CRITERI</text:span><text:span text:style-name="T320"> </text:span><text:span text:style-name="T316">DI</text:span><text:span text:style-name="T317"> </text:span><text:span text:style-name="T316">SELEZIONE</text:span></text:p>
      <text:p text:style-name="P259"/>
      <table:table table:name="Tabella19" table:style-name="Tabella19">
        <table:table-column table:style-name="Tabella19.A"/>
        <table:table-column table:style-name="Tabella19.B"/>
        <table:table-row table:style-name="Tabella19.1">
          <table:table-cell table:style-name="Tabella19.A1" office:value-type="string">
            <text:p text:style-name="P333"><text:span text:style-name="T59">Rispetto</text:span><text:span text:style-name="T77"> </text:span><text:span text:style-name="T59">di</text:span><text:span text:style-name="T83"> </text:span><text:span text:style-name="T59">tutti</text:span><text:span text:style-name="T83"> </text:span><text:span text:style-name="T59">i</text:span><text:span text:style-name="T94"> </text:span><text:span text:style-name="T59">criteri</text:span><text:span text:style-name="T80"> </text:span><text:span text:style-name="T59">di</text:span><text:span text:style-name="T70"> </text:span><text:span text:style-name="T59">selezione</text:span><text:span text:style-name="T80"> </text:span><text:span text:style-name="T59">richiesti</text:span></text:p>
          </table:table-cell>
          <table:table-cell table:style-name="Tabella19.A1" office:value-type="string">
            <text:p text:style-name="P286"><text:span text:style-name="T59">Risposta</text:span><text:span text:style-name="T59"/></text:p>
          </table:table-cell>
        </table:table-row>
        <table:table-row table:style-name="Tabella19.1">
          <table:table-cell table:style-name="Tabella19.A1" office:value-type="string">
            <text:p text:style-name="P325"><text:span text:style-name="T249">Soddisfa</text:span><text:span text:style-name="T277"> </text:span><text:span text:style-name="T249">i</text:span><text:span text:style-name="T266"> </text:span><text:span text:style-name="T249">criteri</text:span><text:span text:style-name="T277"> </text:span><text:span text:style-name="T249">di</text:span><text:span text:style-name="T277"> </text:span><text:span text:style-name="T249">selezione</text:span><text:span text:style-name="T273"> </text:span><text:span text:style-name="T249">richiesti:</text:span></text:p>
          </table:table-cell>
          <table:table-cell table:style-name="Tabella19.A1" office:value-type="string">
            <text:p text:style-name="P287"><text:span text:style-name="T249">[</text:span><text:span text:style-name="T262"> </text:span><text:span text:style-name="T249">]</text:span><text:span text:style-name="T262"> </text:span><text:span text:style-name="T249">Sì</text:span><text:span text:style-name="T260"> </text:span><text:span text:style-name="T249">[</text:span><text:span text:style-name="T260"> </text:span><text:span text:style-name="T249">]</text:span><text:span text:style-name="T263"> </text:span><text:span text:style-name="T249">No</text:span></text:p>
          </table:table-cell>
        </table:table-row>
      </table:table>
      <text:p text:style-name="P273"/>
      <text:p text:style-name="P115"><text:span text:style-name="T316">A</text:span><text:span text:style-name="T647">:</text:span><text:span text:style-name="T649"> </text:span><text:span text:style-name="T647">IDONEITÀ</text:span><text:span text:style-name="T648"> </text:span><text:span text:style-name="T647">(Articolo</text:span><text:span text:style-name="T650"> </text:span><text:span text:style-name="T647">100,</text:span><text:span text:style-name="T651"> </text:span><text:span text:style-name="T647">comma</text:span><text:span text:style-name="T648"> </text:span><text:span text:style-name="T647">1,</text:span><text:span text:style-name="T650"> </text:span><text:span text:style-name="T647">lettera</text:span><text:span text:style-name="T649"> </text:span><text:span text:style-name="T459">a)</text:span><text:span text:style-name="T647">,</text:span><text:span text:style-name="T650"> </text:span><text:span text:style-name="T647">del</text:span><text:span text:style-name="T651"> </text:span><text:span text:style-name="T647">Codice)</text:span></text:p>
      <text:p text:style-name="P255"><draw:frame draw:style-name="fr1" draw:name="Cornice21" text:anchor-type="char" svg:x="2.896cm" svg:y="0.631cm" svg:width="16.039cm" svg:height="0.677cm" draw:z-index="24"><draw:text-box><text:p text:style-name="P15"><text:span text:style-name="T342">Tale</text:span><text:span text:style-name="T404"> </text:span><text:span text:style-name="T342">Sezione</text:span><text:span text:style-name="T404"> </text:span><text:span text:style-name="T342">è</text:span><text:span text:style-name="T405"> </text:span><text:span text:style-name="T342">da</text:span><text:span text:style-name="T385"> </text:span><text:span text:style-name="T342">compilare</text:span><text:span text:style-name="T401"> </text:span><text:span text:style-name="T342">solo</text:span><text:span text:style-name="T392"> </text:span><text:span text:style-name="T342">se</text:span><text:span text:style-name="T394"> </text:span><text:span text:style-name="T342">le</text:span><text:span text:style-name="T405"> </text:span><text:span text:style-name="T342">informazioni</text:span><text:span text:style-name="T407"> </text:span><text:span text:style-name="T342">sono</text:span><text:span text:style-name="T403"> </text:span><text:span text:style-name="T342">state</text:span><text:span text:style-name="T385"> </text:span><text:span text:style-name="T342">richieste</text:span><text:span text:style-name="T405"> </text:span><text:span text:style-name="T342">espressamente</text:span><text:span text:style-name="T404"> </text:span><text:span text:style-name="T342">dalla</text:span><text:span text:style-name="T404"> </text:span><text:span text:style-name="T342">stazione</text:span><text:span text:style-name="T405"> </text:span><text:span text:style-name="T342">appaltante</text:span><text:span text:style-name="T404"> </text:span><text:span text:style-name="T342">o</text:span><text:span text:style-name="T401"> </text:span><text:span text:style-name="T342">dall’ente</text:span><text:span text:style-name="T363"> </text:span><text:span text:style-name="T342">concedente</text:span><text:span text:style-name="T345"> </text:span><text:span text:style-name="T342">nell’avviso</text:span><text:span text:style-name="T345"> </text:span><text:span text:style-name="T342">o</text:span><text:span text:style-name="T345"> </text:span><text:span text:style-name="T342">bando</text:span><text:span text:style-name="T371"> </text:span><text:span text:style-name="T342">pertinente</text:span><text:span text:style-name="T383"> </text:span><text:span text:style-name="T342">o</text:span><text:span text:style-name="T345"> </text:span><text:span text:style-name="T342">nei documenti</text:span><text:span text:style-name="T383"> </text:span><text:span text:style-name="T342">di</text:span><text:span text:style-name="T380"> </text:span><text:span text:style-name="T342">gara.</text:span></text:p></draw:text-box></draw:frame></text:p>
      <text:p text:style-name="P260"/>
      <table:table table:name="Tabella20" table:style-name="Tabella20">
        <table:table-column table:style-name="Tabella20.A"/>
        <table:table-column table:style-name="Tabella20.B"/>
        <table:table-row table:style-name="Tabella20.1">
          <table:table-cell table:style-name="Tabella20.A1" office:value-type="string">
            <text:p text:style-name="P347"><text:span text:style-name="T58">Idoneità</text:span><text:span text:style-name="T58"/></text:p>
          </table:table-cell>
          <table:table-cell table:style-name="Tabella20.A1" office:value-type="string">
            <text:p text:style-name="P347"><text:span text:style-name="T59">Risposta</text:span><text:span text:style-name="T59"/></text:p>
          </table:table-cell>
        </table:table-row>
      </table:table>
      <text:p text:style-name="P543"/>
      <table:table table:name="Tabella21" table:style-name="Tabella21">
        <table:table-column table:style-name="Tabella21.A"/>
        <table:table-column table:style-name="Tabella21.B"/>
        <table:table-row table:style-name="Tabella21.1">
          <table:table-cell table:style-name="Tabella21.A1" office:value-type="string">
            <text:p text:style-name="P496"><text:span text:style-name="T342">1)</text:span><text:span text:style-name="T380"> </text:span><text:span text:style-name="T58">Iscrizione</text:span><text:span text:style-name="T66"> </text:span><text:span text:style-name="T58">in</text:span><text:span text:style-name="T66"> </text:span><text:span text:style-name="T58">un</text:span><text:span text:style-name="T66"> </text:span><text:span text:style-name="T58">registro</text:span><text:span text:style-name="T66"> </text:span><text:span text:style-name="T58">professionale</text:span><text:span text:style-name="T66"> </text:span><text:span text:style-name="T58">o</text:span><text:span text:style-name="T66"> </text:span><text:span text:style-name="T58">commerciale</text:span><text:span text:style-name="T66"> </text:span><text:span text:style-name="T86">tenuto</text:span><text:span text:style-name="T69"> </text:span><text:span text:style-name="T86">nello</text:span><text:span text:style-name="T98"> </text:span><text:span text:style-name="T86">Stato</text:span><text:span text:style-name="T98"> </text:span><text:span text:style-name="T86">membro</text:span><text:span text:style-name="T79"> </text:span><text:span text:style-name="T86">di</text:span><text:span text:style-name="T79"> </text:span><text:span text:style-name="T86">stabilimento</text:span><text:span text:style-name="T76"> </text:span><text:span text:style-name="T249">(</text:span><text:span text:style-name="T307">26</text:span><text:span text:style-name="T249">)</text:span><text:span text:style-name="T266"> </text:span><text:span text:style-name="T249">per</text:span><text:span text:style-name="T258"> </text:span><text:span text:style-name="T249">un’attività</text:span><text:span text:style-name="T286"> </text:span><text:span text:style-name="T249">pertinente</text:span><text:span text:style-name="T262"> </text:span><text:span text:style-name="T249">anche</text:span><text:span text:style-name="T276"> </text:span><text:span text:style-name="T249">se</text:span><text:span text:style-name="T287"> </text:span><text:span text:style-name="T249">non</text:span><text:span text:style-name="T263"> </text:span><text:span text:style-name="T249">coincidente</text:span><text:span text:style-name="T262"> </text:span><text:span text:style-name="T249">con</text:span><text:span text:style-name="T276"> </text:span><text:span text:style-name="T249">l’oggetto</text:span><text:span text:style-name="T287"> </text:span><text:span text:style-name="T249">dell’appalto</text:span></text:p>
            <text:p text:style-name="P199"/>
            <text:p text:style-name="P96"><text:span text:style-name="T249">Se</text:span><text:span text:style-name="T277"> </text:span><text:span text:style-name="T249">la</text:span><text:span text:style-name="T266"> </text:span><text:span text:style-name="T249">documentazione</text:span><text:span text:style-name="T264"> </text:span><text:span text:style-name="T249">pertinente</text:span><text:span text:style-name="T268"> </text:span><text:span text:style-name="T249">è</text:span><text:span text:style-name="T277"> </text:span><text:span text:style-name="T249">disponibile</text:span><text:span text:style-name="T275"> </text:span><text:span text:style-name="T249">elettronicamente,</text:span><text:span text:style-name="T263"> </text:span><text:span text:style-name="T249">indicare:</text:span></text:p>
          </table:table-cell>
          <table:table-cell table:style-name="Tabella21.A1" office:value-type="string">
            <text:p text:style-name="P347"><text:span text:style-name="T253">[………….…]</text:span><text:span text:style-name="T253"/></text:p>
            <text:p text:style-name="P198"/>
            <text:p text:style-name="P162"/>
            <text:p text:style-name="P78"><text:span text:style-name="T249">(indirizzo</text:span><text:span text:style-name="T271"> </text:span><text:span text:style-name="T249">web,</text:span><text:span text:style-name="T273"> </text:span><text:span text:style-name="T249">autorità</text:span><text:span text:style-name="T268"> </text:span><text:span text:style-name="T249">o</text:span><text:span text:style-name="T266"> </text:span><text:span text:style-name="T249">organismo</text:span><text:span text:style-name="T271"> </text:span><text:span text:style-name="T249">di</text:span><text:span text:style-name="T266"> </text:span><text:span text:style-name="T249">emanazione,</text:span><text:span text:style-name="T264"> </text:span><text:span text:style-name="T249">riferimento</text:span><text:span text:style-name="T286"> </text:span><text:span text:style-name="T249">preciso</text:span><text:span text:style-name="T263"> </text:span><text:span text:style-name="T249">della</text:span><text:span text:style-name="T262"> </text:span><text:span text:style-name="T249">documentazione):</text:span></text:p>
            <text:p text:style-name="P343"><text:span text:style-name="T251">[…………][……..…][…………]</text:span><text:span text:style-name="T251"/></text:p>
          </table:table-cell>
        </table:table-row>
        <table:table-row table:style-name="Tabella21.2">
          <table:table-cell table:style-name="Tabella21.A1" office:value-type="string">
            <text:p text:style-name="P333"><text:span text:style-name="T59">2) </text:span><text:span text:style-name="T105"><text:s/></text:span><text:span text:style-name="T59">Per</text:span><text:span text:style-name="T83"> </text:span><text:span text:style-name="T59">gli</text:span><text:span text:style-name="T80"> </text:span><text:span text:style-name="T59">appalti</text:span><text:span text:style-name="T83"> </text:span><text:span text:style-name="T59">di</text:span><text:span text:style-name="T94"> </text:span><text:span text:style-name="T59">servizi, forniture</text:span><text:span text:style-name="T77"> </text:span><text:span text:style-name="T59">e</text:span><text:span text:style-name="T94"> </text:span><text:span text:style-name="T59">lavori:</text:span></text:p>
            <text:p text:style-name="P207"/>
            <text:p text:style-name="P97"><text:span text:style-name="T249">È</text:span><text:span text:style-name="T266"> </text:span><text:span text:style-name="T249">richiesta</text:span><text:span text:style-name="T266"> </text:span><text:span text:style-name="T249">una</text:span><text:span text:style-name="T258"> </text:span><text:span text:style-name="T249">particolare</text:span><text:span text:style-name="T268"> </text:span><text:span text:style-name="T58">autorizzazione</text:span><text:span text:style-name="T74"> </text:span><text:span text:style-name="T58">o</text:span><text:span text:style-name="T76"> </text:span><text:span text:style-name="T58">appartenenza</text:span><text:span text:style-name="T76"> </text:span><text:span text:style-name="T249">a</text:span><text:span text:style-name="T275"> </text:span><text:span text:style-name="T249">una particolare </text:span><text:span text:style-name="T594">organizzazione (elenchi, albi, ecc.) per </text:span><text:span text:style-name="T249">poter</text:span><text:span text:style-name="T260"> </text:span><text:span text:style-name="T249">prestare il servizio di cui trattasi nel paese di stabilimento</text:span><text:span text:style-name="T260"> </text:span><text:span text:style-name="T249">dell'operatore</text:span><text:span text:style-name="T264"> </text:span><text:span text:style-name="T249">economico?</text:span></text:p>
            <text:p text:style-name="P166"/>
            <text:p text:style-name="P82"><text:span text:style-name="T249">Se</text:span><text:span text:style-name="T277"> </text:span><text:span text:style-name="T249">la</text:span><text:span text:style-name="T264"> </text:span><text:span text:style-name="T249">documentazione</text:span><text:span text:style-name="T288"> </text:span><text:span text:style-name="T249">pertinente</text:span><text:span text:style-name="T291"> </text:span><text:span text:style-name="T249">è</text:span><text:span text:style-name="T277"> </text:span><text:span text:style-name="T249">disponibile</text:span><text:span text:style-name="T271"> </text:span><text:span text:style-name="T249">elettronicamente,</text:span><text:span text:style-name="T275"> </text:span><text:span text:style-name="T249">indicare:</text:span></text:p>
          </table:table-cell>
          <table:table-cell table:style-name="Tabella21.A1" office:value-type="string">
            <text:p text:style-name="P198"/>
            <text:p text:style-name="P198"/>
            <text:p text:style-name="P227"/>
            <text:p text:style-name="P341"><text:span text:style-name="T249">[</text:span><text:span text:style-name="T262"> </text:span><text:span text:style-name="T249">]</text:span><text:span text:style-name="T260"> </text:span><text:span text:style-name="T249">Sì [</text:span><text:span text:style-name="T262"> </text:span><text:span text:style-name="T249">]</text:span><text:span text:style-name="T263"> </text:span><text:span text:style-name="T249">No</text:span></text:p>
            <text:p text:style-name="P206"/>
            <text:p text:style-name="P84"><text:span text:style-name="T249">In</text:span><text:span text:style-name="T277"> </text:span><text:span text:style-name="T249">caso</text:span><text:span text:style-name="T264"> </text:span><text:span text:style-name="T249">affermativo,</text:span><text:span text:style-name="T277"> </text:span><text:span text:style-name="T249">specificare</text:span><text:span text:style-name="T277"> </text:span><text:span text:style-name="T249">quale</text:span><text:span text:style-name="T266"> </text:span><text:span text:style-name="T249">documentazione</text:span><text:span text:style-name="T264"> </text:span><text:span text:style-name="T249">e</text:span><text:span text:style-name="T264"> </text:span><text:span text:style-name="T249">se</text:span><text:span text:style-name="T286"> </text:span><text:span text:style-name="T249">l'operatore</text:span><text:span text:style-name="T260"> </text:span><text:span text:style-name="T249">economico</text:span><text:span text:style-name="T263"> </text:span><text:span text:style-name="T249">ne</text:span><text:span text:style-name="T258"> </text:span><text:span text:style-name="T249">dispone:</text:span><text:span text:style-name="T260"> </text:span><text:span text:style-name="T249">[</text:span><text:span text:style-name="T262"> </text:span><text:span text:style-name="T254">…]</text:span><text:span text:style-name="T274"> </text:span><text:span text:style-name="T249">[</text:span><text:span text:style-name="T260"> </text:span><text:span text:style-name="T249">]</text:span><text:span text:style-name="T263"> </text:span><text:span text:style-name="T249">Sì</text:span><text:span text:style-name="T260"> </text:span><text:span text:style-name="T249">[</text:span><text:span text:style-name="T260"> </text:span><text:span text:style-name="T249">]</text:span><text:span text:style-name="T294"> </text:span><text:span text:style-name="T249">No</text:span></text:p>
            <text:p text:style-name="P79"><text:span text:style-name="T249">(indirizzo</text:span><text:span text:style-name="T271"> </text:span><text:span text:style-name="T249">web,</text:span><text:span text:style-name="T273"> </text:span><text:span text:style-name="T249">autorità</text:span><text:span text:style-name="T268"> </text:span><text:span text:style-name="T249">o</text:span><text:span text:style-name="T266"> </text:span><text:span text:style-name="T249">organismo</text:span><text:span text:style-name="T271"> </text:span><text:span text:style-name="T249">di</text:span><text:span text:style-name="T266"> </text:span><text:span text:style-name="T249">emanazione,</text:span><text:span text:style-name="T264"> </text:span><text:span text:style-name="T249">riferimento</text:span><text:span text:style-name="T286"> </text:span><text:span text:style-name="T249">preciso</text:span><text:span text:style-name="T263"> </text:span><text:span text:style-name="T249">della</text:span><text:span text:style-name="T262"> </text:span><text:span text:style-name="T249">documentazione):</text:span></text:p>
            <text:p text:style-name="P330"><text:span text:style-name="T253">[…………][……….…][…………]</text:span><text:span text:style-name="T253"/></text:p>
          </table:table-cell>
        </table:table-row>
      </table:table>
      <text:p text:style-name="P210"/>
      <text:p text:style-name="P35"><text:span text:style-name="T243">(</text:span><text:span text:style-name="T247">26</text:span><text:span text:style-name="T243">) <text:s text:c="5"/></text:span><text:span text:style-name="T246"><text:s/></text:span><text:span text:style-name="T225">Conformemente</text:span><text:span text:style-name="T230"> </text:span><text:span text:style-name="T225">all'elenco</text:span><text:span text:style-name="T228"> </text:span><text:span text:style-name="T225">dell'allegato</text:span><text:span text:style-name="T229"> </text:span><text:span text:style-name="T225">XI</text:span><text:span text:style-name="T227"> </text:span><text:span text:style-name="T225">della</text:span><text:span text:style-name="T227"> </text:span><text:span text:style-name="T225">direttiva</text:span><text:span text:style-name="T228"> </text:span><text:span text:style-name="T225">2014/24/UE;</text:span><text:span text:style-name="T228"> </text:span><text:span text:style-name="T135">gli operatori</text:span><text:span text:style-name="T137"> </text:span><text:span text:style-name="T135">economici</text:span><text:span text:style-name="T148"> </text:span><text:span text:style-name="T135">di</text:span><text:span text:style-name="T155"> </text:span><text:span text:style-name="T135">taluni</text:span><text:span text:style-name="T137"> </text:span><text:span text:style-name="T135">Stati membri</text:span><text:span text:style-name="T137"> </text:span><text:span text:style-name="T135">potrebbero</text:span><text:span text:style-name="T137"> </text:span><text:span text:style-name="T135">dover</text:span><text:span text:style-name="T148"> </text:span><text:span text:style-name="T135">soddisfare</text:span><text:span text:style-name="T151"> </text:span><text:span text:style-name="T135">altri</text:span><text:span text:style-name="T137"> </text:span><text:span text:style-name="T135">requisiti</text:span><text:span text:style-name="T148"> </text:span><text:span text:style-name="T135">previsti</text:span><text:span text:style-name="T155"> </text:span><text:span text:style-name="T135">nello</text:span><text:span text:style-name="T140"> </text:span><text:span text:style-name="T135">stesso allegato.</text:span></text:p>
      <text:p text:style-name="P221"/>
      <text:p text:style-name="P222"/>
      <text:p text:style-name="P129"><draw:frame draw:style-name="fr1" draw:name="Cornice24" text:anchor-type="char" svg:x="2.896cm" svg:y="0.524cm" svg:width="16.039cm" svg:height="0.674cm" draw:z-index="25"><draw:text-box><text:p text:style-name="P15"><text:span text:style-name="T342">Tale</text:span><text:span text:style-name="T404"> </text:span><text:span text:style-name="T342">Sezione</text:span><text:span text:style-name="T404"> </text:span><text:span text:style-name="T342">è</text:span><text:span text:style-name="T405"> </text:span><text:span text:style-name="T342">da</text:span><text:span text:style-name="T385"> </text:span><text:span text:style-name="T342">compilare</text:span><text:span text:style-name="T401"> </text:span><text:span text:style-name="T342">solo</text:span><text:span text:style-name="T392"> </text:span><text:span text:style-name="T342">se</text:span><text:span text:style-name="T394"> </text:span><text:span text:style-name="T342">le</text:span><text:span text:style-name="T403"> </text:span><text:span text:style-name="T342">informazioni</text:span><text:span text:style-name="T407"> </text:span><text:span text:style-name="T342">sono</text:span><text:span text:style-name="T403"> </text:span><text:span text:style-name="T342">state</text:span><text:span text:style-name="T392"> </text:span><text:span text:style-name="T342">richieste</text:span><text:span text:style-name="T404"> </text:span><text:span text:style-name="T342">espressamente</text:span><text:span text:style-name="T403"> </text:span><text:span text:style-name="T342">dalla</text:span><text:span text:style-name="T404"> </text:span><text:span text:style-name="T342">stazione</text:span><text:span text:style-name="T405"> </text:span><text:span text:style-name="T342">appaltante</text:span><text:span text:style-name="T404"> </text:span><text:span text:style-name="T342">o</text:span><text:span text:style-name="T404"> </text:span><text:span text:style-name="T342">dall’ente</text:span><text:span text:style-name="T363"> </text:span><text:span text:style-name="T342">concedente</text:span><text:span text:style-name="T345"> </text:span><text:span text:style-name="T342">nell’avviso</text:span><text:span text:style-name="T345"> </text:span><text:span text:style-name="T342">o</text:span><text:span text:style-name="T345"> </text:span><text:span text:style-name="T342">bando</text:span><text:span text:style-name="T371"> </text:span><text:span text:style-name="T342">pertinente</text:span><text:span text:style-name="T383"> </text:span><text:span text:style-name="T342">o</text:span><text:span text:style-name="T345"> </text:span><text:span text:style-name="T342">nei documenti</text:span><text:span text:style-name="T383"> </text:span><text:span text:style-name="T342">di</text:span><text:span text:style-name="T380"> </text:span><text:span text:style-name="T342">gara.</text:span></text:p></draw:text-box></draw:frame><text:span text:style-name="T258">B:</text:span><text:span text:style-name="T264"> </text:span><text:span text:style-name="T258">CAPACITÀ</text:span><text:span text:style-name="T264"> </text:span><text:span text:style-name="T258">ECONOMICA</text:span><text:span text:style-name="T291"> </text:span><text:span text:style-name="T258">E</text:span><text:span text:style-name="T277"> </text:span><text:span text:style-name="T249">FINANZIARIA</text:span><text:span text:style-name="T279"> </text:span><text:span text:style-name="T594">(</text:span><text:span text:style-name="T647">Articolo</text:span><text:span text:style-name="T651"> </text:span><text:span text:style-name="T647">100,</text:span><text:span text:style-name="T650"> </text:span><text:span text:style-name="T647">comma</text:span><text:span text:style-name="T651"> </text:span><text:span text:style-name="T647">1,</text:span><text:span text:style-name="T650"> </text:span><text:span text:style-name="T647">lettera</text:span><text:span text:style-name="T650"> </text:span><text:span text:style-name="T459">b)</text:span><text:span text:style-name="T647">,</text:span><text:span text:style-name="T648"> </text:span><text:span text:style-name="T647">del</text:span><text:span text:style-name="T652"> </text:span><text:span text:style-name="T647">Codice)</text:span></text:p>
      <text:p text:style-name="P257"/>
      <table:table table:name="Tabella22" table:style-name="Tabella22">
        <table:table-column table:style-name="Tabella22.A"/>
        <table:table-column table:style-name="Tabella22.B"/>
        <table:table-row table:style-name="Tabella22.1">
          <table:table-cell table:style-name="Tabella22.A1" office:value-type="string">
            <text:p text:style-name="P333"><text:span text:style-name="T58">Capacità</text:span><text:span text:style-name="T76"> </text:span><text:span text:style-name="T58">economica</text:span><text:span text:style-name="T79"> </text:span><text:span text:style-name="T58">e</text:span><text:span text:style-name="T98"> </text:span><text:span text:style-name="T58">finanziaria</text:span></text:p>
          </table:table-cell>
          <table:table-cell table:style-name="Tabella22.A1" office:value-type="string">
            <text:p text:style-name="P333"><text:span text:style-name="T59">Risposta</text:span><text:span text:style-name="T61">:</text:span></text:p>
          </table:table-cell>
        </table:table-row>
        <table:table-row table:style-name="Tabella22.2">
          <table:table-cell table:style-name="Tabella22.A1" office:value-type="string">
            <text:p text:style-name="P58"><text:span text:style-name="T249">1a) Il </text:span><text:span text:style-name="T58">fatturato globale </text:span><text:span text:style-name="T249">maturato nel triennio precedente a quello</text:span><text:span text:style-name="T286"> </text:span><text:span text:style-name="T249">di</text:span><text:span text:style-name="T266"> </text:span><text:span text:style-name="T249">indizione</text:span><text:span text:style-name="T264"> </text:span><text:span text:style-name="T249">della</text:span><text:span text:style-name="T268"> </text:span><text:span text:style-name="T249">procedura</text:span><text:span text:style-name="T277"> </text:span><text:span text:style-name="T249">è</text:span><text:span text:style-name="T266"> </text:span><text:span text:style-name="T249">il</text:span><text:span text:style-name="T277"> </text:span><text:span text:style-name="T249">seguente</text:span><text:span text:style-name="T268"> </text:span><text:span text:style-name="T249">(art.</text:span><text:span text:style-name="T266"> </text:span><text:span text:style-name="T249">100,</text:span><text:span text:style-name="T264"> </text:span><text:span text:style-name="T249">comma</text:span><text:span text:style-name="T273"> </text:span><text:span text:style-name="T249">11,</text:span><text:span text:style-name="T286"> </text:span><text:span text:style-name="T249">del</text:span><text:span text:style-name="T262"> </text:span><text:span text:style-name="T249">Codice):</text:span></text:p>
            <text:p text:style-name="P198"/>
            <text:p text:style-name="P201"/>
            <text:p text:style-name="P341"><text:span text:style-name="T59">e</text:span><text:span text:style-name="T59"/></text:p>
            <text:p text:style-name="P198"/>
            <text:p text:style-name="P30"><text:span text:style-name="T87">(per</text:span><text:span text:style-name="T83"> </text:span><text:span text:style-name="T87">gli</text:span><text:span text:style-name="T77"> </text:span><text:span text:style-name="T87">appalti</text:span><text:span text:style-name="T77"> </text:span><text:span text:style-name="T87">di</text:span><text:span text:style-name="T83"> </text:span><text:span text:style-name="T87">lavori</text:span><text:span text:style-name="T80"> </text:span><text:span text:style-name="T87">di</text:span><text:span text:style-name="T70"> </text:span><text:span text:style-name="T59">importo</text:span><text:span text:style-name="T106"> </text:span><text:span text:style-name="T59">pari</text:span><text:span text:style-name="T77"> </text:span><text:span text:style-name="T59">o</text:span><text:span text:style-name="T77"> </text:span><text:span text:style-name="T59">superiore</text:span><text:span text:style-name="T99"> </text:span><text:span text:style-name="T59">ai</text:span><text:span text:style-name="T70"> </text:span><text:span text:style-name="T59">20</text:span><text:span text:style-name="T70"> </text:span><text:span text:style-name="T59">milioni</text:span><text:span text:style-name="T91"> </text:span><text:span text:style-name="T59">di</text:span><text:span text:style-name="T102"> </text:span><text:span text:style-name="T59">Euro):</text:span></text:p>
            <text:p text:style-name="P198"/>
            <text:list text:style-name="WWNum2">
              <text:list-item>
                <text:p text:style-name="P519"><text:span text:style-name="T249">l’operatore economico fornisce i parametri economico-finanziari</text:span><text:span text:style-name="T295"> </text:span><text:span text:style-name="T249">significativi richiesti, certificati da società di revisione ovvero da</text:span><text:span text:style-name="T286"> </text:span><text:span text:style-name="T249">altri soggetti preposti che si affianchino alle valutazioni tecniche</text:span><text:span text:style-name="T286"> </text:span><text:span text:style-name="T249">proprie dell'organismo di certificazione, da cui emerga in modo</text:span><text:span text:style-name="T260"> </text:span><text:span text:style-name="T249">inequivoco</text:span><text:span text:style-name="T277"> </text:span><text:span text:style-name="T249">l’esposizione</text:span><text:span text:style-name="T277"> </text:span><text:span text:style-name="T249">finanziaria</text:span><text:span text:style-name="T288"> </text:span><text:span text:style-name="T249">dell’operatore</text:span><text:span text:style-name="T266"> </text:span><text:span text:style-name="T249">economico</text:span><text:span text:style-name="T277"> </text:span><text:span text:style-name="T249">al</text:span><text:span text:style-name="T275"> </text:span><text:span text:style-name="T258">momento</text:span><text:span text:style-name="T279"> </text:span><text:span text:style-name="T258">in</text:span><text:span text:style-name="T268"> </text:span><text:span text:style-name="T258">cui</text:span><text:span text:style-name="T288"> </text:span><text:span text:style-name="T258">partecipa</text:span><text:span text:style-name="T271"> </text:span><text:span text:style-name="T258">a</text:span><text:span text:style-name="T273"> </text:span><text:span text:style-name="T258">una</text:span><text:span text:style-name="T266"> </text:span><text:span text:style-name="T258">gara</text:span><text:span text:style-name="T271"> </text:span><text:span text:style-name="T249">di</text:span><text:span text:style-name="T277"> </text:span><text:span text:style-name="T249">appalto</text:span><text:span text:style-name="T277"> </text:span><text:span text:style-name="T249">(art.</text:span><text:span text:style-name="T264"> </text:span><text:span text:style-name="T249">103,</text:span><text:span text:style-name="T268"> </text:span><text:span text:style-name="T249">comma</text:span><text:span text:style-name="T275"> </text:span><text:span text:style-name="T249">1,</text:span><text:span text:style-name="T260"> </text:span><text:span text:style-name="T249">lett.</text:span><text:span text:style-name="T260"> </text:span><text:span text:style-name="T249">a, del</text:span><text:span text:style-name="T258"> </text:span><text:span text:style-name="T249">Codice)</text:span></text:p>
              </text:list-item>
            </text:list>
            <text:p text:style-name="P198"/>
            <text:p text:style-name="P382"><text:span text:style-name="T59">in</text:span><text:span text:style-name="T70"> </text:span><text:span text:style-name="T59">alternativa</text:span></text:p>
            <text:p text:style-name="P198"/>
            <text:list text:continue-numbering="true" text:style-name="WWNum2">
              <text:list-item>
                <text:p text:style-name="P520"><text:span text:style-name="T249">l’operatore economico possiede un volume d'affari in lavori pari</text:span><text:span text:style-name="T286"> </text:span><text:span text:style-name="T249">a due volte l'importo a base di gara, che l’operatore economico</text:span><text:span text:style-name="T260"> </text:span><text:span text:style-name="T258">deve</text:span><text:span text:style-name="T279"> </text:span><text:span text:style-name="T258">aver</text:span><text:span text:style-name="T291"> </text:span><text:span text:style-name="T258">realizzato</text:span><text:span text:style-name="T268"> </text:span><text:span text:style-name="T258">nei</text:span><text:span text:style-name="T271"> </text:span><text:span text:style-name="T258">migliori</text:span><text:span text:style-name="T297"> </text:span><text:span text:style-name="T258">cinque</text:span><text:span text:style-name="T288"> </text:span><text:span text:style-name="T258">dei</text:span><text:span text:style-name="T288"> </text:span><text:span text:style-name="T258">dieci</text:span><text:span text:style-name="T279"> </text:span><text:span text:style-name="T249">anni</text:span><text:span text:style-name="T291"> </text:span><text:span text:style-name="T249">antecedenti</text:span><text:span text:style-name="T286"> </text:span><text:span text:style-name="T249">alla data di pubblicazione del bando (art. 103, comma 1, lett. a,</text:span><text:span text:style-name="T260"> </text:span><text:span text:style-name="T249">del</text:span><text:span text:style-name="T262"> </text:span><text:span text:style-name="T249">Codice)</text:span></text:p>
              </text:list-item>
            </text:list>
          </table:table-cell>
          <table:table-cell table:style-name="Tabella22.A1" office:value-type="string">
            <text:p text:style-name="P347"><text:span text:style-name="T259">Fatturato</text:span><text:span text:style-name="T292"> </text:span><text:span text:style-name="T254">globale</text:span><text:span text:style-name="T269"> </text:span><text:span text:style-name="T255">[……]</text:span><text:span text:style-name="T298"> </text:span><text:span text:style-name="T254">[…]</text:span><text:span text:style-name="T289"> </text:span><text:span text:style-name="T254">valuta</text:span></text:p>
            <text:p text:style-name="P198"/>
            <text:p text:style-name="P198"/>
            <text:p text:style-name="P198"/>
            <text:p text:style-name="P198"/>
            <text:p text:style-name="P198"/>
            <text:p text:style-name="P198"/>
            <text:p text:style-name="P198"/>
            <text:p text:style-name="P198"/>
            <text:p text:style-name="P198"/>
            <text:p text:style-name="P239"/>
            <text:p text:style-name="P341"><text:span text:style-name="T249">[</text:span><text:span text:style-name="T262"> </text:span><text:span text:style-name="T249">]</text:span><text:span text:style-name="T260"> </text:span><text:span text:style-name="T249">Sì [</text:span><text:span text:style-name="T262"> </text:span><text:span text:style-name="T249">]</text:span><text:span text:style-name="T263"> </text:span><text:span text:style-name="T249">No</text:span></text:p>
            <text:p text:style-name="P347"><text:span text:style-name="T249">Indicare</text:span><text:span text:style-name="T266"> </text:span><text:span text:style-name="T249">i</text:span><text:span text:style-name="T266"> </text:span><text:span text:style-name="T249">parametri</text:span></text:p>
            <text:p text:style-name="P293"><text:span text:style-name="T256">•</text:span><text:span text:style-name="T299"> </text:span><text:span text:style-name="T256">[……….…] </text:span><text:span text:style-name="T261"><text:s/></text:span><text:span text:style-name="T256">•</text:span><text:span text:style-name="T300"> </text:span><text:span text:style-name="T256">[……….…]</text:span></text:p>
            <text:p text:style-name="P198"/>
            <text:p text:style-name="P198"/>
            <text:p text:style-name="P198"/>
            <text:p text:style-name="P198"/>
            <text:p text:style-name="P198"/>
            <text:p text:style-name="P198"/>
            <text:p text:style-name="P208"/>
            <text:p text:style-name="P341"><text:span text:style-name="T249">[</text:span><text:span text:style-name="T262"> </text:span><text:span text:style-name="T249">]</text:span><text:span text:style-name="T260"> </text:span><text:span text:style-name="T249">Sì [</text:span><text:span text:style-name="T262"> </text:span><text:span text:style-name="T249">]</text:span><text:span text:style-name="T263"> </text:span><text:span text:style-name="T249">No</text:span></text:p>
            <text:p text:style-name="P497"><text:span text:style-name="T249">Indicare</text:span><text:span text:style-name="T268"> </text:span><text:span text:style-name="T249">il</text:span><text:span text:style-name="T288"> </text:span><text:span text:style-name="T249">volume</text:span><text:span text:style-name="T268"> </text:span><text:span text:style-name="T249">di</text:span><text:span text:style-name="T266"> </text:span><text:span text:style-name="T249">affari</text:span><text:span text:style-name="T286"> </text:span><text:span text:style-name="T249">[</text:span><text:span text:style-name="T40"><text:tab/></text:span><text:span text:style-name="T249">] valuta</text:span></text:p>
          </table:table-cell>
        </table:table-row>
        <table:table-row table:style-name="Tabella22.3">
          <table:table-cell table:style-name="Tabella22.A1" office:value-type="string">
            <text:p text:style-name="P418"><text:span text:style-name="T249">Se le informazioni relative al fatturato globale non sono disponibili</text:span><text:span text:style-name="T260"> </text:span><text:span text:style-name="T249">per tutto il periodo richiesto, indicare la data di costituzione o di</text:span><text:span text:style-name="T260"> </text:span><text:span text:style-name="T249">avvio delle</text:span><text:span text:style-name="T258"> </text:span><text:span text:style-name="T249">attività dell'operatore</text:span><text:span text:style-name="T273"> </text:span><text:span text:style-name="T249">economico:</text:span></text:p>
          </table:table-cell>
          <table:table-cell table:style-name="Tabella22.A1" office:value-type="string">
            <text:p text:style-name="P347"><text:span text:style-name="T257">[……]</text:span><text:span text:style-name="T257"/></text:p>
          </table:table-cell>
        </table:table-row>
        <text:soft-page-break/>
        <table:table-row table:style-name="Tabella22.4">
          <table:table-cell table:style-name="Tabella22.A1" office:value-type="string">
            <text:p text:style-name="P101"><text:span text:style-name="T249">1b)</text:span><text:span text:style-name="T266"> </text:span><text:span text:style-name="T249">Per</text:span><text:span text:style-name="T264"> </text:span><text:span text:style-name="T249">quanto</text:span><text:span text:style-name="T273"> </text:span><text:span text:style-name="T249">riguarda</text:span><text:span text:style-name="T266"> </text:span><text:span text:style-name="T249">gli</text:span><text:span text:style-name="T264"> </text:span><text:span text:style-name="T59">eventuali</text:span><text:span text:style-name="T70"> </text:span><text:span text:style-name="T59">altri</text:span><text:span text:style-name="T70"> </text:span><text:span text:style-name="T59">requisiti</text:span><text:span text:style-name="T80"> </text:span><text:span text:style-name="T59">economici</text:span><text:span text:style-name="T83"> </text:span><text:span text:style-name="T59">o</text:span><text:span text:style-name="T91"> </text:span><text:span text:style-name="T59">finanziari </text:span><text:span text:style-name="T249">specificati nell'avviso o bando pertinente o nei</text:span><text:span text:style-name="T260"> </text:span><text:span text:style-name="T249">documenti</text:span><text:span text:style-name="T260"> </text:span><text:span text:style-name="T249">di</text:span><text:span text:style-name="T258"> </text:span><text:span text:style-name="T249">gara,</text:span><text:span text:style-name="T258"> </text:span><text:span text:style-name="T249">l'operatore</text:span><text:span text:style-name="T266"> </text:span><text:span text:style-name="T249">economico</text:span><text:span text:style-name="T258"> </text:span><text:span text:style-name="T249">dichiara che:</text:span></text:p>
            <text:p text:style-name="P198"/>
            <text:p text:style-name="P85"><text:span text:style-name="T249">Se</text:span><text:span text:style-name="T264"> </text:span><text:span text:style-name="T249">la</text:span><text:span text:style-name="T266"> </text:span><text:span text:style-name="T249">documentazione</text:span><text:span text:style-name="T288"> </text:span><text:span text:style-name="T249">pertinente</text:span><text:span text:style-name="T288"> </text:span><text:span text:style-name="T58">eventualmente</text:span><text:span text:style-name="T108"> </text:span><text:span text:style-name="T249">specificata</text:span><text:span text:style-name="T275"> </text:span><text:span text:style-name="T249">nell'avviso o bando pertinente o nei documenti di gara è</text:span><text:span text:style-name="T260"> </text:span><text:span text:style-name="T249">disponibile</text:span><text:span text:style-name="T260"> </text:span><text:span text:style-name="T249">elettronicamente,</text:span><text:span text:style-name="T262"> </text:span><text:span text:style-name="T249">indicare:</text:span></text:p>
          </table:table-cell>
          <table:table-cell table:style-name="Tabella22.A1" office:value-type="string">
            <text:p text:style-name="P347"><text:span text:style-name="T257">[……]</text:span><text:span text:style-name="T257"/></text:p>
            <text:p text:style-name="P198"/>
            <text:p text:style-name="P198"/>
            <text:p text:style-name="P249"/>
            <text:p text:style-name="P78"><text:span text:style-name="T249">(indirizzo</text:span><text:span text:style-name="T271"> </text:span><text:span text:style-name="T249">web,</text:span><text:span text:style-name="T273"> </text:span><text:span text:style-name="T249">autorità</text:span><text:span text:style-name="T268"> </text:span><text:span text:style-name="T249">o</text:span><text:span text:style-name="T266"> </text:span><text:span text:style-name="T249">organismo</text:span><text:span text:style-name="T271"> </text:span><text:span text:style-name="T249">di</text:span><text:span text:style-name="T266"> </text:span><text:span text:style-name="T249">emanazione,</text:span><text:span text:style-name="T264"> </text:span><text:span text:style-name="T249">riferimento</text:span><text:span text:style-name="T286"> </text:span><text:span text:style-name="T249">preciso</text:span><text:span text:style-name="T263"> </text:span><text:span text:style-name="T249">della</text:span><text:span text:style-name="T262"> </text:span><text:span text:style-name="T249">documentazione):</text:span></text:p>
            <text:p text:style-name="P343"><text:span text:style-name="T257">[…………..][……….…][………..…]</text:span><text:span text:style-name="T257"/></text:p>
          </table:table-cell>
        </table:table-row>
      </table:table>
      <text:p text:style-name="P274"/>
      <text:h text:style-name="Heading_20_3" text:outline-level="3"><text:span text:style-name="T55">C:</text:span><text:span text:style-name="T57"> </text:span><text:span text:style-name="T55">CAPACITÀ</text:span><text:span text:style-name="T52"> </text:span><text:span text:style-name="T55">TECNICHE</text:span><text:span text:style-name="T52"> </text:span><text:span text:style-name="T55">E</text:span><text:span text:style-name="T53"> </text:span><text:span text:style-name="T578">PROFESSIONALI</text:span><text:span text:style-name="T672"> </text:span><text:span text:style-name="T594">(A</text:span><text:span text:style-name="T578">rticolo</text:span><text:span text:style-name="T660"> </text:span><text:span text:style-name="T578">100,</text:span><text:span text:style-name="T671"> </text:span><text:span text:style-name="T578">comma</text:span><text:span text:style-name="T661"> </text:span><text:span text:style-name="T578">1,</text:span><text:span text:style-name="T671"> </text:span><text:span text:style-name="T578">lettera</text:span><text:span text:style-name="T660"> </text:span><text:span text:style-name="T467">c)</text:span><text:span text:style-name="T578">,</text:span><text:span text:style-name="T660"> </text:span><text:span text:style-name="T578">del</text:span><text:span text:style-name="T672"> </text:span><text:span text:style-name="T578">Codice)</text:span></text:h>
      <text:p text:style-name="P275"><draw:frame draw:style-name="fr1" draw:name="Cornice25" text:anchor-type="char" svg:x="2.896cm" svg:y="0.534cm" svg:width="16.039cm" svg:height="0.681cm" draw:z-index="26"><draw:text-box><text:p text:style-name="P16"><text:span text:style-name="T342">Tale</text:span><text:span text:style-name="T404"> </text:span><text:span text:style-name="T342">Sezione</text:span><text:span text:style-name="T404"> </text:span><text:span text:style-name="T342">è</text:span><text:span text:style-name="T405"> </text:span><text:span text:style-name="T342">da</text:span><text:span text:style-name="T385"> </text:span><text:span text:style-name="T342">compilare</text:span><text:span text:style-name="T401"> </text:span><text:span text:style-name="T342">solo</text:span><text:span text:style-name="T392"> </text:span><text:span text:style-name="T342">se</text:span><text:span text:style-name="T394"> </text:span><text:span text:style-name="T342">le</text:span><text:span text:style-name="T403"> </text:span><text:span text:style-name="T342">informazioni</text:span><text:span text:style-name="T407"> </text:span><text:span text:style-name="T342">sono</text:span><text:span text:style-name="T403"> </text:span><text:span text:style-name="T342">state</text:span><text:span text:style-name="T392"> </text:span><text:span text:style-name="T342">richieste</text:span><text:span text:style-name="T404"> </text:span><text:span text:style-name="T342">espressamente</text:span><text:span text:style-name="T403"> </text:span><text:span text:style-name="T342">dalla</text:span><text:span text:style-name="T404"> </text:span><text:span text:style-name="T342">stazione</text:span><text:span text:style-name="T405"> </text:span><text:span text:style-name="T342">appaltante</text:span><text:span text:style-name="T404"> </text:span><text:span text:style-name="T342">o</text:span><text:span text:style-name="T404"> </text:span><text:span text:style-name="T342">dall’ente</text:span><text:span text:style-name="T363"> </text:span><text:span text:style-name="T342">concedente</text:span><text:span text:style-name="T408"> </text:span><text:span text:style-name="T342">nell’avviso</text:span><text:span text:style-name="T345"> </text:span><text:span text:style-name="T342">o</text:span><text:span text:style-name="T371"> </text:span><text:span text:style-name="T342">bando</text:span><text:span text:style-name="T345"> </text:span><text:span text:style-name="T342">pertinente</text:span><text:span text:style-name="T360"> </text:span><text:span text:style-name="T342">o nei</text:span><text:span text:style-name="T380"> </text:span><text:span text:style-name="T342">documenti di</text:span><text:span text:style-name="T380"> </text:span><text:span text:style-name="T342">gara.</text:span></text:p></draw:text-box></draw:frame></text:p>
      <text:p text:style-name="P257"/>
      <table:table table:name="Tabella23" table:style-name="Tabella23">
        <table:table-column table:style-name="Tabella23.A"/>
        <table:table-column table:style-name="Tabella23.B"/>
        <table:table-row table:style-name="Tabella23.1">
          <table:table-cell table:style-name="Tabella23.A1" office:value-type="string">
            <text:p text:style-name="P333"><text:span text:style-name="T58">Capacità</text:span><text:span text:style-name="T76"> </text:span><text:span text:style-name="T58">tecniche</text:span><text:span text:style-name="T98"> </text:span><text:span text:style-name="T58">e</text:span><text:span text:style-name="T79"> </text:span><text:span text:style-name="T58">professionali</text:span></text:p>
          </table:table-cell>
          <table:table-cell table:style-name="Tabella23.A1" office:value-type="string">
            <text:p text:style-name="P333"><text:span text:style-name="T59">Risposta</text:span><text:span text:style-name="T61">:</text:span></text:p>
          </table:table-cell>
        </table:table-row>
        <table:table-row table:style-name="Tabella23.2">
          <table:table-cell table:style-name="Tabella23.A1" office:value-type="string">
            <text:p text:style-name="P498"><text:span text:style-name="T594">1a) Unicamente per gli </text:span><text:span text:style-name="T343">appalti pubblici di lavori, </text:span><text:span text:style-name="T249">durante il</text:span><text:span text:style-name="T260"> </text:span><text:span text:style-name="T258">periodo</text:span><text:span text:style-name="T268"> </text:span><text:span text:style-name="T249">di</text:span><text:span text:style-name="T268"> </text:span><text:span text:style-name="T249">riferimento(</text:span><text:span text:style-name="T307">27</text:span><text:span text:style-name="T249">)</text:span><text:span text:style-name="T273"> </text:span><text:span text:style-name="T249">l'operatore</text:span><text:span text:style-name="T264"> </text:span><text:span text:style-name="T249">economico</text:span><text:span text:style-name="T266"> </text:span><text:span text:style-name="T59">ha</text:span><text:span text:style-name="T70"> </text:span><text:span text:style-name="T59">eseguito</text:span><text:span text:style-name="T109"> </text:span><text:span text:style-name="T59">i</text:span><text:span text:style-name="T91"> </text:span><text:span text:style-name="T59">seguenti</text:span><text:span text:style-name="T94"> </text:span><text:span text:style-name="T59">lavori</text:span><text:span text:style-name="T102"> </text:span><text:span text:style-name="T59">del tipo specificato</text:span><text:span text:style-name="T249">:</text:span></text:p>
          </table:table-cell>
          <table:table-cell table:style-name="Tabella23.A1" office:value-type="string">
            <text:p text:style-name="P87"><text:span text:style-name="T249">Numero</text:span><text:span text:style-name="T268"> </text:span><text:span text:style-name="T249">di</text:span><text:span text:style-name="T266"> </text:span><text:span text:style-name="T249">anni</text:span><text:span text:style-name="T266"> </text:span><text:span text:style-name="T249">(periodo</text:span><text:span text:style-name="T271"> </text:span><text:span text:style-name="T249">specificato</text:span><text:span text:style-name="T273"> </text:span><text:span text:style-name="T249">nell'avviso o</text:span><text:span text:style-name="T268"> </text:span><text:span text:style-name="T249">bando</text:span><text:span text:style-name="T277"> </text:span><text:span text:style-name="T249">pertinente</text:span><text:span text:style-name="T275"> </text:span><text:span text:style-name="T249">o nei documenti</text:span><text:span text:style-name="T260"> </text:span><text:span text:style-name="T249">di</text:span><text:span text:style-name="T263"> </text:span><text:span text:style-name="T249">gara):</text:span><text:span text:style-name="T260"> </text:span><text:span text:style-name="T249">[…]</text:span></text:p>
            <text:p text:style-name="P341"><text:span text:style-name="T255">Lavori:</text:span><text:span text:style-name="T301"> </text:span><text:span text:style-name="T255">[……]</text:span></text:p>
          </table:table-cell>
        </table:table-row>
      </table:table>
      <text:p text:style-name="P250"><draw:rect text:anchor-type="char" draw:z-index="27" draw:name="Forma12" draw:style-name="gr4" draw:text-style-name="P547" svg:width="4.945cm" svg:height="0.022cm" svg:x="3.09cm" svg:y="0.533cm"><text:p/></draw:rect></text:p>
      <text:p text:style-name="P112"><text:span text:style-name="T41">(</text:span><text:span text:style-name="T55">27</text:span><text:span text:style-name="T41">)</text:span><text:span text:style-name="T42"> </text:span><text:span text:style-name="T55">Le</text:span><text:span text:style-name="T220"> </text:span><text:span text:style-name="T55">amministrazioni</text:span><text:span text:style-name="T222"> </text:span><text:span text:style-name="T55">aggiudicatrici</text:span><text:span text:style-name="T239"> </text:span><text:span text:style-name="T55">possono</text:span><text:span text:style-name="T222"> </text:span><text:span text:style-name="T164">richiedere</text:span><text:span text:style-name="T165"> </text:span><text:span text:style-name="T55">fino</text:span><text:span text:style-name="T221"> </text:span><text:span text:style-name="T55">a</text:span><text:span text:style-name="T222"> </text:span><text:span text:style-name="T55">cinque</text:span><text:span text:style-name="T221"> </text:span><text:span text:style-name="T55">anni</text:span><text:span text:style-name="T239"> </text:span><text:span text:style-name="T55">e</text:span><text:span text:style-name="T220"> </text:span><text:span text:style-name="T164">ammettere </text:span><text:span text:style-name="T55">un'esperienza</text:span><text:span text:style-name="T222"> </text:span><text:span text:style-name="T55">che</text:span><text:span text:style-name="T222"> </text:span><text:span text:style-name="T55">risale a</text:span><text:span text:style-name="T222"> </text:span><text:span text:style-name="T164">più</text:span><text:span text:style-name="T166"> </text:span><text:span text:style-name="T55">di</text:span><text:span text:style-name="T239"> </text:span><text:span text:style-name="T55">cinque</text:span><text:span text:style-name="T221"> </text:span><text:span text:style-name="T55">anni</text:span><text:span text:style-name="T221"> </text:span><text:span text:style-name="T55">prima.</text:span></text:p>
      <text:p text:style-name="P263"/>
      <table:table table:name="Tabella24" table:style-name="Tabella24">
        <table:table-column table:style-name="Tabella24.A"/>
        <table:table-column table:style-name="Tabella24.B"/>
        <table:table-column table:style-name="Tabella24.C"/>
        <table:table-column table:style-name="Tabella24.D"/>
        <table:table-column table:style-name="Tabella24.E"/>
        <table:table-column table:style-name="Tabella24.F"/>
        <table:table-column table:style-name="Tabella24.G"/>
        <table:table-row table:style-name="Tabella24.1">
          <table:table-cell table:style-name="Tabella24.A1" office:value-type="string">
            <text:p text:style-name="P209"/>
            <text:p text:style-name="P428"><text:span text:style-name="T249">Se</text:span><text:span text:style-name="T264"> </text:span><text:span text:style-name="T249">la</text:span><text:span text:style-name="T273"> </text:span><text:span text:style-name="T249">documentazione</text:span><text:span text:style-name="T268"> </text:span><text:span text:style-name="T249">pertinente</text:span><text:span text:style-name="T288"> </text:span><text:span text:style-name="T249">sull'esecuzione</text:span><text:span text:style-name="T264"> </text:span><text:span text:style-name="T249">e</text:span><text:span text:style-name="T288"> </text:span><text:span text:style-name="T249">sul</text:span><text:span text:style-name="T266"> </text:span><text:span text:style-name="T249">risultato</text:span><text:span text:style-name="T275"> </text:span><text:span text:style-name="T249">soddisfacenti dei lavori più importanti è disponibile per via</text:span><text:span text:style-name="T260"> </text:span><text:span text:style-name="T249">elettronica,</text:span><text:span text:style-name="T262"> </text:span><text:span text:style-name="T249">indicare:</text:span></text:p>
          </table:table-cell>
          <table:table-cell table:style-name="Tabella24.A1" table:number-columns-spanned="6" office:value-type="string">
            <text:p text:style-name="P80"><text:span text:style-name="T249">(indirizzo</text:span><text:span text:style-name="T271"> </text:span><text:span text:style-name="T249">web,</text:span><text:span text:style-name="T273"> </text:span><text:span text:style-name="T249">autorità</text:span><text:span text:style-name="T268"> </text:span><text:span text:style-name="T249">o</text:span><text:span text:style-name="T266"> </text:span><text:span text:style-name="T249">organismo</text:span><text:span text:style-name="T271"> </text:span><text:span text:style-name="T249">di</text:span><text:span text:style-name="T266"> </text:span><text:span text:style-name="T249">emanazione,</text:span><text:span text:style-name="T264"> </text:span><text:span text:style-name="T249">riferimento</text:span><text:span text:style-name="T286"> </text:span><text:span text:style-name="T249">preciso</text:span><text:span text:style-name="T263"> </text:span><text:span text:style-name="T249">della</text:span><text:span text:style-name="T262"> </text:span><text:span text:style-name="T249">documentazione):</text:span></text:p>
            <text:p text:style-name="P343"><text:span text:style-name="T251">[…………][………..…][……….…]</text:span><text:span text:style-name="T251"/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ella24.2">
          <table:table-cell table:style-name="Tabella24.A2" office:value-type="string">
            <text:p text:style-name="P385"><text:span text:style-name="T59">e</text:span><text:span text:style-name="T59"/></text:p>
          </table:table-cell>
          <table:table-cell table:style-name="Tabella24.A2" table:number-columns-spanned="6" office:value-type="string">
            <text:p text:style-name="P171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ella24.3">
          <table:table-cell table:style-name="Tabella24.A2" office:value-type="string">
            <text:p text:style-name="P31"><text:span text:style-name="T87">(per</text:span><text:span text:style-name="T75"> </text:span><text:span text:style-name="T87">gli</text:span><text:span text:style-name="T99"> </text:span><text:span text:style-name="T87">appalti</text:span><text:span text:style-name="T77"> </text:span><text:span text:style-name="T87">di</text:span><text:span text:style-name="T109"> </text:span><text:span text:style-name="T87">lavori</text:span><text:span text:style-name="T77"> </text:span><text:span text:style-name="T87">di</text:span><text:span text:style-name="T72"> </text:span><text:span text:style-name="T87">importo</text:span><text:span text:style-name="T111"> </text:span><text:span text:style-name="T59">pari</text:span><text:span text:style-name="T72"> </text:span><text:span text:style-name="T59">o</text:span><text:span text:style-name="T72"> </text:span><text:span text:style-name="T59">superiore</text:span><text:span text:style-name="T75"> </text:span><text:span text:style-name="T59">a</text:span><text:span text:style-name="T109"> </text:span><text:span text:style-name="T59">100</text:span><text:span text:style-name="T72"> </text:span><text:span text:style-name="T59">milioni</text:span><text:span text:style-name="T91"> </text:span><text:span text:style-name="T59">di</text:span><text:span text:style-name="T102"> </text:span><text:span text:style-name="T59">euro):</text:span></text:p>
          </table:table-cell>
          <table:table-cell table:style-name="Tabella24.A2" table:number-columns-spanned="6" office:value-type="string">
            <text:p text:style-name="P171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ella24.4">
          <table:table-cell table:style-name="Tabella24.A4" office:value-type="string">
            <text:p text:style-name="P51"><text:span text:style-name="T249">l’operatore economico fornisce prova di aver eseguito lavori per</text:span><text:span text:style-name="T260"> </text:span><text:span text:style-name="T249">entità</text:span><text:span text:style-name="T260"> </text:span><text:span text:style-name="T249">e</text:span><text:span text:style-name="T260"> </text:span><text:span text:style-name="T249">tipologia</text:span><text:span text:style-name="T260"> </text:span><text:span text:style-name="T249">compresi</text:span><text:span text:style-name="T260"> </text:span><text:span text:style-name="T249">nella</text:span><text:span text:style-name="T260"> </text:span><text:span text:style-name="T249">categoria</text:span><text:span text:style-name="T260"> </text:span><text:span text:style-name="T249">individuata</text:span><text:span text:style-name="T260"> </text:span><text:span text:style-name="T249">come</text:span><text:span text:style-name="T260"> </text:span><text:span text:style-name="T249">prevalente a quelli posti in appalto opportunamente certificati dalle</text:span><text:span text:style-name="T286"> </text:span><text:span text:style-name="T249">rispettive</text:span><text:span text:style-name="T271"> </text:span><text:span text:style-name="T249">stazioni</text:span><text:span text:style-name="T288"> </text:span><text:span text:style-name="T249">appaltanti,</text:span><text:span text:style-name="T268"> </text:span><text:span text:style-name="T249">tramite</text:span><text:span text:style-name="T291"> </text:span><text:span text:style-name="T249">presentazione</text:span><text:span text:style-name="T291"> </text:span><text:span text:style-name="T249">del</text:span><text:span text:style-name="T277"> </text:span><text:span text:style-name="T249">certificato</text:span><text:span text:style-name="T264"> </text:span><text:span text:style-name="T249">di</text:span><text:span text:style-name="T286"> </text:span><text:span text:style-name="T249">esecuzione</text:span><text:span text:style-name="T273"> </text:span><text:span text:style-name="T249">lavori</text:span><text:span text:style-name="T258"> </text:span><text:span text:style-name="T249">(art.</text:span><text:span text:style-name="T262"> </text:span><text:span text:style-name="T249">103,</text:span><text:span text:style-name="T258"> </text:span><text:span text:style-name="T249">comma</text:span><text:span text:style-name="T264"> </text:span><text:span text:style-name="T249">1,</text:span><text:span text:style-name="T260"> </text:span><text:span text:style-name="T249">lett. b,</text:span><text:span text:style-name="T260"> </text:span><text:span text:style-name="T249">del</text:span><text:span text:style-name="T273"> </text:span><text:span text:style-name="T249">Codice)</text:span></text:p>
          </table:table-cell>
          <table:table-cell table:style-name="Tabella24.A4" table:number-columns-spanned="6" office:value-type="string">
            <text:p text:style-name="P199"/>
            <text:p text:style-name="P341"><text:span text:style-name="T249">[</text:span><text:span text:style-name="T262"> </text:span><text:span text:style-name="T249">]</text:span><text:span text:style-name="T260"> </text:span><text:span text:style-name="T249">Sì [</text:span><text:span text:style-name="T263"> </text:span><text:span text:style-name="T249">]</text:span><text:span text:style-name="T263"> </text:span><text:span text:style-name="T249">No</text:span></text:p>
            <text:p text:style-name="P499"><text:span text:style-name="T249">Indicare</text:span><text:span text:style-name="T291"> </text:span><text:span text:style-name="T249">i</text:span><text:span text:style-name="T291"> </text:span><text:span text:style-name="T249">lavori</text:span><text:span text:style-name="T275"> </text:span><text:span text:style-name="T249">[</text:span><text:span text:style-name="T40"><text:tab/></text:span><text:span text:style-name="T249">]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ella24.5">
          <table:table-cell table:style-name="Tabella24.A5" table:number-rows-spanned="3" office:value-type="string">
            <text:p text:style-name="P33"><text:span text:style-name="T249">1b)</text:span><text:span text:style-name="T302"> </text:span><text:span text:style-name="T249">Unicamente</text:span><text:span text:style-name="T266"> </text:span><text:span text:style-name="T249">per</text:span><text:span text:style-name="T266"> </text:span><text:span text:style-name="T249">gli</text:span><text:span text:style-name="T258"> </text:span><text:span text:style-name="T61">appalti</text:span><text:span text:style-name="T68"> </text:span><text:span text:style-name="T61">pubblici</text:span><text:span text:style-name="T96"> </text:span><text:span text:style-name="T61">di</text:span><text:span text:style-name="T81"> </text:span><text:span text:style-name="T61">forniture</text:span><text:span text:style-name="T84"> </text:span><text:span text:style-name="T61">e</text:span><text:span text:style-name="T78"> </text:span><text:span text:style-name="T61">di</text:span><text:span text:style-name="T92"> </text:span><text:span text:style-name="T61">servizi</text:span><text:span text:style-name="T249">:</text:span></text:p>
            <text:p text:style-name="P98"><text:span text:style-name="T249">di aver eseguito nel precedente triennio dalla data di</text:span><text:span text:style-name="T260"> </text:span><text:span text:style-name="T249">indizione</text:span><text:span text:style-name="T277"> </text:span><text:span text:style-name="T249">della</text:span><text:span text:style-name="T264"> </text:span><text:span text:style-name="T249">procedura</text:span><text:span text:style-name="T268"> </text:span><text:span text:style-name="T249">di</text:span><text:span text:style-name="T258"> </text:span><text:span text:style-name="T249">gara</text:span><text:span text:style-name="T264"> </text:span><text:span text:style-name="T249">contratti</text:span><text:span text:style-name="T264"> </text:span><text:span text:style-name="T249">analoghi</text:span><text:span text:style-name="T273"> </text:span><text:span text:style-name="T249">a</text:span><text:span text:style-name="T266"> </text:span><text:span text:style-name="T249">quello</text:span><text:span text:style-name="T275"> </text:span><text:span text:style-name="T249">in affidamento anche a favore di soggetti privati (art. 100,</text:span><text:span text:style-name="T260"> </text:span><text:span text:style-name="T249">comma</text:span><text:span text:style-name="T264"> </text:span><text:span text:style-name="T249">11, del</text:span><text:span text:style-name="T262"> </text:span><text:span text:style-name="T249">Codice):</text:span></text:p>
          </table:table-cell>
          <table:table-cell table:style-name="Tabella24.A1" table:number-columns-spanned="6" office:value-type="string">
            <text:p text:style-name="P87"><text:span text:style-name="T249">Numero</text:span><text:span text:style-name="T268"> </text:span><text:span text:style-name="T249">di</text:span><text:span text:style-name="T266"> </text:span><text:span text:style-name="T249">anni</text:span><text:span text:style-name="T266"> </text:span><text:span text:style-name="T249">(periodo</text:span><text:span text:style-name="T271"> </text:span><text:span text:style-name="T249">specificato</text:span><text:span text:style-name="T273"> </text:span><text:span text:style-name="T249">nell'avviso o</text:span><text:span text:style-name="T268"> </text:span><text:span text:style-name="T249">bando</text:span><text:span text:style-name="T277"> </text:span><text:span text:style-name="T249">pertinente</text:span><text:span text:style-name="T275"> </text:span><text:span text:style-name="T249">o</text:span><text:span text:style-name="T258"> </text:span><text:span text:style-name="T249">nei</text:span><text:span text:style-name="T258"> </text:span><text:span text:style-name="T249">documenti di</text:span><text:span text:style-name="T262"> </text:span><text:span text:style-name="T249">gara):</text:span></text:p>
            <text:p text:style-name="P343"><text:span text:style-name="T251">[……………..]</text:span><text:span text:style-name="T251"/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ella24.6">
          <table:covered-table-cell table:style-name="Tabella24.A4"/>
          <table:table-cell table:style-name="Tabella24.A4" table:number-rows-spanned="2" office:value-type="string">
            <text:p text:style-name="P171"/>
          </table:table-cell>
          <table:table-cell table:style-name="Tabella24.A5" office:value-type="string">
            <text:p text:style-name="P316"><text:span text:style-name="T249">Descrizione</text:span><text:span text:style-name="T249"/></text:p>
          </table:table-cell>
          <table:table-cell table:style-name="Tabella24.A5" office:value-type="string">
            <text:p text:style-name="P317"><text:span text:style-name="T249">importi</text:span><text:span text:style-name="T249"/></text:p>
          </table:table-cell>
          <table:table-cell table:style-name="Tabella24.A5" office:value-type="string">
            <text:p text:style-name="P317"><text:span text:style-name="T249">date</text:span><text:span text:style-name="T249"/></text:p>
          </table:table-cell>
          <table:table-cell table:style-name="Tabella24.A5" office:value-type="string">
            <text:p text:style-name="P317"><text:span text:style-name="T249">destinatari</text:span><text:span text:style-name="T249"/></text:p>
          </table:table-cell>
          <table:table-cell table:style-name="Tabella24.A4" table:number-rows-spanned="2" office:value-type="string">
            <text:p text:style-name="P171"/>
          </table:table-cell>
        </table:table-row>
        <table:table-row table:style-name="Tabella24.7">
          <table:covered-table-cell table:style-name="Tabella24.A4"/>
          <table:covered-table-cell table:style-name="Tabella24.A4"/>
          <table:table-cell table:style-name="Tabella24.C7" office:value-type="string">
            <text:p text:style-name="P171"/>
          </table:table-cell>
          <table:table-cell table:style-name="Tabella24.C7" office:value-type="string">
            <text:p text:style-name="P171"/>
          </table:table-cell>
          <table:table-cell table:style-name="Tabella24.C7" office:value-type="string">
            <text:p text:style-name="P171"/>
          </table:table-cell>
          <table:table-cell table:style-name="Tabella24.C7" office:value-type="string">
            <text:p text:style-name="P171"/>
          </table:table-cell>
          <table:covered-table-cell table:style-name="Tabella24.A4"/>
        </table:table-row>
        <table:table-row table:style-name="Tabella24.8">
          <table:table-cell table:style-name="Tabella24.A1" office:value-type="string">
            <text:p text:style-name="P457"><text:span text:style-name="T594">2)</text:span><text:span text:style-name="T630"> </text:span><text:span text:style-name="T594">Per </text:span><text:span text:style-name="T636"><text:s/></text:span><text:span text:style-name="T594">quanto </text:span><text:span text:style-name="T636"><text:s/></text:span><text:span text:style-name="T594">riguarda </text:span><text:span text:style-name="T636"><text:s/></text:span><text:span text:style-name="T594">gli </text:span><text:span text:style-name="T641"><text:s/></text:span><text:span text:style-name="T343">eventuali </text:span><text:span text:style-name="T395"><text:s/></text:span><text:span text:style-name="T343">altri </text:span><text:span text:style-name="T387"><text:s/></text:span><text:span text:style-name="T343">requisiti </text:span><text:span text:style-name="T387"><text:s/></text:span><text:span text:style-name="T343">tecnici </text:span><text:span text:style-name="T406"><text:s/></text:span><text:span text:style-name="T343">e</text:span></text:p>
          </table:table-cell>
          <table:table-cell table:style-name="Tabella24.B8" table:number-columns-spanned="6" office:value-type="string">
            <text:p text:style-name="P467"><text:span text:style-name="T597">[……]</text:span><text:span text:style-name="T597"/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ella24.9">
          <table:table-cell table:style-name="Tabella24.A2" office:value-type="string">
            <text:p text:style-name="P449"><text:span text:style-name="T343">professionali</text:span><text:span text:style-name="T409"> </text:span><text:span text:style-name="T594">specificati</text:span><text:span text:style-name="T642"> </text:span><text:span text:style-name="T594">nell'avviso</text:span><text:span text:style-name="T643"> </text:span><text:span text:style-name="T594">o</text:span><text:span text:style-name="T644"> </text:span><text:span text:style-name="T594">bando</text:span><text:span text:style-name="T642"> </text:span><text:span text:style-name="T594">pertinente</text:span><text:span text:style-name="T645"> </text:span><text:span text:style-name="T594">o</text:span><text:span text:style-name="T642"> </text:span><text:span text:style-name="T594">nei</text:span></text:p>
          </table:table-cell>
          <table:table-cell table:style-name="Tabella24.A2" table:number-columns-spanned="6" office:value-type="string">
            <text:p text:style-name="P172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ella24.10">
          <table:table-cell table:style-name="Tabella24.A2" office:value-type="string">
            <text:p text:style-name="P401"><text:span text:style-name="T594">documenti </text:span><text:span text:style-name="T627"><text:s/></text:span><text:span text:style-name="T594">di <text:s/></text:span><text:span text:style-name="T630"><text:s/></text:span><text:span text:style-name="T594">gara, <text:s/></text:span><text:span text:style-name="T631"><text:s/></text:span><text:span text:style-name="T594">l'operatore <text:s/></text:span><text:span text:style-name="T631"><text:s/></text:span><text:span text:style-name="T594">economico <text:s/></text:span><text:span text:style-name="T630"><text:s/></text:span><text:span text:style-name="T594">dichiara <text:s/></text:span><text:span text:style-name="T628"><text:s/></text:span><text:span text:style-name="T594">che:</text:span></text:p>
          </table:table-cell>
          <table:table-cell table:style-name="Tabella24.A2" table:number-columns-spanned="6" office:value-type="string">
            <text:p text:style-name="P171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ella24.11">
          <table:table-cell table:style-name="Tabella24.A2" office:value-type="string">
            <text:p text:style-name="P244"/>
            <text:p text:style-name="P86"><text:span text:style-name="T594">Se</text:span><text:span text:style-name="T604"> </text:span><text:span text:style-name="T594">la</text:span><text:span text:style-name="T605"> </text:span><text:span text:style-name="T594">documentazione</text:span><text:span text:style-name="T619"> </text:span><text:span text:style-name="T594">pertinente</text:span><text:span text:style-name="T619"> </text:span><text:span text:style-name="T342">eventualmente</text:span><text:span text:style-name="T410"> </text:span><text:span text:style-name="T594">specificata</text:span><text:span text:style-name="T607"> </text:span><text:span text:style-name="T594">nell'avviso</text:span><text:span text:style-name="T608"> </text:span><text:span text:style-name="T594">o</text:span><text:span text:style-name="T609"> </text:span><text:span text:style-name="T594">bando</text:span><text:span text:style-name="T609"> </text:span><text:span text:style-name="T594">pertinente o</text:span><text:span text:style-name="T604"> </text:span><text:span text:style-name="T594">nei</text:span><text:span text:style-name="T611"> </text:span><text:span text:style-name="T594">documenti di</text:span><text:span text:style-name="T608"> </text:span><text:span text:style-name="T594">gara</text:span><text:span text:style-name="T609"> </text:span><text:span text:style-name="T594">è</text:span></text:p>
            <text:p text:style-name="P468"><text:span text:style-name="T594">disponibile</text:span><text:span text:style-name="T626"> </text:span><text:span text:style-name="T594">elettronicamente,</text:span><text:span text:style-name="T615"> </text:span><text:span text:style-name="T594">indicare:</text:span></text:p>
          </table:table-cell>
          <table:table-cell table:style-name="Tabella24.A2" table:number-columns-spanned="6" office:value-type="string">
            <text:p text:style-name="P233"/>
            <text:p text:style-name="P78"><text:span text:style-name="T594">(indirizzo</text:span><text:span text:style-name="T615"> </text:span><text:span text:style-name="T594">web,</text:span><text:span text:style-name="T611"> </text:span><text:span text:style-name="T594">autorità</text:span><text:span text:style-name="T603"> </text:span><text:span text:style-name="T594">o</text:span><text:span text:style-name="T605"> </text:span><text:span text:style-name="T594">organismo</text:span><text:span text:style-name="T615"> </text:span><text:span text:style-name="T594">di</text:span><text:span text:style-name="T605"> </text:span><text:span text:style-name="T594">emanazione,</text:span><text:span text:style-name="T604"> </text:span><text:span text:style-name="T594">riferimento</text:span><text:span text:style-name="T625"> </text:span><text:span text:style-name="T594">preciso</text:span><text:span text:style-name="T600"> </text:span><text:span text:style-name="T594">della</text:span><text:span text:style-name="T602"> </text:span><text:span text:style-name="T594">documentazione):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ella24.12">
          <table:table-cell table:style-name="Tabella24.A4" office:value-type="string">
            <text:p text:style-name="P171"/>
          </table:table-cell>
          <table:table-cell table:style-name="Tabella24.A4" table:number-columns-spanned="6" office:value-type="string">
            <text:p text:style-name="P326"><text:span text:style-name="T597">[…………..][……….…][………..…]</text:span><text:span text:style-name="T597"/>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256"/>
      <text:h text:style-name="Heading_20_4" text:outline-level="4"><draw:frame draw:style-name="fr1" draw:name="Cornice27" text:anchor-type="char" svg:x="2.896cm" svg:y="0.677cm" svg:width="16.039cm" svg:height="0.974cm" draw:z-index="28"><draw:text-box><text:p text:style-name="P25"><text:span text:style-name="T165">L'operatore</text:span><text:span text:style-name="T98"> </text:span><text:span text:style-name="T86">economico</text:span><text:span text:style-name="T108"> </text:span><text:span text:style-name="T86">deve</text:span><text:span text:style-name="T108"> </text:span><text:span text:style-name="T86">fornire</text:span><text:span text:style-name="T98"> </text:span><text:span text:style-name="T86">informazioni</text:span><text:span text:style-name="T74"> </text:span><text:span text:style-name="T86">solo</text:span><text:span text:style-name="T71"> </text:span><text:span text:style-name="T86">se</text:span><text:span text:style-name="T112"> </text:span><text:span text:style-name="T86">i</text:span><text:span text:style-name="T108"> </text:span><text:span text:style-name="T86">programmi</text:span><text:span text:style-name="T108"> </text:span><text:span text:style-name="T86">di</text:span><text:span text:style-name="T69"> </text:span><text:span text:style-name="T86">garanzia</text:span><text:span text:style-name="T112"> </text:span><text:span text:style-name="T86">della</text:span><text:span text:style-name="T108"> </text:span><text:span text:style-name="T86">qualità</text:span><text:span text:style-name="T98"> </text:span><text:span text:style-name="T58">e/o</text:span><text:span text:style-name="T108"> </text:span><text:span text:style-name="T58">le</text:span><text:span text:style-name="T98"> </text:span><text:span text:style-name="T58">norme</text:span><text:span text:style-name="T98"> </text:span><text:span text:style-name="T58">di</text:span><text:span text:style-name="T108"> </text:span><text:span text:style-name="T58">gestione</text:span><text:span text:style-name="T108"> </text:span><text:span text:style-name="T58">ambientale</text:span><text:span text:style-name="T66"> </text:span><text:span text:style-name="T58">sono stati richiesti dalla stazione appaltante o dall’ente concedente nell'avviso o bando pertinente o nei documenti di gara ivi</text:span><text:span text:style-name="T66"> </text:span><text:span text:style-name="T58">citati.</text:span></text:p></draw:text-box></draw:frame><text:span text:style-name="T658">D:</text:span><text:span text:style-name="T659"> </text:span><text:span text:style-name="T658">SISTEMI</text:span><text:span text:style-name="T578"> </text:span><text:span text:style-name="T658">DI GARANZIA</text:span><text:span text:style-name="T671"> </text:span><text:span text:style-name="T658">DELLA</text:span><text:span text:style-name="T673"> </text:span><text:span text:style-name="T658">QUALITÀ</text:span><text:span text:style-name="T578"> </text:span><text:span text:style-name="T658">E</text:span><text:span text:style-name="T662"> </text:span><text:span text:style-name="T658">NORME</text:span><text:span text:style-name="T662"> </text:span><text:span text:style-name="T658">DI </text:span><text:span text:style-name="T578">GESTIONE</text:span><text:span text:style-name="T661"> </text:span><text:span text:style-name="T578">AMBIENTALE</text:span></text:h>
      <text:p text:style-name="P260"/>
      <table:table table:name="Tabella25" table:style-name="Tabella25">
        <table:table-column table:style-name="Tabella25.A"/>
        <table:table-column table:style-name="Tabella25.B"/>
        <table:table-row table:style-name="Tabella25.1">
          <table:table-cell table:style-name="Tabella25.A1" office:value-type="string">
            <text:p text:style-name="P32"><text:span text:style-name="T58">Sistemi</text:span><text:span text:style-name="T95"> </text:span><text:span text:style-name="T58">di</text:span><text:span text:style-name="T86"> </text:span><text:span text:style-name="T58">garanzia</text:span><text:span text:style-name="T82"> </text:span><text:span text:style-name="T58">della</text:span><text:span text:style-name="T74"> </text:span><text:span text:style-name="T58">qualità</text:span><text:span text:style-name="T76"> </text:span><text:span text:style-name="T58">e</text:span><text:span text:style-name="T74"> </text:span><text:span text:style-name="T58">norme</text:span><text:span text:style-name="T69"> </text:span><text:span text:style-name="T58">di</text:span><text:span text:style-name="T69"> </text:span><text:span text:style-name="T58">gestione</text:span><text:span text:style-name="T90"> </text:span><text:span text:style-name="T58">ambientale</text:span></text:p>
          </table:table-cell>
          <table:table-cell table:style-name="Tabella25.A1" office:value-type="string">
            <text:p text:style-name="P347"><text:span text:style-name="T59">Risposta:</text:span><text:span text:style-name="T59"/></text:p>
          </table:table-cell>
        </table:table-row>
        <text:soft-page-break/>
        <table:table-row table:style-name="Tabella25.2">
          <table:table-cell table:style-name="Tabella25.A2" office:value-type="string">
            <text:p text:style-name="P88"><text:span text:style-name="T249">L'operatore economico potrà presentare </text:span><text:span text:style-name="T58">certificati </text:span><text:span text:style-name="T249">rilasciati da</text:span><text:span text:style-name="T260"> </text:span><text:span text:style-name="T249">organismi</text:span><text:span text:style-name="T277"> </text:span><text:span text:style-name="T249">indipendenti</text:span><text:span text:style-name="T266"> </text:span><text:span text:style-name="T249">per</text:span><text:span text:style-name="T264"> </text:span><text:span text:style-name="T249">attestare</text:span><text:span text:style-name="T288"> </text:span><text:span text:style-name="T249">che</text:span><text:span text:style-name="T277"> </text:span><text:span text:style-name="T249">egli</text:span><text:span text:style-name="T264"> </text:span><text:span text:style-name="T249">soddisfa</text:span><text:span text:style-name="T268"> </text:span><text:span text:style-name="T249">determinate</text:span><text:span text:style-name="T275"> </text:span><text:span text:style-name="T58">norme di garanzia della qualità</text:span><text:span text:style-name="T249">, compresa l'accessibilità per le</text:span><text:span text:style-name="T260"> </text:span><text:span text:style-name="T249">persone</text:span><text:span text:style-name="T273"> </text:span><text:span text:style-name="T249">con</text:span><text:span text:style-name="T260"> </text:span><text:span text:style-name="T249">disabilità?</text:span></text:p>
          </table:table-cell>
          <table:table-cell table:style-name="Tabella25.A2" office:value-type="string">
            <text:p text:style-name="P347"><text:span text:style-name="T249">[</text:span><text:span text:style-name="T262"> </text:span><text:span text:style-name="T249">]</text:span><text:span text:style-name="T260"> </text:span><text:span text:style-name="T249">Sì [</text:span><text:span text:style-name="T262"> </text:span><text:span text:style-name="T249">]</text:span><text:span text:style-name="T263"> </text:span><text:span text:style-name="T249">No</text:span></text:p>
          </table:table-cell>
        </table:table-row>
        <table:table-row table:style-name="Tabella25.3">
          <table:table-cell table:style-name="Tabella25.A3" office:value-type="string">
            <text:p text:style-name="P89"><text:span text:style-name="T58">In</text:span><text:span text:style-name="T76"> </text:span><text:span text:style-name="T58">caso</text:span><text:span text:style-name="T95"> </text:span><text:span text:style-name="T58">negativo</text:span><text:span text:style-name="T249">,</text:span><text:span text:style-name="T273"> </text:span><text:span text:style-name="T249">spiegare</text:span><text:span text:style-name="T264"> </text:span><text:span text:style-name="T249">perché</text:span><text:span text:style-name="T264"> </text:span><text:span text:style-name="T249">e</text:span><text:span text:style-name="T273"> </text:span><text:span text:style-name="T249">precisare</text:span><text:span text:style-name="T266"> </text:span><text:span text:style-name="T249">di</text:span><text:span text:style-name="T266"> </text:span><text:span text:style-name="T249">quali</text:span><text:span text:style-name="T264"> </text:span><text:span text:style-name="T249">altri</text:span><text:span text:style-name="T266"> </text:span><text:span text:style-name="T249">mezzi</text:span><text:span text:style-name="T275"> </text:span><text:span text:style-name="T249">di</text:span><text:span text:style-name="T273"> </text:span><text:span text:style-name="T249">prova</text:span><text:span text:style-name="T258"> </text:span><text:span text:style-name="T249">relativi</text:span><text:span text:style-name="T266"> </text:span><text:span text:style-name="T249">al</text:span><text:span text:style-name="T277"> </text:span><text:span text:style-name="T249">programma</text:span><text:span text:style-name="T266"> </text:span><text:span text:style-name="T249">di</text:span><text:span text:style-name="T277"> </text:span><text:span text:style-name="T249">garanzia</text:span><text:span text:style-name="T264"> </text:span><text:span text:style-name="T249">della</text:span><text:span text:style-name="T264"> </text:span><text:span text:style-name="T249">qualità</text:span><text:span text:style-name="T264"> </text:span><text:span text:style-name="T249">si</text:span><text:span text:style-name="T277"> </text:span><text:span text:style-name="T249">dispone:</text:span></text:p>
          </table:table-cell>
          <table:table-cell table:style-name="Tabella25.A3" office:value-type="string">
            <text:p text:style-name="P346"><text:span text:style-name="T251">[………..…]</text:span><text:span text:style-name="T303"> </text:span><text:span text:style-name="T251">[…….……]</text:span></text:p>
          </table:table-cell>
        </table:table-row>
        <table:table-row table:style-name="Tabella25.4">
          <table:table-cell table:style-name="Tabella25.A3" office:value-type="string">
            <text:p text:style-name="P148"><text:span text:style-name="T249">Se</text:span><text:span text:style-name="T277"> </text:span><text:span text:style-name="T249">la</text:span><text:span text:style-name="T264"> </text:span><text:span text:style-name="T249">documentazione</text:span><text:span text:style-name="T288"> </text:span><text:span text:style-name="T249">pertinente</text:span><text:span text:style-name="T291"> </text:span><text:span text:style-name="T249">è</text:span><text:span text:style-name="T277"> </text:span><text:span text:style-name="T249">disponibile</text:span><text:span text:style-name="T271"> </text:span><text:span text:style-name="T249">elettronicamente,</text:span><text:span text:style-name="T275"> </text:span><text:span text:style-name="T249">indicare:</text:span></text:p>
          </table:table-cell>
          <table:table-cell table:style-name="Tabella25.A3" office:value-type="string">
            <text:p text:style-name="P165"/>
            <text:p text:style-name="P81"><text:span text:style-name="T249">(indirizzo</text:span><text:span text:style-name="T271"> </text:span><text:span text:style-name="T249">web,</text:span><text:span text:style-name="T273"> </text:span><text:span text:style-name="T249">autorità</text:span><text:span text:style-name="T268"> </text:span><text:span text:style-name="T249">o</text:span><text:span text:style-name="T266"> </text:span><text:span text:style-name="T249">organismo</text:span><text:span text:style-name="T271"> </text:span><text:span text:style-name="T249">di</text:span><text:span text:style-name="T266"> </text:span><text:span text:style-name="T249">emanazione,</text:span><text:span text:style-name="T264"> </text:span><text:span text:style-name="T249">riferimento</text:span><text:span text:style-name="T286"> </text:span><text:span text:style-name="T249">preciso</text:span><text:span text:style-name="T263"> </text:span><text:span text:style-name="T249">della</text:span><text:span text:style-name="T262"> </text:span><text:span text:style-name="T249">documentazione):</text:span></text:p>
          </table:table-cell>
        </table:table-row>
        <table:table-row table:style-name="Tabella25.5">
          <table:table-cell table:style-name="Tabella25.A5" office:value-type="string">
            <text:p text:style-name="P171"/>
          </table:table-cell>
          <table:table-cell table:style-name="Tabella25.A5" office:value-type="string">
            <text:p text:style-name="P324"><text:span text:style-name="T251">[……..…][…………][…………]</text:span><text:span text:style-name="T251"/></text:p>
          </table:table-cell>
        </table:table-row>
        <table:table-row table:style-name="Tabella25.6">
          <table:table-cell table:style-name="Tabella25.A1" office:value-type="string">
            <text:p text:style-name="P91"><text:span text:style-name="T249">L'operatore economico potrà presentare </text:span><text:span text:style-name="T58">certificati </text:span><text:span text:style-name="T249">rilasciati da</text:span><text:span text:style-name="T260"> </text:span><text:span text:style-name="T249">organismi</text:span><text:span text:style-name="T268"> </text:span><text:span text:style-name="T249">indipendenti</text:span><text:span text:style-name="T273"> </text:span><text:span text:style-name="T249">per</text:span><text:span text:style-name="T264"> </text:span><text:span text:style-name="T249">attestare</text:span><text:span text:style-name="T291"> </text:span><text:span text:style-name="T249">che</text:span><text:span text:style-name="T264"> </text:span><text:span text:style-name="T249">egli</text:span><text:span text:style-name="T266"> </text:span><text:span text:style-name="T249">rispetta</text:span><text:span text:style-name="T277"> </text:span><text:span text:style-name="T249">determinati</text:span><text:span text:style-name="T275"> </text:span><text:span text:style-name="T58">sistemi o</text:span><text:span text:style-name="T79"> </text:span><text:span text:style-name="T58">norme</text:span><text:span text:style-name="T66"> </text:span><text:span text:style-name="T58">di</text:span><text:span text:style-name="T114"> </text:span><text:span text:style-name="T58">gestione</text:span><text:span text:style-name="T95"> </text:span><text:span text:style-name="T58">ambientale</text:span><text:span text:style-name="T249">?</text:span></text:p>
            <text:p text:style-name="P90"><text:span text:style-name="T58">In</text:span><text:span text:style-name="T76"> </text:span><text:span text:style-name="T58">caso</text:span><text:span text:style-name="T95"> </text:span><text:span text:style-name="T58">negativo</text:span><text:span text:style-name="T249">,</text:span><text:span text:style-name="T273"> </text:span><text:span text:style-name="T249">spiegare</text:span><text:span text:style-name="T264"> </text:span><text:span text:style-name="T249">perché</text:span><text:span text:style-name="T264"> </text:span><text:span text:style-name="T249">e</text:span><text:span text:style-name="T273"> </text:span><text:span text:style-name="T249">precisare</text:span><text:span text:style-name="T266"> </text:span><text:span text:style-name="T249">di</text:span><text:span text:style-name="T266"> </text:span><text:span text:style-name="T249">quali</text:span><text:span text:style-name="T264"> </text:span><text:span text:style-name="T249">altri</text:span><text:span text:style-name="T266"> </text:span><text:span text:style-name="T249">mezzi</text:span><text:span text:style-name="T275"> </text:span><text:span text:style-name="T249">di prova relativi ai </text:span><text:span text:style-name="T58">sistemi o norme di gestione ambientale </text:span><text:span text:style-name="T249">si</text:span><text:span text:style-name="T260"> </text:span><text:span text:style-name="T249">dispone:</text:span></text:p>
            <text:p text:style-name="P83"><text:span text:style-name="T249">Se</text:span><text:span text:style-name="T277"> </text:span><text:span text:style-name="T249">la</text:span><text:span text:style-name="T264"> </text:span><text:span text:style-name="T249">documentazione</text:span><text:span text:style-name="T288"> </text:span><text:span text:style-name="T249">pertinente</text:span><text:span text:style-name="T291"> </text:span><text:span text:style-name="T249">è</text:span><text:span text:style-name="T277"> </text:span><text:span text:style-name="T249">disponibile</text:span><text:span text:style-name="T271"> </text:span><text:span text:style-name="T249">elettronicamente,</text:span><text:span text:style-name="T275"> </text:span><text:span text:style-name="T249">indicare:</text:span></text:p>
          </table:table-cell>
          <table:table-cell table:style-name="Tabella25.A1" office:value-type="string">
            <text:p text:style-name="P347"><text:span text:style-name="T249">[</text:span><text:span text:style-name="T262"> </text:span><text:span text:style-name="T249">]</text:span><text:span text:style-name="T260"> </text:span><text:span text:style-name="T249">Sì [</text:span><text:span text:style-name="T262"> </text:span><text:span text:style-name="T249">]</text:span><text:span text:style-name="T263"> </text:span><text:span text:style-name="T249">No</text:span></text:p>
            <text:p text:style-name="P198"/>
            <text:p text:style-name="P198"/>
            <text:p text:style-name="P198"/>
            <text:p text:style-name="P319"><text:span text:style-name="T253">[………..…]</text:span><text:span text:style-name="T304"> </text:span><text:span text:style-name="T253">[…………]</text:span></text:p>
            <text:p text:style-name="P319"/>
            <text:p text:style-name="P102"><text:span text:style-name="T249">(indirizzo</text:span><text:span text:style-name="T271"> </text:span><text:span text:style-name="T249">web,</text:span><text:span text:style-name="T273"> </text:span><text:span text:style-name="T249">autorità</text:span><text:span text:style-name="T268"> </text:span><text:span text:style-name="T249">o</text:span><text:span text:style-name="T266"> </text:span><text:span text:style-name="T249">organismo</text:span><text:span text:style-name="T271"> </text:span><text:span text:style-name="T249">di</text:span><text:span text:style-name="T266"> </text:span><text:span text:style-name="T249">emanazione,</text:span><text:span text:style-name="T264"> </text:span><text:span text:style-name="T249">riferimento</text:span><text:span text:style-name="T286"> </text:span><text:span text:style-name="T249">preciso</text:span><text:span text:style-name="T263"> </text:span><text:span text:style-name="T249">della</text:span><text:span text:style-name="T262"> </text:span><text:span text:style-name="T249">documentazione):</text:span></text:p>
            <text:p text:style-name="P386"><text:span text:style-name="T257">[…………][……..…][……..…]</text:span><text:span text:style-name="T257"/></text:p>
          </table:table-cell>
        </table:table-row>
      </table:table>
      <text:p text:style-name="P264"/>
      <text:p text:style-name="P544"/>
      <text:p text:style-name="P135"><text:span text:style-name="T43">Parte</text:span><text:span text:style-name="T44"> </text:span><text:span text:style-name="T43">V:</text:span><text:span text:style-name="T45"> </text:span><text:span text:style-name="T43">Riduzione</text:span><text:span text:style-name="T46"> </text:span><text:span text:style-name="T43">del</text:span><text:span text:style-name="T46"> </text:span><text:span text:style-name="T43">numero</text:span><text:span text:style-name="T47"> </text:span><text:span text:style-name="T43">di</text:span><text:span text:style-name="T48"> </text:span><text:span text:style-name="T43">candidati</text:span><text:span text:style-name="T48"> </text:span><text:span text:style-name="T336">qualificati</text:span><text:span text:style-name="T337"> </text:span><text:span text:style-name="T593">(A</text:span><text:span text:style-name="T676">RTICOLO</text:span><text:span text:style-name="T677"> </text:span><text:span text:style-name="T646">70,</text:span><text:span text:style-name="T653"> </text:span><text:span text:style-name="T676">COMMA</text:span><text:span text:style-name="T678"> </text:span><text:span text:style-name="T646">6,</text:span><text:span text:style-name="T654"> </text:span><text:span text:style-name="T676">DEL</text:span><text:span text:style-name="T679"> </text:span><text:span text:style-name="T646">C</text:span><text:span text:style-name="T676">ODICE</text:span><text:span text:style-name="T646">)</text:span></text:p>
      <text:p text:style-name="P116"><text:span text:style-name="T59">L'operatore</text:span><text:span text:style-name="T99"> </text:span><text:span text:style-name="T59">economico</text:span><text:span text:style-name="T77"> </text:span><text:span text:style-name="T59">dichiara:</text:span></text:p>
      <text:p text:style-name="P224"/>
      <table:table table:name="Tabella27" table:style-name="Tabella27">
        <table:table-column table:style-name="Tabella27.A"/>
        <table:table-column table:style-name="Tabella27.B"/>
        <table:table-row table:style-name="Tabella27.1">
          <table:table-cell table:style-name="Tabella27.A1" office:value-type="string">
            <text:p text:style-name="P333"><text:span text:style-name="T59">Riduzione</text:span><text:span text:style-name="T83"> </text:span><text:span text:style-name="T59">del</text:span><text:span text:style-name="T83"> </text:span><text:span text:style-name="T59">numero</text:span></text:p>
          </table:table-cell>
          <table:table-cell table:style-name="Tabella27.A1" office:value-type="string">
            <text:p text:style-name="P333"><text:span text:style-name="T59">Risposta:</text:span><text:span text:style-name="T59"/></text:p>
          </table:table-cell>
        </table:table-row>
        <table:table-row table:style-name="Tabella27.2">
          <table:table-cell table:style-name="Tabella27.A2" office:value-type="string">
            <text:p text:style-name="P333"><text:span text:style-name="T249">Di</text:span><text:span text:style-name="T273"> </text:span><text:span text:style-name="T59">soddisfare</text:span><text:span text:style-name="T83"> </text:span><text:span text:style-name="T249">i</text:span><text:span text:style-name="T277"> </text:span><text:span text:style-name="T249">criteri</text:span><text:span text:style-name="T277"> </text:span><text:span text:style-name="T249">e</text:span><text:span text:style-name="T266"> </text:span><text:span text:style-name="T249">le</text:span><text:span text:style-name="T273"> </text:span><text:span text:style-name="T249">regole</text:span><text:span text:style-name="T273"> </text:span><text:span text:style-name="T249">obiettivi</text:span><text:span text:style-name="T266"> </text:span><text:span text:style-name="T249">e</text:span><text:span text:style-name="T273"> </text:span><text:span text:style-name="T249">non</text:span><text:span text:style-name="T273"> </text:span><text:span text:style-name="T249">discriminatori</text:span><text:span text:style-name="T273"> </text:span><text:span text:style-name="T249">da</text:span></text:p>
            <text:p text:style-name="P459"><text:span text:style-name="T249">applicare</text:span><text:span text:style-name="T273"> </text:span><text:span text:style-name="T249">per</text:span><text:span text:style-name="T258"> </text:span><text:span text:style-name="T249">limitare</text:span><text:span text:style-name="T264"> </text:span><text:span text:style-name="T249">il</text:span><text:span text:style-name="T264"> </text:span><text:span text:style-name="T249">numero</text:span><text:span text:style-name="T273"> </text:span><text:span text:style-name="T249">di</text:span><text:span text:style-name="T277"> </text:span><text:span text:style-name="T249">candidati,</text:span><text:span text:style-name="T266"> </text:span><text:span text:style-name="T249">come</text:span><text:span text:style-name="T273"> </text:span><text:span text:style-name="T249">di</text:span><text:span text:style-name="T277"> </text:span><text:span text:style-name="T249">seguito</text:span><text:span text:style-name="T275"> </text:span><text:span text:style-name="T249">indicato</text:span><text:span text:style-name="T260"> </text:span><text:span text:style-name="T249">:</text:span></text:p>
          </table:table-cell>
          <table:table-cell table:style-name="Tabella27.A2" office:value-type="string">
            <text:p text:style-name="P347"><text:span text:style-name="T253">[…………….]</text:span><text:span text:style-name="T253"/></text:p>
          </table:table-cell>
        </table:table-row>
        <table:table-row table:style-name="Tabella27.3">
          <table:table-cell table:style-name="Tabella27.A3" office:value-type="string">
            <text:p text:style-name="P92"><text:span text:style-name="T249">Se sono richiesti determinati certificati o altre forme di prove</text:span><text:span text:style-name="T260"> </text:span><text:span text:style-name="T249">documentali,</text:span><text:span text:style-name="T266"> </text:span><text:span text:style-name="T249">indicare</text:span><text:span text:style-name="T277"> </text:span><text:span text:style-name="T249">per</text:span><text:span text:style-name="T277"> </text:span><text:span text:style-name="T59">ciascun</text:span><text:span text:style-name="T75"> </text:span><text:span text:style-name="T59">documento</text:span><text:span text:style-name="T99"> </text:span><text:span text:style-name="T249">se</text:span><text:span text:style-name="T266"> </text:span><text:span text:style-name="T249">l'operatore</text:span><text:span text:style-name="T275"> </text:span><text:span text:style-name="T249">economico dispone</text:span><text:span text:style-name="T273"> </text:span><text:span text:style-name="T249">dei</text:span><text:span text:style-name="T258"> </text:span><text:span text:style-name="T249">documenti richiesti:</text:span></text:p>
          </table:table-cell>
          <table:table-cell table:style-name="Tabella27.A3" office:value-type="string">
            <text:p text:style-name="P326"><text:span text:style-name="T249">[</text:span><text:span text:style-name="T260"> </text:span><text:span text:style-name="T249">]</text:span><text:span text:style-name="T260"> </text:span><text:span text:style-name="T249">Sì</text:span><text:span text:style-name="T258"> </text:span><text:span text:style-name="T249">[</text:span><text:span text:style-name="T262"> </text:span><text:span text:style-name="T249">]</text:span><text:span text:style-name="T262"> </text:span><text:span text:style-name="T249">No (</text:span><text:span text:style-name="T172">29</text:span><text:span text:style-name="T249">)</text:span></text:p>
          </table:table-cell>
        </table:table-row>
        <table:table-row table:style-name="Tabella27.4">
          <table:table-cell table:style-name="Tabella27.A3" office:value-type="string">
            <text:p text:style-name="P395"><text:span text:style-name="T249">Se alcuni di tali certificati o altre forme di prove documentali sono</text:span><text:span text:style-name="T260"> </text:span><text:span text:style-name="T258">disponibili</text:span><text:span text:style-name="T268"> </text:span><text:span text:style-name="T249">elettronicamente</text:span><text:span text:style-name="T268"> </text:span><text:span text:style-name="T249">(</text:span><text:span text:style-name="T307">28</text:span><text:span text:style-name="T249">),</text:span><text:span text:style-name="T268"> </text:span><text:span text:style-name="T249">indicare</text:span><text:span text:style-name="T266"> </text:span><text:span text:style-name="T249">per</text:span><text:span text:style-name="T271"> </text:span><text:span text:style-name="T59">ciascun</text:span><text:span text:style-name="T72"> </text:span><text:span text:style-name="T59">documento</text:span><text:span text:style-name="T249">:</text:span></text:p>
          </table:table-cell>
          <table:table-cell table:style-name="Tabella27.A3" office:value-type="string">
            <text:p text:style-name="P93"><text:span text:style-name="T249">(indirizzo</text:span><text:span text:style-name="T271"> </text:span><text:span text:style-name="T249">web,</text:span><text:span text:style-name="T266"> </text:span><text:span text:style-name="T249">autorità</text:span><text:span text:style-name="T268"> </text:span><text:span text:style-name="T249">o</text:span><text:span text:style-name="T266"> </text:span><text:span text:style-name="T249">organismo</text:span><text:span text:style-name="T271"> </text:span><text:span text:style-name="T249">di</text:span><text:span text:style-name="T264"> </text:span><text:span text:style-name="T249">emanazione,</text:span><text:span text:style-name="T277"> </text:span><text:span text:style-name="T249">riferimento</text:span><text:span text:style-name="T264"> </text:span><text:span text:style-name="T249">preciso</text:span><text:span text:style-name="T275"> </text:span><text:span text:style-name="T249">della documentazione):</text:span></text:p>
          </table:table-cell>
        </table:table-row>
        <table:table-row table:style-name="Tabella27.5">
          <table:table-cell table:style-name="Tabella27.A5" office:value-type="string">
            <text:p text:style-name="P171"/>
          </table:table-cell>
          <table:table-cell table:style-name="Tabella27.A5" office:value-type="string">
            <text:p text:style-name="P324"><text:span text:style-name="T251">[………..…][……………][……………](</text:span><text:span text:style-name="T173">30</text:span><text:span text:style-name="T251">)</text:span></text:p>
          </table:table-cell>
        </table:table-row>
      </table:table>
      <text:p text:style-name="P221"/>
      <text:p text:style-name="P225"/>
      <text:h text:style-name="P123" text:outline-level="1"><text:span text:style-name="T1">Parte</text:span><text:span text:style-name="T240"> </text:span><text:span text:style-name="T1">VI:</text:span><text:span text:style-name="T177"> </text:span><text:span text:style-name="T1">Dichiarazioni</text:span><text:span text:style-name="T321"> </text:span><text:span text:style-name="T1">finali</text:span></text:h>
      <text:p text:style-name="P179"/>
      <text:h text:style-name="P12" text:outline-level="5"><text:span text:style-name="T55">Il sottoscritto/I sottoscritti dichiara/dichiarano formalmente che le informazioni riportate nelle precedenti parti da II a V sono veritiere e</text:span><text:span text:style-name="T220"> </text:span><text:span text:style-name="T55">corrette e che il sottoscritto/i sottoscritti è/sono consapevole/consapevoli delle conseguenze di una grave falsa dichiarazione</text:span><text:span text:style-name="T578">, ai sensi</text:span><text:span text:style-name="T659"> </text:span><text:span text:style-name="T578">dell’articolo</text:span><text:span text:style-name="T669"> </text:span><text:span text:style-name="T578">76</text:span><text:span text:style-name="T658"> </text:span><text:span text:style-name="T578">del</text:span><text:span text:style-name="T659"> </text:span><text:span text:style-name="T578">DPR</text:span><text:span text:style-name="T669"> </text:span><text:span text:style-name="T578">445/2000.</text:span></text:h>
      <text:p text:style-name="P44"><text:span text:style-name="T376">Ferme restando le disposizioni degli articoli</text:span><text:span text:style-name="T379"> </text:span><text:span text:style-name="T376">40, 43 e 46 del DPR 445/2000, il sottoscritto/I sottoscritti dichiara/dichiarano </text:span><text:span text:style-name="T62">formalmente di</text:span><text:span text:style-name="T93"> </text:span><text:span text:style-name="T89">essere</text:span><text:span text:style-name="T115"> </text:span><text:span text:style-name="T89">in</text:span><text:span text:style-name="T115"> </text:span><text:span text:style-name="T89">grado</text:span><text:span text:style-name="T116"> </text:span><text:span text:style-name="T89">di</text:span><text:span text:style-name="T73"> </text:span><text:span text:style-name="T89">produrre,</text:span><text:span text:style-name="T100"> </text:span><text:span text:style-name="T89">su</text:span><text:span text:style-name="T110"> </text:span><text:span text:style-name="T89">richiesta</text:span><text:span text:style-name="T115"> </text:span><text:span text:style-name="T89">e</text:span><text:span text:style-name="T110"> </text:span><text:span text:style-name="T89">senza</text:span><text:span text:style-name="T73"> </text:span><text:span text:style-name="T89">indugio,</text:span><text:span text:style-name="T100"> </text:span><text:span text:style-name="T89">i</text:span><text:span text:style-name="T116"> </text:span><text:span text:style-name="T89">certificati</text:span><text:span text:style-name="T115"> </text:span><text:span text:style-name="T89">e</text:span><text:span text:style-name="T110"> </text:span><text:span text:style-name="T89">le</text:span><text:span text:style-name="T110"> </text:span><text:span text:style-name="T89">altre</text:span><text:span text:style-name="T115"> </text:span><text:span text:style-name="T62">forme</text:span><text:span text:style-name="T110"> </text:span><text:span text:style-name="T62">di</text:span><text:span text:style-name="T110"> </text:span><text:span text:style-name="T62">prove</text:span><text:span text:style-name="T110"> </text:span><text:span text:style-name="T62">documentali</text:span><text:span text:style-name="T107"> </text:span><text:span text:style-name="T62">del</text:span><text:span text:style-name="T116"> </text:span><text:span text:style-name="T62">caso,</text:span><text:span text:style-name="T73"> </text:span><text:span text:style-name="T62">con</text:span><text:span text:style-name="T113"> </text:span><text:span text:style-name="T62">le</text:span><text:span text:style-name="T113"> </text:span><text:span text:style-name="T62">seguenti</text:span><text:span text:style-name="T115"> </text:span><text:span text:style-name="T62">eccezioni:</text:span></text:p>
      <text:list text:style-name="WWNum1">
        <text:list-item>
          <text:h text:style-name="P501" text:outline-level="5"><text:span text:style-name="T55">se</text:span><text:span text:style-name="T322"> </text:span><text:span text:style-name="T55">la</text:span><text:span text:style-name="T323"> </text:span><text:span text:style-name="T55">stazione</text:span><text:span text:style-name="T324"> </text:span><text:span text:style-name="T55">appaltante</text:span><text:span text:style-name="T322"> </text:span><text:span text:style-name="T55">o</text:span><text:span text:style-name="T322"> </text:span><text:span text:style-name="T55">l’ente</text:span><text:span text:style-name="T325"> </text:span><text:span text:style-name="T55">concedente</text:span><text:span text:style-name="T322"> </text:span><text:span text:style-name="T55">hanno</text:span><text:span text:style-name="T326"> </text:span><text:span text:style-name="T55">la</text:span><text:span text:style-name="T322"> </text:span><text:span text:style-name="T55">possibilità</text:span><text:span text:style-name="T322"> </text:span><text:span text:style-name="T55">di</text:span><text:span text:style-name="T322"> </text:span><text:span text:style-name="T55">acquisire</text:span><text:span text:style-name="T327"> </text:span><text:span text:style-name="T55">direttamente</text:span><text:span text:style-name="T322"> </text:span><text:span text:style-name="T55">la</text:span><text:span text:style-name="T324"> </text:span><text:span text:style-name="T55">documentazione</text:span><text:span text:style-name="T322"> </text:span><text:span text:style-name="T55">complementare</text:span><text:span text:style-name="T328"> </text:span><text:span text:style-name="T55">accedendo</text:span><text:span text:style-name="T54"> </text:span><text:span text:style-name="T55">a</text:span><text:span text:style-name="T50"> </text:span><text:span text:style-name="T55">una</text:span><text:span text:style-name="T224"> </text:span><text:span text:style-name="T55">banca</text:span><text:span text:style-name="T50"> </text:span><text:span text:style-name="T55">dati nazionale</text:span><text:span text:style-name="T50"> </text:span><text:span text:style-name="T55">che</text:span><text:span text:style-name="T329"> </text:span><text:span text:style-name="T55">sia</text:span><text:span text:style-name="T329"> </text:span><text:span text:style-name="T55">disponibile</text:span><text:span text:style-name="T223"> </text:span><text:span text:style-name="T55">gratuitamente</text:span><text:span text:style-name="T50"> </text:span><text:span text:style-name="T55">in</text:span><text:span text:style-name="T50"> </text:span><text:span text:style-name="T55">un</text:span><text:span text:style-name="T329"> </text:span><text:span text:style-name="T55">qualunque</text:span><text:span text:style-name="T224"> </text:span><text:span text:style-name="T55">Stato membro</text:span><text:span text:style-name="T224"> </text:span><text:span text:style-name="T330">(</text:span><text:span text:style-name="T311">31</text:span><text:span text:style-name="T330">)</text:span><text:span text:style-name="T55">,</text:span><text:span text:style-name="T50"> </text:span><text:span text:style-name="T55">oppure</text:span></text:h>
        </text:list-item>
        <text:list-item>
          <text:p text:style-name="P502"><text:span text:style-name="T305">a</text:span><text:span text:style-name="T278"> </text:span><text:span text:style-name="T305">decorrere</text:span><text:span text:style-name="T272"> </text:span><text:span text:style-name="T305">al</text:span><text:span text:style-name="T270"> </text:span><text:span text:style-name="T305">più</text:span><text:span text:style-name="T272"> </text:span><text:span text:style-name="T305">tardi</text:span><text:span text:style-name="T270"> </text:span><text:span text:style-name="T305">dal</text:span><text:span text:style-name="T278"> </text:span><text:span text:style-name="T305">18</text:span><text:span text:style-name="T270"> </text:span><text:span text:style-name="T305">aprile</text:span><text:span text:style-name="T278"> </text:span><text:span text:style-name="T305">2018</text:span><text:span text:style-name="T290"> </text:span><text:span text:style-name="T305">(</text:span><text:span text:style-name="T309">32</text:span><text:span text:style-name="T305">),</text:span><text:span text:style-name="T265"> </text:span><text:span text:style-name="T305">la</text:span><text:span text:style-name="T280"> </text:span><text:span text:style-name="T305">stazione</text:span><text:span text:style-name="T267"> </text:span><text:span text:style-name="T305">appaltante</text:span><text:span text:style-name="T293"> </text:span><text:span text:style-name="T305">o</text:span><text:span text:style-name="T265"> </text:span><text:span text:style-name="T305">l’ente</text:span><text:span text:style-name="T270"> </text:span><text:span text:style-name="T305">concedente</text:span><text:span text:style-name="T270"> </text:span><text:span text:style-name="T305">sono</text:span><text:span text:style-name="T278"> </text:span><text:span text:style-name="T305">già</text:span><text:span text:style-name="T267"> </text:span><text:span text:style-name="T305">in</text:span><text:span text:style-name="T290"> </text:span><text:span text:style-name="T305">possesso</text:span><text:span text:style-name="T278"> </text:span><text:span text:style-name="T305">della</text:span><text:span text:style-name="T270"> </text:span><text:span text:style-name="T305">documentazione</text:span><text:span text:style-name="T267"> </text:span><text:span text:style-name="T305">in</text:span><text:span text:style-name="T296"> </text:span><text:span text:style-name="T305">questione</text:span><text:span text:style-name="T331">.</text:span></text:p>
        </text:list-item>
      </text:list>
      <text:p text:style-name="P20"><text:span text:style-name="T63">Il sottoscritto/I sottoscritti autorizza/autorizzano formalmente [nome della stazione appaltante o dell’ente concedente di cui alla parte I,</text:span><text:span text:style-name="T65"> </text:span><text:span text:style-name="T63">sezione A] ad accedere ai documenti complementari alle informazioni, di cui [alla parte/alla sezione/al punto o ai punti] del presente</text:span><text:span text:style-name="T65"> </text:span><text:span text:style-name="T63">documento di gara unico europeo, ai fini della </text:span><text:span text:style-name="T249">[procedura di appalto: (descrizione sommaria, estremi della pubblicazione nella </text:span><text:span text:style-name="T63">Gazzetta</text:span><text:span text:style-name="T65"> </text:span><text:span text:style-name="T63">ufficiale</text:span><text:span text:style-name="T97"> </text:span><text:span text:style-name="T63">dell'Unione</text:span><text:span text:style-name="T85"> </text:span><text:span text:style-name="T63">europea</text:span><text:span text:style-name="T249">,</text:span><text:span text:style-name="T260"> </text:span><text:span text:style-name="T249">numero</text:span><text:span text:style-name="T263"> </text:span><text:span text:style-name="T249">di</text:span><text:span text:style-name="T258"> </text:span><text:span text:style-name="T249">riferimento)]</text:span><text:span text:style-name="T63">.</text:span></text:p>
      <text:p text:style-name="P214"/>
      <text:p text:style-name="P214"/>
      <text:p text:style-name="P214"/>
      <text:p text:style-name="P388"><text:span text:style-name="T180">Data,</text:span><text:span text:style-name="T187"> </text:span><text:span text:style-name="T180">luogo</text:span><text:span text:style-name="T187"> </text:span><text:span text:style-name="T180">e, se richiesto</text:span><text:span text:style-name="T203"> </text:span><text:span text:style-name="T180">o</text:span><text:span text:style-name="T189"> </text:span><text:span text:style-name="T180">necessario,</text:span><text:span text:style-name="T187"> </text:span><text:span text:style-name="T180">firma/firme:</text:span><text:span text:style-name="T201"> </text:span><text:span text:style-name="T180">[</text:span><text:span text:style-name="T39"><text:tab/></text:span><text:span text:style-name="T180">]</text:span></text:p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262"><draw:rect text:anchor-type="char" draw:z-index="29" draw:name="Forma13" draw:style-name="gr4" draw:text-style-name="P547" svg:width="4.945cm" svg:height="0.022cm" svg:x="3.09cm" svg:y="0.572cm"><text:p/></draw:rect></text:p>
      <text:p text:style-name="P157"><text:span text:style-name="T243">(</text:span><text:span text:style-name="T247">28</text:span><text:span text:style-name="T243">) <text:s text:c="5"/></text:span><text:span text:style-name="T246"><text:s/></text:span><text:span text:style-name="T55">Indicare</text:span><text:span text:style-name="T221"> </text:span><text:span text:style-name="T55">chiaramente</text:span><text:span text:style-name="T239"> </text:span><text:span text:style-name="T55">la</text:span><text:span text:style-name="T222"> </text:span><text:span text:style-name="T55">voce</text:span><text:span text:style-name="T220"> </text:span><text:span text:style-name="T55">cui</text:span><text:span text:style-name="T220"> </text:span><text:span text:style-name="T55">si</text:span><text:span text:style-name="T220"> </text:span><text:span text:style-name="T55">riferisce</text:span><text:span text:style-name="T239"> </text:span><text:span text:style-name="T55">la risposta.</text:span></text:p>
      <text:p text:style-name="P392"><text:span text:style-name="T243">(</text:span><text:span text:style-name="T247">29</text:span><text:span text:style-name="T243">) <text:s text:c="5"/></text:span><text:span text:style-name="T246"><text:s/></text:span><text:span text:style-name="T225">Ripetere</text:span><text:span text:style-name="T230"> </text:span><text:span text:style-name="T225">tante</text:span><text:span text:style-name="T227"> </text:span><text:span text:style-name="T225">volte</text:span><text:span text:style-name="T230"> </text:span><text:span text:style-name="T225">quanto</text:span><text:span text:style-name="T235"> </text:span><text:span text:style-name="T225">necessario.</text:span></text:p>
      <text:p text:style-name="P392"><text:span text:style-name="T243">(</text:span><text:span text:style-name="T247">30</text:span><text:span text:style-name="T243">) <text:s text:c="5"/></text:span><text:span text:style-name="T246"><text:s/></text:span><text:span text:style-name="T225">Ripetere</text:span><text:span text:style-name="T230"> </text:span><text:span text:style-name="T225">tante</text:span><text:span text:style-name="T227"> </text:span><text:span text:style-name="T225">volte</text:span><text:span text:style-name="T230"> </text:span><text:span text:style-name="T225">quanto</text:span><text:span text:style-name="T235"> </text:span><text:span text:style-name="T225">necessario.</text:span></text:p>
      <text:p text:style-name="P37"><text:span text:style-name="T244">(</text:span><text:span text:style-name="T247">31</text:span><text:span text:style-name="T244">) <text:s text:c="5"/></text:span><text:span text:style-name="T245"><text:s/></text:span><text:span text:style-name="T225">A</text:span><text:span text:style-name="T236"> </text:span><text:span text:style-name="T225">condizione che</text:span><text:span text:style-name="T227"> </text:span><text:span text:style-name="T225">l'operatore</text:span><text:span text:style-name="T231"> </text:span><text:span text:style-name="T225">economico</text:span><text:span text:style-name="T228"> </text:span><text:span text:style-name="T225">abbia</text:span><text:span text:style-name="T231"> </text:span><text:span text:style-name="T225">fornito</text:span><text:span text:style-name="T227"> </text:span><text:span text:style-name="T225">le</text:span><text:span text:style-name="T230"> </text:span><text:span text:style-name="T225">informazioni</text:span><text:span text:style-name="T230"> </text:span><text:span text:style-name="T225">necessarie</text:span><text:span text:style-name="T237"> </text:span><text:span text:style-name="T225">(</text:span><text:span text:style-name="T160">indirizzo</text:span><text:span text:style-name="T150"> </text:span><text:span text:style-name="T160">web,</text:span><text:span text:style-name="T139"> </text:span><text:span text:style-name="T160">autorità</text:span><text:span text:style-name="T142"> </text:span><text:span text:style-name="T160">o</text:span><text:span text:style-name="T142"> </text:span><text:span text:style-name="T160">organismo</text:span><text:span text:style-name="T142"> </text:span><text:span text:style-name="T160">di</text:span><text:span text:style-name="T139"> </text:span><text:span text:style-name="T160">emanazione,</text:span><text:span text:style-name="T139"> </text:span><text:span text:style-name="T160">riferimento</text:span><text:span text:style-name="T150"> </text:span><text:span text:style-name="T160">preciso</text:span><text:span text:style-name="T142"> </text:span><text:span text:style-name="T160">della</text:span><text:span text:style-name="T147"> </text:span><text:span text:style-name="T160">documentazione)</text:span><text:span text:style-name="T153"> </text:span><text:span text:style-name="T160">in</text:span><text:span text:style-name="T150"> </text:span><text:span text:style-name="T160">modo</text:span><text:span text:style-name="T150"> </text:span><text:span text:style-name="T160">da</text:span><text:span text:style-name="T147"> </text:span><text:span text:style-name="T160">consentire</text:span><text:span text:style-name="T139"> </text:span><text:span text:style-name="T160">all'amministrazione</text:span><text:span text:style-name="T147"> </text:span><text:span text:style-name="T160">aggiudicatrice</text:span><text:span text:style-name="T150"> </text:span><text:span text:style-name="T160">o all'ente</text:span><text:span text:style-name="T147"> </text:span><text:span text:style-name="T160">aggiudicatore</text:span><text:span text:style-name="T147"> </text:span><text:span text:style-name="T160">di</text:span><text:span text:style-name="T162"> </text:span><text:span text:style-name="T160">acquisire</text:span><text:span text:style-name="T142"> </text:span><text:span text:style-name="T160">la</text:span><text:span text:style-name="T142"> </text:span><text:span text:style-name="T160">documentazione. Se</text:span><text:span text:style-name="T147"> </text:span><text:span text:style-name="T160">necessario,</text:span><text:span text:style-name="T150"> </text:span><text:span text:style-name="T160">accludere</text:span><text:span text:style-name="T142"> </text:span><text:span text:style-name="T160">il pertinente</text:span><text:span text:style-name="T150"> </text:span><text:span text:style-name="T160">assenso.</text:span></text:p>
      <text:p text:style-name="P245"><text:span text:style-name="T243">(</text:span><text:span text:style-name="T247">32</text:span><text:span text:style-name="T243">) <text:s text:c="5"/></text:span><text:span text:style-name="T246"><text:s/></text:span><text:span text:style-name="T55">In</text:span><text:span text:style-name="T220"> </text:span><text:span text:style-name="T55">funzione</text:span><text:span text:style-name="T220"> </text:span><text:span text:style-name="T55">dell'attuazione</text:span><text:span text:style-name="T220"> </text:span><text:span text:style-name="T55">nazionale</text:span><text:span text:style-name="T220"> </text:span><text:span text:style-name="T55">dell'articolo</text:span><text:span text:style-name="T221"> </text:span><text:span text:style-name="T55">59,</text:span><text:span text:style-name="T222"> </text:span><text:span text:style-name="T55">paragrafo</text:span><text:span text:style-name="T239"> </text:span><text:span text:style-name="T55">5,</text:span><text:span text:style-name="T221"> </text:span><text:span text:style-name="T55">secondo</text:span><text:span text:style-name="T239"> </text:span><text:span text:style-name="T55">comma,</text:span><text:span text:style-name="T222"> </text:span><text:span text:style-name="T55">della</text:span><text:span text:style-name="T222"> </text:span><text:span text:style-name="T55">direttiva</text:span><text:span text:style-name="T221"> </text:span><text:span text:style-name="T55">2014/24/UE.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roman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Cambria" svg:font-family="Cambria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Sans Serif" svg:font-family="'Microsoft Sans Serif'" style:font-family-generic="roman" style:font-pitch="variable"/>
    <style:font-face style:name="Microsoft Sans Serif1" svg:font-family="'Microsoft Sans Serif'" style:font-family-generic="system" style:font-pitch="variable"/>
    <style:font-face style:name="Microsoft YaHei" svg:font-family="'Microsoft YaHei'" style:font-family-generic="system" style:font-pitch="variable"/>
    <style:font-face style:name="OpenSymbol" svg:font-family="OpenSymbol" style:font-charset="x-symbol"/>
    <style:font-face style:name="Symbol" svg:font-family="Symbol" style:font-family-generic="roman" style:font-pitch="variable"/>
    <style:font-face style:name="Symbol1" svg:font-family="Symbol" style:font-adornments="Normale" style:font-family-generic="roman" style:font-pitch="variable" style:font-charset="x-symbol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Calibri" fo:font-size="11pt" fo:language="it" fo:country="IT" style:letter-kerning="false" style:font-name-asian="Calibri1" style:font-size-asian="11pt" style:language-asian="it" style:country-asian="IT" style:font-name-complex="Times New Roman1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loext:opacity="0%" style:font-name="Calibri" fo:font-size="11pt" fo:language="it" fo:country="IT" style:letter-kerning="false" style:font-name-asian="Calibri1" style:font-size-asian="11pt" style:language-asian="it" style:country-asian="IT" style:font-name-complex="Times New Roman1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start" style:justify-single-word="false" fo:orphans="0" fo:widows="0" style:writing-mode="lr-tb"/>
      <style:text-properties style:font-name="Microsoft Sans Serif" fo:font-family="'Microsoft Sans Serif'" style:font-family-generic="roman" style:font-pitch="variable" style:language-asian="en" style:country-asian="US" style:font-name-complex="Microsoft Sans Serif1" style:font-family-complex="'Microsoft Sans Serif'" style:font-family-generic-complex="system" style:font-pitch-complex="variabl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loext:linked-style-name="Body_20_Text_20_Char" style:class="text">
      <style:text-properties fo:font-size="5.5pt" style:font-size-asian="5.5pt" style:font-size-complex="5.5pt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ing_20_1" style:display-name="Heading 1" style:family="paragraph" style:parent-style-name="Standard" loext:linked-style-name="Heading_20_1_20_Char" style:default-outline-level="1" style:list-style-name="" style:class="text">
      <style:paragraph-properties fo:margin-left="1.565cm" fo:margin-right="1.928cm" fo:margin-top="0.164cm" fo:margin-bottom="0cm" style:contextual-spacing="false" fo:text-align="center" style:justify-single-word="false" fo:text-indent="0cm" style:auto-text-indent="false"/>
      <style:text-properties style:font-name="Times New Roman" fo:font-family="'Times New Roman'" style:font-family-generic="roman" style:font-pitch="variable" fo:font-size="9pt" fo:font-weight="bold" style:font-name-asian="Times New Roman1" style:font-family-asian="'Times New Roman'" style:font-family-generic-asian="system" style:font-pitch-asian="variable" style:font-size-asian="9pt" style:font-weight-asian="bold" style:font-name-complex="Times New Roman1" style:font-family-complex="'Times New Roman'" style:font-family-generic-complex="system" style:font-pitch-complex="variable" style:font-size-complex="9pt" style:font-weight-complex="bold"/>
    </style:style>
    <style:style style:name="Heading_20_2" style:display-name="Heading 2" style:family="paragraph" style:parent-style-name="Standard" loext:linked-style-name="Heading_20_2_20_Char" style:default-outline-level="2" style:list-style-name="" style:class="text">
      <style:paragraph-properties fo:margin-left="1.15cm" fo:margin-right="0cm" fo:margin-top="0.002cm" fo:margin-bottom="0cm" style:contextual-spacing="false" fo:text-indent="0cm" style:auto-text-indent="false"/>
      <style:text-properties style:font-name="Times New Roman" fo:font-family="'Times New Roman'" style:font-family-generic="roman" style:font-pitch="variable" fo:font-size="8.5pt" fo:font-weight="bold" style:font-name-asian="Times New Roman1" style:font-family-asian="'Times New Roman'" style:font-family-generic-asian="system" style:font-pitch-asian="variable" style:font-size-asian="8.5pt" style:font-weight-asian="bold" style:font-name-complex="Times New Roman1" style:font-family-complex="'Times New Roman'" style:font-family-generic-complex="system" style:font-pitch-complex="variable" style:font-size-complex="8.5pt" style:font-weight-complex="bold"/>
    </style:style>
    <style:style style:name="Heading_20_3" style:display-name="Heading 3" style:family="paragraph" style:parent-style-name="Standard" loext:linked-style-name="Heading_20_3_20_Char" style:default-outline-level="3" style:list-style-name="" style:class="text">
      <style:paragraph-properties fo:margin-left="1.15cm" fo:margin-right="0cm" fo:margin-top="0.178cm" fo:margin-bottom="0cm" style:contextual-spacing="false" fo:text-indent="0cm" style:auto-text-indent="false"/>
      <style:text-properties fo:font-size="7.5pt" style:font-size-asian="7.5pt" style:font-size-complex="7.5pt"/>
    </style:style>
    <style:style style:name="Heading_20_4" style:display-name="Heading 4" style:family="paragraph" style:parent-style-name="Standard" loext:linked-style-name="Heading_20_4_20_Char" style:default-outline-level="4" style:list-style-name="" style:class="text">
      <style:paragraph-properties fo:margin-left="1.565cm" fo:margin-right="1.93cm" fo:margin-top="0.183cm" fo:margin-bottom="0cm" style:contextual-spacing="false" fo:text-align="center" style:justify-single-word="false" fo:text-indent="0cm" style:auto-text-indent="false"/>
      <style:text-properties fo:font-size="7pt" style:font-size-asian="7pt" style:font-size-complex="7pt"/>
    </style:style>
    <style:style style:name="Heading_20_5" style:display-name="Heading 5" style:family="paragraph" style:parent-style-name="Standard" loext:linked-style-name="Heading_20_5_20_Char" style:default-outline-level="5" style:list-style-name="" style:class="text">
      <style:paragraph-properties fo:margin-left="1.15cm" fo:margin-right="1.512cm" fo:margin-top="0.198cm" fo:margin-bottom="0cm" style:contextual-spacing="false" fo:text-align="justify" style:justify-single-word="false" fo:text-indent="0cm" style:auto-text-indent="false"/>
      <style:text-properties style:font-name="Arial" fo:font-family="Arial" style:font-family-generic="roman" style:font-pitch="variable" fo:font-size="7pt" fo:font-style="italic" style:font-size-asian="7pt" style:font-style-asian="italic" style:font-name-complex="Arial2" style:font-family-complex="Arial" style:font-family-generic-complex="system" style:font-pitch-complex="variable" style:font-size-complex="7pt" style:font-style-complex="italic"/>
    </style:style>
    <style:style style:name="List_20_Paragraph" style:display-name="List Paragraph" style:family="paragraph" style:parent-style-name="Standard">
      <style:paragraph-properties fo:margin-left="1.15cm" fo:margin-right="1.512cm" fo:margin-top="0.198cm" fo:margin-bottom="0cm" style:contextual-spacing="false" fo:text-indent="0cm" style:auto-text-indent="false"/>
      <style:text-properties style:font-name="Arial" fo:font-family="Arial" style:font-family-generic="roman" style:font-pitch="variable" style:font-name-complex="Arial2" style:font-family-complex="Arial" style:font-family-generic-complex="system" style:font-pitch-complex="variable"/>
    </style:style>
    <style:style style:name="Table_20_Paragraph" style:display-name="Table Paragraph" style:family="paragraph" style:parent-style-name="Standard">
      <style:paragraph-properties fo:margin-left="0.155cm" fo:margin-right="0cm" fo:text-indent="0cm" style:auto-text-indent="false"/>
    </style:style>
    <style:style style:name="Frame_20_contents" style:display-name="Frame contents" style:family="paragraph" style:parent-style-name="Standard" style:class="extra"/>
    <style:style style:name="Header_20_and_20_Footer" style:display-name="Header and Footer" style:family="paragraph" style:parent-style-name="Standard" style:class="extra"/>
    <style:style style:name="Footer" style:family="paragraph" style:parent-style-name="Header_20_and_20_Footer" style:class="extra"/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Default_20_Paragraph_20_Font" style:display-name="Default Paragraph Font" style:family="text"/>
    <style:style style:name="Heading_20_1_20_Char" style:display-name="Heading 1 Char" style:family="text" style:parent-style-name="Default_20_Paragraph_20_Font">
      <style:text-properties style:font-name="Cambria" fo:font-family="Cambria" style:font-family-generic="roman" style:font-pitch="variable" fo:font-size="16pt" fo:font-weight="bold" style:letter-kerning="true" style:font-name-asian="Calibri1" style:font-family-asian="Calibri" style:font-family-generic-asian="system" style:font-pitch-asian="variable" style:font-size-asian="16pt" style:language-asian="en" style:country-asian="US" style:font-weight-asian="bold" style:font-name-complex="Times New Roman1" style:font-family-complex="'Times New Roman'" style:font-family-generic-complex="system" style:font-pitch-complex="variable" style:font-size-complex="16pt" style:font-weight-complex="bold"/>
    </style:style>
    <style:style style:name="Heading_20_2_20_Char" style:display-name="Heading 2 Char" style:family="text" style:parent-style-name="Default_20_Paragraph_20_Font">
      <style:text-properties style:font-name="Cambria" fo:font-family="Cambria" style:font-family-generic="roman" style:font-pitch="variable" fo:font-size="14pt" fo:font-style="italic" fo:font-weight="bold" style:font-name-asian="Calibri1" style:font-family-asian="Calibri" style:font-family-generic-asian="system" style:font-pitch-asian="variable" style:font-size-asian="14pt" style:language-asian="en" style:country-asian="US" style:font-style-asian="italic" style:font-weight-asian="bold" style:font-name-complex="Times New Roman1" style:font-family-complex="'Times New Roman'" style:font-family-generic-complex="system" style:font-pitch-complex="variable" style:font-size-complex="14pt" style:font-style-complex="italic" style:font-weight-complex="bold"/>
    </style:style>
    <style:style style:name="Heading_20_3_20_Char" style:display-name="Heading 3 Char" style:family="text" style:parent-style-name="Default_20_Paragraph_20_Font">
      <style:text-properties style:font-name="Cambria" fo:font-family="Cambria" style:font-family-generic="roman" style:font-pitch="variable" fo:font-size="13pt" fo:font-weight="bold" style:font-name-asian="Calibri1" style:font-family-asian="Calibri" style:font-family-generic-asian="system" style:font-pitch-asian="variable" style:font-size-asian="13pt" style:language-asian="en" style:country-asian="US" style:font-weight-asian="bold" style:font-name-complex="Times New Roman1" style:font-family-complex="'Times New Roman'" style:font-family-generic-complex="system" style:font-pitch-complex="variable" style:font-size-complex="13pt" style:font-weight-complex="bold"/>
    </style:style>
    <style:style style:name="Heading_20_4_20_Char" style:display-name="Heading 4 Char" style:family="text" style:parent-style-name="Default_20_Paragraph_20_Font">
      <style:text-properties style:font-name="Calibri" fo:font-family="Calibri" style:font-family-generic="roman" style:font-pitch="variable" fo:font-size="14pt" fo:font-weight="bold" style:font-name-asian="Calibri1" style:font-family-asian="Calibri" style:font-family-generic-asian="system" style:font-pitch-asian="variable" style:font-size-asian="14pt" style:language-asian="en" style:country-asian="US" style:font-weight-asian="bold" style:font-name-complex="Times New Roman1" style:font-family-complex="'Times New Roman'" style:font-family-generic-complex="system" style:font-pitch-complex="variable" style:font-size-complex="14pt" style:font-weight-complex="bold"/>
    </style:style>
    <style:style style:name="Heading_20_5_20_Char" style:display-name="Heading 5 Char" style:family="text" style:parent-style-name="Default_20_Paragraph_20_Font">
      <style:text-properties style:font-name="Calibri" fo:font-family="Calibri" style:font-family-generic="roman" style:font-pitch="variable" fo:font-size="13pt" fo:font-style="italic" fo:font-weight="bold" style:font-name-asian="Calibri1" style:font-family-asian="Calibri" style:font-family-generic-asian="system" style:font-pitch-asian="variable" style:font-size-asian="13pt" style:language-asian="en" style:country-asian="US" style:font-style-asian="italic" style:font-weight-asian="bold" style:font-name-complex="Times New Roman1" style:font-family-complex="'Times New Roman'" style:font-family-generic-complex="system" style:font-pitch-complex="variable" style:font-size-complex="13pt" style:font-style-complex="italic" style:font-weight-complex="bold"/>
    </style:style>
    <style:style style:name="Body_20_Text_20_Char" style:display-name="Body Text Char" style:family="text" style:parent-style-name="Default_20_Paragraph_20_Font">
      <style:text-properties style:font-name="Microsoft Sans Serif" fo:font-family="'Microsoft Sans Serif'" style:font-family-generic="roman" style:font-pitch="variable" style:language-asian="en" style:country-asian="US" style:font-name-complex="Microsoft Sans Serif1" style:font-family-complex="'Microsoft Sans Serif'" style:font-family-generic-complex="system" style:font-pitch-complex="variable"/>
    </style:style>
    <style:style style:name="ListLabel_20_1" style:display-name="ListLabel 1" style:family="text">
      <style:text-properties fo:color="#00000a" loext:opacity="100%" style:font-name="Arial" fo:font-family="Arial" style:font-family-generic="roman" style:font-pitch="variable" fo:font-size="7pt" fo:letter-spacing="-0.002cm" fo:font-style="italic" style:font-name-asian="Times New Roman1" style:font-family-asian="'Times New Roman'" style:font-family-generic-asian="system" style:font-pitch-asian="variable" style:font-size-asian="7pt" style:font-style-asian="italic" style:font-name-complex="Arial2" style:font-family-complex="Arial" style:font-family-generic-complex="system" style:font-pitch-complex="variable" style:font-size-complex="7pt" style:font-style-complex="italic" style:text-scale="105%"/>
    </style:style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>
      <style:text-properties fo:color="#00000a" loext:opacity="100%" style:font-name="Microsoft Sans Serif" fo:font-family="'Microsoft Sans Serif'" style:font-family-generic="roman" style:font-pitch="variable" fo:font-size="7pt" fo:letter-spacing="-0.002cm" style:font-name-asian="Times New Roman1" style:font-family-asian="'Times New Roman'" style:font-family-generic-asian="system" style:font-pitch-asian="variable" style:font-size-asian="7pt" style:font-name-complex="Microsoft Sans Serif1" style:font-family-complex="'Microsoft Sans Serif'" style:font-family-generic-complex="system" style:font-pitch-complex="variable" style:font-size-complex="7pt" style:text-scale="105%"/>
    </style:style>
    <style:style style:name="ListLabel_20_11" style:display-name="ListLabel 11" style:family="text"/>
    <style:style style:name="ListLabel_20_12" style:display-name="ListLabel 12" style:family="text"/>
    <style:style style:name="ListLabel_20_13" style:display-name="ListLabel 13" style:family="text"/>
    <style:style style:name="ListLabel_20_14" style:display-name="ListLabel 14" style:family="text"/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/>
    <style:style style:name="ListLabel_20_18" style:display-name="ListLabel 18" style:family="text"/>
    <style:style style:name="ListLabel_20_19" style:display-name="ListLabel 19" style:family="text">
      <style:text-properties fo:font-size="6.5pt" style:font-name-asian="Times New Roman1" style:font-family-asian="'Times New Roman'" style:font-family-generic-asian="system" style:font-pitch-asian="variable" style:font-size-asian="6.5pt" style:text-scale="104%"/>
    </style:style>
    <style:style style:name="ListLabel_20_20" style:display-name="ListLabel 20" style:family="text"/>
    <style:style style:name="ListLabel_20_21" style:display-name="ListLabel 21" style:family="text"/>
    <style:style style:name="ListLabel_20_22" style:display-name="ListLabel 22" style:family="text"/>
    <style:style style:name="ListLabel_20_23" style:display-name="ListLabel 23" style:family="text"/>
    <style:style style:name="ListLabel_20_24" style:display-name="ListLabel 24" style:family="text"/>
    <style:style style:name="ListLabel_20_25" style:display-name="ListLabel 25" style:family="text"/>
    <style:style style:name="ListLabel_20_26" style:display-name="ListLabel 26" style:family="text"/>
    <style:style style:name="ListLabel_20_27" style:display-name="ListLabel 27" style:family="text"/>
    <style:style style:name="ListLabel_20_28" style:display-name="ListLabel 28" style:family="text">
      <style:text-properties fo:font-size="6.5pt" style:font-name-asian="Times New Roman1" style:font-family-asian="'Times New Roman'" style:font-family-generic-asian="system" style:font-pitch-asian="variable" style:font-size-asian="6.5pt" style:text-scale="104%"/>
    </style:style>
    <style:style style:name="ListLabel_20_29" style:display-name="ListLabel 29" style:family="text"/>
    <style:style style:name="ListLabel_20_30" style:display-name="ListLabel 30" style:family="text"/>
    <style:style style:name="ListLabel_20_31" style:display-name="ListLabel 31" style:family="text"/>
    <style:style style:name="ListLabel_20_32" style:display-name="ListLabel 32" style:family="text"/>
    <style:style style:name="ListLabel_20_33" style:display-name="ListLabel 33" style:family="text"/>
    <style:style style:name="ListLabel_20_34" style:display-name="ListLabel 34" style:family="text"/>
    <style:style style:name="ListLabel_20_35" style:display-name="ListLabel 35" style:family="text"/>
    <style:style style:name="ListLabel_20_36" style:display-name="ListLabel 36" style:family="text"/>
    <style:style style:name="ListLabel_20_37" style:display-name="ListLabel 37" style:family="text">
      <style:text-properties fo:font-size="6.5pt" style:font-name-asian="Times New Roman1" style:font-family-asian="'Times New Roman'" style:font-family-generic-asian="system" style:font-pitch-asian="variable" style:font-size-asian="6.5pt" style:text-scale="104%"/>
    </style:style>
    <style:style style:name="ListLabel_20_38" style:display-name="ListLabel 38" style:family="text"/>
    <style:style style:name="ListLabel_20_39" style:display-name="ListLabel 39" style:family="text"/>
    <style:style style:name="ListLabel_20_40" style:display-name="ListLabel 40" style:family="text"/>
    <style:style style:name="ListLabel_20_41" style:display-name="ListLabel 41" style:family="text"/>
    <style:style style:name="ListLabel_20_42" style:display-name="ListLabel 42" style:family="text"/>
    <style:style style:name="ListLabel_20_43" style:display-name="ListLabel 43" style:family="text"/>
    <style:style style:name="ListLabel_20_44" style:display-name="ListLabel 44" style:family="text"/>
    <style:style style:name="ListLabel_20_45" style:display-name="ListLabel 45" style:family="text"/>
    <style:style style:name="ListLabel_20_46" style:display-name="ListLabel 46" style:family="text">
      <style:text-properties fo:font-size="6.5pt" style:font-name-asian="Times New Roman1" style:font-family-asian="'Times New Roman'" style:font-family-generic-asian="system" style:font-pitch-asian="variable" style:font-size-asian="6.5pt" style:text-scale="104%"/>
    </style:style>
    <style:style style:name="ListLabel_20_47" style:display-name="ListLabel 47" style:family="text"/>
    <style:style style:name="ListLabel_20_48" style:display-name="ListLabel 48" style:family="text"/>
    <style:style style:name="ListLabel_20_49" style:display-name="ListLabel 49" style:family="text"/>
    <style:style style:name="ListLabel_20_50" style:display-name="ListLabel 50" style:family="text"/>
    <style:style style:name="ListLabel_20_51" style:display-name="ListLabel 51" style:family="text"/>
    <style:style style:name="ListLabel_20_52" style:display-name="ListLabel 52" style:family="text"/>
    <style:style style:name="ListLabel_20_53" style:display-name="ListLabel 53" style:family="text"/>
    <style:style style:name="ListLabel_20_54" style:display-name="ListLabel 54" style:family="text"/>
    <style:style style:name="ListLabel_20_55" style:display-name="ListLabel 55" style:family="text">
      <style:text-properties fo:font-size="6.5pt" style:font-name-asian="Times New Roman1" style:font-family-asian="'Times New Roman'" style:font-family-generic-asian="system" style:font-pitch-asian="variable" style:font-size-asian="6.5pt" style:text-scale="104%"/>
    </style:style>
    <style:style style:name="ListLabel_20_56" style:display-name="ListLabel 56" style:family="text"/>
    <style:style style:name="ListLabel_20_57" style:display-name="ListLabel 57" style:family="text"/>
    <style:style style:name="ListLabel_20_58" style:display-name="ListLabel 58" style:family="text"/>
    <style:style style:name="ListLabel_20_59" style:display-name="ListLabel 59" style:family="text"/>
    <style:style style:name="ListLabel_20_60" style:display-name="ListLabel 60" style:family="text"/>
    <style:style style:name="ListLabel_20_61" style:display-name="ListLabel 61" style:family="text"/>
    <style:style style:name="ListLabel_20_62" style:display-name="ListLabel 62" style:family="text"/>
    <style:style style:name="ListLabel_20_63" style:display-name="ListLabel 63" style:family="text"/>
    <style:style style:name="ListLabel_20_64" style:display-name="ListLabel 64" style:family="text">
      <style:text-properties fo:font-size="6.5pt" style:font-name-asian="Times New Roman1" style:font-family-asian="'Times New Roman'" style:font-family-generic-asian="system" style:font-pitch-asian="variable" style:font-size-asian="6.5pt" style:text-scale="104%"/>
    </style:style>
    <style:style style:name="ListLabel_20_65" style:display-name="ListLabel 65" style:family="text"/>
    <style:style style:name="ListLabel_20_66" style:display-name="ListLabel 66" style:family="text"/>
    <style:style style:name="ListLabel_20_67" style:display-name="ListLabel 67" style:family="text"/>
    <style:style style:name="ListLabel_20_68" style:display-name="ListLabel 68" style:family="text"/>
    <style:style style:name="ListLabel_20_69" style:display-name="ListLabel 69" style:family="text"/>
    <style:style style:name="ListLabel_20_70" style:display-name="ListLabel 70" style:family="text"/>
    <style:style style:name="ListLabel_20_71" style:display-name="ListLabel 71" style:family="text"/>
    <style:style style:name="ListLabel_20_72" style:display-name="ListLabel 72" style:family="text"/>
    <style:style style:name="ListLabel_20_73" style:display-name="ListLabel 73" style:family="text">
      <style:text-properties fo:font-size="6.5pt" style:font-name-asian="Times New Roman1" style:font-family-asian="'Times New Roman'" style:font-family-generic-asian="system" style:font-pitch-asian="variable" style:font-size-asian="6.5pt" style:text-scale="104%"/>
    </style:style>
    <style:style style:name="ListLabel_20_74" style:display-name="ListLabel 74" style:family="text"/>
    <style:style style:name="ListLabel_20_75" style:display-name="ListLabel 75" style:family="text"/>
    <style:style style:name="ListLabel_20_76" style:display-name="ListLabel 76" style:family="text"/>
    <style:style style:name="ListLabel_20_77" style:display-name="ListLabel 77" style:family="text"/>
    <style:style style:name="ListLabel_20_78" style:display-name="ListLabel 78" style:family="text"/>
    <style:style style:name="ListLabel_20_79" style:display-name="ListLabel 79" style:family="text"/>
    <style:style style:name="ListLabel_20_80" style:display-name="ListLabel 80" style:family="text"/>
    <style:style style:name="ListLabel_20_81" style:display-name="ListLabel 81" style:family="text"/>
    <style:style style:name="ListLabel_20_82" style:display-name="ListLabel 82" style:family="text">
      <style:text-properties fo:font-size="6.5pt" style:font-name-asian="Times New Roman1" style:font-family-asian="'Times New Roman'" style:font-family-generic-asian="system" style:font-pitch-asian="variable" style:font-size-asian="6.5pt" style:text-scale="104%"/>
    </style:style>
    <style:style style:name="ListLabel_20_83" style:display-name="ListLabel 83" style:family="text"/>
    <style:style style:name="ListLabel_20_84" style:display-name="ListLabel 84" style:family="text"/>
    <style:style style:name="ListLabel_20_85" style:display-name="ListLabel 85" style:family="text"/>
    <style:style style:name="ListLabel_20_86" style:display-name="ListLabel 86" style:family="text"/>
    <style:style style:name="ListLabel_20_87" style:display-name="ListLabel 87" style:family="text"/>
    <style:style style:name="ListLabel_20_88" style:display-name="ListLabel 88" style:family="text"/>
    <style:style style:name="ListLabel_20_89" style:display-name="ListLabel 89" style:family="text"/>
    <style:style style:name="ListLabel_20_90" style:display-name="ListLabel 90" style:family="text"/>
    <style:style style:name="ListLabel_20_91" style:display-name="ListLabel 91" style:family="text">
      <style:text-properties style:font-name="Microsoft Sans Serif" fo:font-family="'Microsoft Sans Serif'" style:font-family-generic="roman" style:font-pitch="variable" fo:font-size="6.5pt" fo:letter-spacing="-0.002cm" style:font-name-asian="Times New Roman1" style:font-family-asian="'Times New Roman'" style:font-family-generic-asian="system" style:font-pitch-asian="variable" style:font-size-asian="6.5pt" style:font-name-complex="Microsoft Sans Serif1" style:font-family-complex="'Microsoft Sans Serif'" style:font-family-generic-complex="system" style:font-pitch-complex="variable" style:font-size-complex="6.5pt" style:text-scale="104%"/>
    </style:style>
    <style:style style:name="ListLabel_20_92" style:display-name="ListLabel 92" style:family="text"/>
    <style:style style:name="ListLabel_20_93" style:display-name="ListLabel 93" style:family="text"/>
    <style:style style:name="ListLabel_20_94" style:display-name="ListLabel 94" style:family="text"/>
    <style:style style:name="ListLabel_20_95" style:display-name="ListLabel 95" style:family="text"/>
    <style:style style:name="ListLabel_20_96" style:display-name="ListLabel 96" style:family="text"/>
    <style:style style:name="ListLabel_20_97" style:display-name="ListLabel 97" style:family="text"/>
    <style:style style:name="ListLabel_20_98" style:display-name="ListLabel 98" style:family="text"/>
    <style:style style:name="ListLabel_20_99" style:display-name="ListLabel 99" style:family="text"/>
    <style:style style:name="ListLabel_20_100" style:display-name="ListLabel 100" style:family="text">
      <style:text-properties fo:font-size="7pt" style:font-name-asian="Times New Roman1" style:font-family-asian="'Times New Roman'" style:font-family-generic-asian="system" style:font-pitch-asian="variable" style:font-size-asian="7pt" style:text-scale="105%"/>
    </style:style>
    <style:style style:name="ListLabel_20_101" style:display-name="ListLabel 101" style:family="text"/>
    <style:style style:name="ListLabel_20_102" style:display-name="ListLabel 102" style:family="text"/>
    <style:style style:name="ListLabel_20_103" style:display-name="ListLabel 103" style:family="text"/>
    <style:style style:name="ListLabel_20_104" style:display-name="ListLabel 104" style:family="text"/>
    <style:style style:name="ListLabel_20_105" style:display-name="ListLabel 105" style:family="text"/>
    <style:style style:name="ListLabel_20_106" style:display-name="ListLabel 106" style:family="text"/>
    <style:style style:name="ListLabel_20_107" style:display-name="ListLabel 107" style:family="text"/>
    <style:style style:name="ListLabel_20_108" style:display-name="ListLabel 108" style:family="text"/>
    <style:style style:name="ListLabel_20_109" style:display-name="ListLabel 109" style:family="text">
      <style:text-properties fo:font-size="7pt" style:font-name-asian="Times New Roman1" style:font-family-asian="'Times New Roman'" style:font-family-generic-asian="system" style:font-pitch-asian="variable" style:font-size-asian="7pt" style:text-scale="105%"/>
    </style:style>
    <style:style style:name="ListLabel_20_110" style:display-name="ListLabel 110" style:family="text"/>
    <style:style style:name="ListLabel_20_111" style:display-name="ListLabel 111" style:family="text"/>
    <style:style style:name="ListLabel_20_112" style:display-name="ListLabel 112" style:family="text"/>
    <style:style style:name="ListLabel_20_113" style:display-name="ListLabel 113" style:family="text"/>
    <style:style style:name="ListLabel_20_114" style:display-name="ListLabel 114" style:family="text"/>
    <style:style style:name="ListLabel_20_115" style:display-name="ListLabel 115" style:family="text"/>
    <style:style style:name="ListLabel_20_116" style:display-name="ListLabel 116" style:family="text"/>
    <style:style style:name="ListLabel_20_117" style:display-name="ListLabel 117" style:family="text"/>
    <style:style style:name="ListLabel_20_118" style:display-name="ListLabel 118" style:family="text">
      <style:text-properties fo:font-size="7pt" style:font-name-asian="Times New Roman1" style:font-family-asian="'Times New Roman'" style:font-family-generic-asian="system" style:font-pitch-asian="variable" style:font-size-asian="7pt" style:text-scale="105%"/>
    </style:style>
    <style:style style:name="ListLabel_20_119" style:display-name="ListLabel 119" style:family="text"/>
    <style:style style:name="ListLabel_20_120" style:display-name="ListLabel 120" style:family="text"/>
    <style:style style:name="ListLabel_20_121" style:display-name="ListLabel 121" style:family="text"/>
    <style:style style:name="ListLabel_20_122" style:display-name="ListLabel 122" style:family="text"/>
    <style:style style:name="ListLabel_20_123" style:display-name="ListLabel 123" style:family="text"/>
    <style:style style:name="ListLabel_20_124" style:display-name="ListLabel 124" style:family="text"/>
    <style:style style:name="ListLabel_20_125" style:display-name="ListLabel 125" style:family="text"/>
    <style:style style:name="ListLabel_20_126" style:display-name="ListLabel 126" style:family="text"/>
    <style:style style:name="ListLabel_20_127" style:display-name="ListLabel 127" style:family="text">
      <style:text-properties fo:letter-spacing="-0.002cm" style:font-name-complex="Times New Roman1" style:font-family-complex="'Times New Roman'" style:font-family-generic-complex="system" style:font-pitch-complex="variable" style:text-scale="104%"/>
    </style:style>
    <style:style style:name="ListLabel_20_128" style:display-name="ListLabel 128" style:family="text"/>
    <style:style style:name="ListLabel_20_129" style:display-name="ListLabel 129" style:family="text"/>
    <style:style style:name="ListLabel_20_130" style:display-name="ListLabel 130" style:family="text"/>
    <style:style style:name="ListLabel_20_131" style:display-name="ListLabel 131" style:family="text"/>
    <style:style style:name="ListLabel_20_132" style:display-name="ListLabel 132" style:family="text"/>
    <style:style style:name="ListLabel_20_133" style:display-name="ListLabel 133" style:family="text"/>
    <style:style style:name="ListLabel_20_134" style:display-name="ListLabel 134" style:family="text"/>
    <style:style style:name="ListLabel_20_135" style:display-name="ListLabel 135" style:family="text"/>
    <style:style style:name="ListLabel_20_136" style:display-name="ListLabel 136" style:family="text">
      <style:text-properties style:font-name="Microsoft Sans Serif" fo:font-family="'Microsoft Sans Serif'" style:font-family-generic="roman" style:font-pitch="variable" fo:font-size="6.5pt" fo:letter-spacing="-0.002cm" style:font-name-asian="Times New Roman1" style:font-family-asian="'Times New Roman'" style:font-family-generic-asian="system" style:font-pitch-asian="variable" style:font-size-asian="6.5pt" style:font-name-complex="Microsoft Sans Serif1" style:font-family-complex="'Microsoft Sans Serif'" style:font-family-generic-complex="system" style:font-pitch-complex="variable" style:font-size-complex="6.5pt" style:text-scale="104%"/>
    </style:style>
    <style:style style:name="ListLabel_20_137" style:display-name="ListLabel 137" style:family="text"/>
    <style:style style:name="ListLabel_20_138" style:display-name="ListLabel 138" style:family="text"/>
    <style:style style:name="ListLabel_20_139" style:display-name="ListLabel 139" style:family="text"/>
    <style:style style:name="ListLabel_20_140" style:display-name="ListLabel 140" style:family="text"/>
    <style:style style:name="ListLabel_20_141" style:display-name="ListLabel 141" style:family="text"/>
    <style:style style:name="ListLabel_20_142" style:display-name="ListLabel 142" style:family="text"/>
    <style:style style:name="ListLabel_20_143" style:display-name="ListLabel 143" style:family="text"/>
    <style:style style:name="ListLabel_20_144" style:display-name="ListLabel 144" style:family="text"/>
    <style:style style:name="ListLabel_20_145" style:display-name="ListLabel 145" style:family="text">
      <style:text-properties style:font-name="Microsoft Sans Serif" fo:font-family="'Microsoft Sans Serif'" style:font-family-generic="roman" style:font-pitch="variable" fo:font-size="6.5pt" fo:letter-spacing="-0.002cm" style:font-name-asian="Times New Roman1" style:font-family-asian="'Times New Roman'" style:font-family-generic-asian="system" style:font-pitch-asian="variable" style:font-size-asian="6.5pt" style:font-name-complex="Microsoft Sans Serif1" style:font-family-complex="'Microsoft Sans Serif'" style:font-family-generic-complex="system" style:font-pitch-complex="variable" style:font-size-complex="6.5pt" style:text-scale="104%"/>
    </style:style>
    <style:style style:name="ListLabel_20_146" style:display-name="ListLabel 146" style:family="text"/>
    <style:style style:name="ListLabel_20_147" style:display-name="ListLabel 147" style:family="text"/>
    <style:style style:name="ListLabel_20_148" style:display-name="ListLabel 148" style:family="text"/>
    <style:style style:name="ListLabel_20_149" style:display-name="ListLabel 149" style:family="text"/>
    <style:style style:name="ListLabel_20_150" style:display-name="ListLabel 150" style:family="text"/>
    <style:style style:name="ListLabel_20_151" style:display-name="ListLabel 151" style:family="text"/>
    <style:style style:name="ListLabel_20_152" style:display-name="ListLabel 152" style:family="text"/>
    <style:style style:name="ListLabel_20_153" style:display-name="ListLabel 153" style:family="text"/>
    <style:style style:name="ListLabel_20_154" style:display-name="ListLabel 154" style:family="text">
      <style:text-properties fo:letter-spacing="-0.002cm" fo:font-style="italic" style:font-style-asian="italic" style:font-name-complex="Times New Roman1" style:font-family-complex="'Times New Roman'" style:font-family-generic-complex="system" style:font-pitch-complex="variable" style:font-style-complex="italic" style:text-scale="104%"/>
    </style:style>
    <style:style style:name="ListLabel_20_155" style:display-name="ListLabel 155" style:family="text"/>
    <style:style style:name="ListLabel_20_156" style:display-name="ListLabel 156" style:family="text"/>
    <style:style style:name="ListLabel_20_157" style:display-name="ListLabel 157" style:family="text"/>
    <style:style style:name="ListLabel_20_158" style:display-name="ListLabel 158" style:family="text"/>
    <style:style style:name="ListLabel_20_159" style:display-name="ListLabel 159" style:family="text"/>
    <style:style style:name="ListLabel_20_160" style:display-name="ListLabel 160" style:family="text"/>
    <style:style style:name="ListLabel_20_161" style:display-name="ListLabel 161" style:family="text"/>
    <style:style style:name="ListLabel_20_162" style:display-name="ListLabel 162" style:family="text"/>
    <style:style style:name="ListLabel_20_163" style:display-name="ListLabel 163" style:family="text">
      <style:text-properties fo:letter-spacing="-0.002cm" style:font-name-complex="Times New Roman1" style:font-family-complex="'Times New Roman'" style:font-family-generic-complex="system" style:font-pitch-complex="variable" style:text-scale="104%"/>
    </style:style>
    <style:style style:name="ListLabel_20_164" style:display-name="ListLabel 164" style:family="text"/>
    <style:style style:name="ListLabel_20_165" style:display-name="ListLabel 165" style:family="text"/>
    <style:style style:name="ListLabel_20_166" style:display-name="ListLabel 166" style:family="text"/>
    <style:style style:name="ListLabel_20_167" style:display-name="ListLabel 167" style:family="text"/>
    <style:style style:name="ListLabel_20_168" style:display-name="ListLabel 168" style:family="text"/>
    <style:style style:name="ListLabel_20_169" style:display-name="ListLabel 169" style:family="text"/>
    <style:style style:name="ListLabel_20_170" style:display-name="ListLabel 170" style:family="text"/>
    <style:style style:name="ListLabel_20_171" style:display-name="ListLabel 171" style:family="text"/>
    <style:style style:name="ListLabel_20_172" style:display-name="ListLabel 172" style:family="text">
      <style:text-properties style:font-name="Microsoft Sans Serif" fo:font-family="'Microsoft Sans Serif'" style:font-family-generic="roman" style:font-pitch="variable" fo:font-size="6.5pt" style:font-name-asian="Times New Roman1" style:font-family-asian="'Times New Roman'" style:font-family-generic-asian="system" style:font-pitch-asian="variable" style:font-size-asian="6.5pt" style:font-name-complex="Microsoft Sans Serif1" style:font-family-complex="'Microsoft Sans Serif'" style:font-family-generic-complex="system" style:font-pitch-complex="variable" style:font-size-complex="6.5pt" style:text-scale="104%"/>
    </style:style>
    <style:style style:name="ListLabel_20_173" style:display-name="ListLabel 173" style:family="text"/>
    <style:style style:name="ListLabel_20_174" style:display-name="ListLabel 174" style:family="text"/>
    <style:style style:name="ListLabel_20_175" style:display-name="ListLabel 175" style:family="text"/>
    <style:style style:name="ListLabel_20_176" style:display-name="ListLabel 176" style:family="text"/>
    <style:style style:name="ListLabel_20_177" style:display-name="ListLabel 177" style:family="text"/>
    <style:style style:name="ListLabel_20_178" style:display-name="ListLabel 178" style:family="text"/>
    <style:style style:name="ListLabel_20_179" style:display-name="ListLabel 179" style:family="text"/>
    <style:style style:name="ListLabel_20_180" style:display-name="ListLabel 180" style:family="text"/>
    <style:style style:name="ListLabel_20_181" style:display-name="ListLabel 181" style:family="text">
      <style:text-properties fo:letter-spacing="-0.002cm" fo:font-style="italic" style:font-style-asian="italic" style:font-name-complex="Times New Roman1" style:font-family-complex="'Times New Roman'" style:font-family-generic-complex="system" style:font-pitch-complex="variable" style:font-style-complex="italic" style:text-scale="104%"/>
    </style:style>
    <style:style style:name="ListLabel_20_182" style:display-name="ListLabel 182" style:family="text"/>
    <style:style style:name="ListLabel_20_183" style:display-name="ListLabel 183" style:family="text"/>
    <style:style style:name="ListLabel_20_184" style:display-name="ListLabel 184" style:family="text"/>
    <style:style style:name="ListLabel_20_185" style:display-name="ListLabel 185" style:family="text"/>
    <style:style style:name="ListLabel_20_186" style:display-name="ListLabel 186" style:family="text"/>
    <style:style style:name="ListLabel_20_187" style:display-name="ListLabel 187" style:family="text"/>
    <style:style style:name="ListLabel_20_188" style:display-name="ListLabel 188" style:family="text"/>
    <style:style style:name="ListLabel_20_189" style:display-name="ListLabel 189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fo:padding="0.15cm" fo:border="0.06pt solid #000000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number text:level="1" text:style-name="ListLabel_20_1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365cm" fo:margin-left="1.15cm"/>
        </style:list-level-properties>
      </text:list-level-style-number>
      <text:list-level-style-bullet text:level="2" text:style-name="ListLabel_20_2" loext:num-list-format="•" style:num-suffix="•" text:bullet-char="•">
        <style:list-level-properties text:list-level-position-and-space-mode="label-alignment">
          <style:list-level-label-alignment text:label-followed-by="listtab" fo:text-indent="-0.365cm" fo:margin-left="2.879cm"/>
        </style:list-level-properties>
      </text:list-level-style-bullet>
      <text:list-level-style-bullet text:level="3" text:style-name="ListLabel_20_3" loext:num-list-format="•" style:num-suffix="•" text:bullet-char="•">
        <style:list-level-properties text:list-level-position-and-space-mode="label-alignment">
          <style:list-level-label-alignment text:label-followed-by="listtab" fo:text-indent="-0.365cm" fo:margin-left="4.595cm"/>
        </style:list-level-properties>
      </text:list-level-style-bullet>
      <text:list-level-style-bullet text:level="4" text:style-name="ListLabel_20_4" loext:num-list-format="•" style:num-suffix="•" text:bullet-char="•">
        <style:list-level-properties text:list-level-position-and-space-mode="label-alignment">
          <style:list-level-label-alignment text:label-followed-by="listtab" fo:text-indent="-0.365cm" fo:margin-left="6.309cm"/>
        </style:list-level-properties>
      </text:list-level-style-bullet>
      <text:list-level-style-bullet text:level="5" text:style-name="ListLabel_20_5" loext:num-list-format="•" style:num-suffix="•" text:bullet-char="•">
        <style:list-level-properties text:list-level-position-and-space-mode="label-alignment">
          <style:list-level-label-alignment text:label-followed-by="listtab" fo:text-indent="-0.365cm" fo:margin-left="8.026cm"/>
        </style:list-level-properties>
      </text:list-level-style-bullet>
      <text:list-level-style-bullet text:level="6" text:style-name="ListLabel_20_6" loext:num-list-format="•" style:num-suffix="•" text:bullet-char="•">
        <style:list-level-properties text:list-level-position-and-space-mode="label-alignment">
          <style:list-level-label-alignment text:label-followed-by="listtab" fo:text-indent="-0.365cm" fo:margin-left="9.742cm"/>
        </style:list-level-properties>
      </text:list-level-style-bullet>
      <text:list-level-style-bullet text:level="7" text:style-name="ListLabel_20_7" loext:num-list-format="•" style:num-suffix="•" text:bullet-char="•">
        <style:list-level-properties text:list-level-position-and-space-mode="label-alignment">
          <style:list-level-label-alignment text:label-followed-by="listtab" fo:text-indent="-0.365cm" fo:margin-left="11.456cm"/>
        </style:list-level-properties>
      </text:list-level-style-bullet>
      <text:list-level-style-bullet text:level="8" text:style-name="ListLabel_20_8" loext:num-list-format="•" style:num-suffix="•" text:bullet-char="•">
        <style:list-level-properties text:list-level-position-and-space-mode="label-alignment">
          <style:list-level-label-alignment text:label-followed-by="listtab" fo:text-indent="-0.365cm" fo:margin-left="13.173cm"/>
        </style:list-level-properties>
      </text:list-level-style-bullet>
      <text:list-level-style-bullet text:level="9" text:style-name="ListLabel_20_9" loext:num-list-format="•" style:num-suffix="•" text:bullet-char="•">
        <style:list-level-properties text:list-level-position-and-space-mode="label-alignment">
          <style:list-level-label-alignment text:label-followed-by="listtab" fo:text-indent="-0.365cm" fo:margin-left="14.889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10" loext:num-list-format="%1%)" style:num-suffix=")" style:num-format="1">
        <style:list-level-properties text:list-level-position-and-space-mode="label-alignment">
          <style:list-level-label-alignment text:label-followed-by="listtab" fo:text-indent="-0.362cm" fo:margin-left="0.515cm"/>
        </style:list-level-properties>
      </text:list-level-style-number>
      <text:list-level-style-bullet text:level="2" text:style-name="ListLabel_20_11" loext:num-list-format="•" style:num-suffix="•" text:bullet-char="•">
        <style:list-level-properties text:list-level-position-and-space-mode="label-alignment">
          <style:list-level-label-alignment text:label-followed-by="listtab" fo:text-indent="-0.362cm" fo:margin-left="1.272cm"/>
        </style:list-level-properties>
      </text:list-level-style-bullet>
      <text:list-level-style-bullet text:level="3" text:style-name="ListLabel_20_12" loext:num-list-format="•" style:num-suffix="•" text:bullet-char="•">
        <style:list-level-properties text:list-level-position-and-space-mode="label-alignment">
          <style:list-level-label-alignment text:label-followed-by="listtab" fo:text-indent="-0.362cm" fo:margin-left="2.014cm"/>
        </style:list-level-properties>
      </text:list-level-style-bullet>
      <text:list-level-style-bullet text:level="4" text:style-name="ListLabel_20_13" loext:num-list-format="•" style:num-suffix="•" text:bullet-char="•">
        <style:list-level-properties text:list-level-position-and-space-mode="label-alignment">
          <style:list-level-label-alignment text:label-followed-by="listtab" fo:text-indent="-0.362cm" fo:margin-left="2.757cm"/>
        </style:list-level-properties>
      </text:list-level-style-bullet>
      <text:list-level-style-bullet text:level="5" text:style-name="ListLabel_20_14" loext:num-list-format="•" style:num-suffix="•" text:bullet-char="•">
        <style:list-level-properties text:list-level-position-and-space-mode="label-alignment">
          <style:list-level-label-alignment text:label-followed-by="listtab" fo:text-indent="-0.362cm" fo:margin-left="3.5cm"/>
        </style:list-level-properties>
      </text:list-level-style-bullet>
      <text:list-level-style-bullet text:level="6" text:style-name="ListLabel_20_15" loext:num-list-format="•" style:num-suffix="•" text:bullet-char="•">
        <style:list-level-properties text:list-level-position-and-space-mode="label-alignment">
          <style:list-level-label-alignment text:label-followed-by="listtab" fo:text-indent="-0.362cm" fo:margin-left="4.244cm"/>
        </style:list-level-properties>
      </text:list-level-style-bullet>
      <text:list-level-style-bullet text:level="7" text:style-name="ListLabel_20_16" loext:num-list-format="•" style:num-suffix="•" text:bullet-char="•">
        <style:list-level-properties text:list-level-position-and-space-mode="label-alignment">
          <style:list-level-label-alignment text:label-followed-by="listtab" fo:text-indent="-0.362cm" fo:margin-left="4.987cm"/>
        </style:list-level-properties>
      </text:list-level-style-bullet>
      <text:list-level-style-bullet text:level="8" text:style-name="ListLabel_20_17" loext:num-list-format="•" style:num-suffix="•" text:bullet-char="•">
        <style:list-level-properties text:list-level-position-and-space-mode="label-alignment">
          <style:list-level-label-alignment text:label-followed-by="listtab" fo:text-indent="-0.362cm" fo:margin-left="5.729cm"/>
        </style:list-level-properties>
      </text:list-level-style-bullet>
      <text:list-level-style-bullet text:level="9" text:style-name="ListLabel_20_18" loext:num-list-format="•" style:num-suffix="•" text:bullet-char="•">
        <style:list-level-properties text:list-level-position-and-space-mode="label-alignment">
          <style:list-level-label-alignment text:label-followed-by="listtab" fo:text-indent="-0.362cm" fo:margin-left="6.472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text:style-name="ListLabel_20_19" loext:num-list-format="" style:num-suffix="" text:bullet-char="">
        <style:list-level-properties text:list-level-position-and-space-mode="label-alignment">
          <style:list-level-label-alignment text:label-followed-by="listtab" fo:text-indent="-0.242cm" fo:margin-left="0.439cm"/>
        </style:list-level-properties>
        <style:text-properties style:font-name="Symbol1"/>
      </text:list-level-style-bullet>
      <text:list-level-style-bullet text:level="2" text:style-name="ListLabel_20_20" loext:num-list-format="•" style:num-suffix="•" text:bullet-char="•">
        <style:list-level-properties text:list-level-position-and-space-mode="label-alignment">
          <style:list-level-label-alignment text:label-followed-by="listtab" fo:text-indent="-0.242cm" fo:margin-left="1.177cm"/>
        </style:list-level-properties>
      </text:list-level-style-bullet>
      <text:list-level-style-bullet text:level="3" text:style-name="ListLabel_20_21" loext:num-list-format="•" style:num-suffix="•" text:bullet-char="•">
        <style:list-level-properties text:list-level-position-and-space-mode="label-alignment">
          <style:list-level-label-alignment text:label-followed-by="listtab" fo:text-indent="-0.242cm" fo:margin-left="1.93cm"/>
        </style:list-level-properties>
      </text:list-level-style-bullet>
      <text:list-level-style-bullet text:level="4" text:style-name="ListLabel_20_22" loext:num-list-format="•" style:num-suffix="•" text:bullet-char="•">
        <style:list-level-properties text:list-level-position-and-space-mode="label-alignment">
          <style:list-level-label-alignment text:label-followed-by="listtab" fo:text-indent="-0.242cm" fo:margin-left="2.683cm"/>
        </style:list-level-properties>
      </text:list-level-style-bullet>
      <text:list-level-style-bullet text:level="5" text:style-name="ListLabel_20_23" loext:num-list-format="•" style:num-suffix="•" text:bullet-char="•">
        <style:list-level-properties text:list-level-position-and-space-mode="label-alignment">
          <style:list-level-label-alignment text:label-followed-by="listtab" fo:text-indent="-0.242cm" fo:margin-left="3.436cm"/>
        </style:list-level-properties>
      </text:list-level-style-bullet>
      <text:list-level-style-bullet text:level="6" text:style-name="ListLabel_20_24" loext:num-list-format="•" style:num-suffix="•" text:bullet-char="•">
        <style:list-level-properties text:list-level-position-and-space-mode="label-alignment">
          <style:list-level-label-alignment text:label-followed-by="listtab" fo:text-indent="-0.242cm" fo:margin-left="4.191cm"/>
        </style:list-level-properties>
      </text:list-level-style-bullet>
      <text:list-level-style-bullet text:level="7" text:style-name="ListLabel_20_25" loext:num-list-format="•" style:num-suffix="•" text:bullet-char="•">
        <style:list-level-properties text:list-level-position-and-space-mode="label-alignment">
          <style:list-level-label-alignment text:label-followed-by="listtab" fo:text-indent="-0.242cm" fo:margin-left="4.944cm"/>
        </style:list-level-properties>
      </text:list-level-style-bullet>
      <text:list-level-style-bullet text:level="8" text:style-name="ListLabel_20_26" loext:num-list-format="•" style:num-suffix="•" text:bullet-char="•">
        <style:list-level-properties text:list-level-position-and-space-mode="label-alignment">
          <style:list-level-label-alignment text:label-followed-by="listtab" fo:text-indent="-0.242cm" fo:margin-left="5.697cm"/>
        </style:list-level-properties>
      </text:list-level-style-bullet>
      <text:list-level-style-bullet text:level="9" text:style-name="ListLabel_20_27" loext:num-list-format="•" style:num-suffix="•" text:bullet-char="•">
        <style:list-level-properties text:list-level-position-and-space-mode="label-alignment">
          <style:list-level-label-alignment text:label-followed-by="listtab" fo:text-indent="-0.242cm" fo:margin-left="6.451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bullet text:level="1" text:style-name="ListLabel_20_28" loext:num-list-format="" style:num-suffix="" text:bullet-char="">
        <style:list-level-properties text:list-level-position-and-space-mode="label-alignment">
          <style:list-level-label-alignment text:label-followed-by="listtab" fo:text-indent="-0.242cm" fo:margin-left="0.439cm"/>
        </style:list-level-properties>
        <style:text-properties style:font-name="Symbol1"/>
      </text:list-level-style-bullet>
      <text:list-level-style-bullet text:level="2" text:style-name="ListLabel_20_29" loext:num-list-format="•" style:num-suffix="•" text:bullet-char="•">
        <style:list-level-properties text:list-level-position-and-space-mode="label-alignment">
          <style:list-level-label-alignment text:label-followed-by="listtab" fo:text-indent="-0.242cm" fo:margin-left="1.177cm"/>
        </style:list-level-properties>
      </text:list-level-style-bullet>
      <text:list-level-style-bullet text:level="3" text:style-name="ListLabel_20_30" loext:num-list-format="•" style:num-suffix="•" text:bullet-char="•">
        <style:list-level-properties text:list-level-position-and-space-mode="label-alignment">
          <style:list-level-label-alignment text:label-followed-by="listtab" fo:text-indent="-0.242cm" fo:margin-left="1.93cm"/>
        </style:list-level-properties>
      </text:list-level-style-bullet>
      <text:list-level-style-bullet text:level="4" text:style-name="ListLabel_20_31" loext:num-list-format="•" style:num-suffix="•" text:bullet-char="•">
        <style:list-level-properties text:list-level-position-and-space-mode="label-alignment">
          <style:list-level-label-alignment text:label-followed-by="listtab" fo:text-indent="-0.242cm" fo:margin-left="2.683cm"/>
        </style:list-level-properties>
      </text:list-level-style-bullet>
      <text:list-level-style-bullet text:level="5" text:style-name="ListLabel_20_32" loext:num-list-format="•" style:num-suffix="•" text:bullet-char="•">
        <style:list-level-properties text:list-level-position-and-space-mode="label-alignment">
          <style:list-level-label-alignment text:label-followed-by="listtab" fo:text-indent="-0.242cm" fo:margin-left="3.436cm"/>
        </style:list-level-properties>
      </text:list-level-style-bullet>
      <text:list-level-style-bullet text:level="6" text:style-name="ListLabel_20_33" loext:num-list-format="•" style:num-suffix="•" text:bullet-char="•">
        <style:list-level-properties text:list-level-position-and-space-mode="label-alignment">
          <style:list-level-label-alignment text:label-followed-by="listtab" fo:text-indent="-0.242cm" fo:margin-left="4.191cm"/>
        </style:list-level-properties>
      </text:list-level-style-bullet>
      <text:list-level-style-bullet text:level="7" text:style-name="ListLabel_20_34" loext:num-list-format="•" style:num-suffix="•" text:bullet-char="•">
        <style:list-level-properties text:list-level-position-and-space-mode="label-alignment">
          <style:list-level-label-alignment text:label-followed-by="listtab" fo:text-indent="-0.242cm" fo:margin-left="4.944cm"/>
        </style:list-level-properties>
      </text:list-level-style-bullet>
      <text:list-level-style-bullet text:level="8" text:style-name="ListLabel_20_35" loext:num-list-format="•" style:num-suffix="•" text:bullet-char="•">
        <style:list-level-properties text:list-level-position-and-space-mode="label-alignment">
          <style:list-level-label-alignment text:label-followed-by="listtab" fo:text-indent="-0.242cm" fo:margin-left="5.697cm"/>
        </style:list-level-properties>
      </text:list-level-style-bullet>
      <text:list-level-style-bullet text:level="9" text:style-name="ListLabel_20_36" loext:num-list-format="•" style:num-suffix="•" text:bullet-char="•">
        <style:list-level-properties text:list-level-position-and-space-mode="label-alignment">
          <style:list-level-label-alignment text:label-followed-by="listtab" fo:text-indent="-0.242cm" fo:margin-left="6.451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bullet text:level="1" text:style-name="ListLabel_20_37" loext:num-list-format="" style:num-suffix="" text:bullet-char="">
        <style:list-level-properties text:list-level-position-and-space-mode="label-alignment">
          <style:list-level-label-alignment text:label-followed-by="listtab" fo:text-indent="-0.242cm" fo:margin-left="0.439cm"/>
        </style:list-level-properties>
        <style:text-properties style:font-name="Symbol1"/>
      </text:list-level-style-bullet>
      <text:list-level-style-bullet text:level="2" text:style-name="ListLabel_20_38" loext:num-list-format="•" style:num-suffix="•" text:bullet-char="•">
        <style:list-level-properties text:list-level-position-and-space-mode="label-alignment">
          <style:list-level-label-alignment text:label-followed-by="listtab" fo:text-indent="-0.242cm" fo:margin-left="1.177cm"/>
        </style:list-level-properties>
      </text:list-level-style-bullet>
      <text:list-level-style-bullet text:level="3" text:style-name="ListLabel_20_39" loext:num-list-format="•" style:num-suffix="•" text:bullet-char="•">
        <style:list-level-properties text:list-level-position-and-space-mode="label-alignment">
          <style:list-level-label-alignment text:label-followed-by="listtab" fo:text-indent="-0.242cm" fo:margin-left="1.93cm"/>
        </style:list-level-properties>
      </text:list-level-style-bullet>
      <text:list-level-style-bullet text:level="4" text:style-name="ListLabel_20_40" loext:num-list-format="•" style:num-suffix="•" text:bullet-char="•">
        <style:list-level-properties text:list-level-position-and-space-mode="label-alignment">
          <style:list-level-label-alignment text:label-followed-by="listtab" fo:text-indent="-0.242cm" fo:margin-left="2.683cm"/>
        </style:list-level-properties>
      </text:list-level-style-bullet>
      <text:list-level-style-bullet text:level="5" text:style-name="ListLabel_20_41" loext:num-list-format="•" style:num-suffix="•" text:bullet-char="•">
        <style:list-level-properties text:list-level-position-and-space-mode="label-alignment">
          <style:list-level-label-alignment text:label-followed-by="listtab" fo:text-indent="-0.242cm" fo:margin-left="3.436cm"/>
        </style:list-level-properties>
      </text:list-level-style-bullet>
      <text:list-level-style-bullet text:level="6" text:style-name="ListLabel_20_42" loext:num-list-format="•" style:num-suffix="•" text:bullet-char="•">
        <style:list-level-properties text:list-level-position-and-space-mode="label-alignment">
          <style:list-level-label-alignment text:label-followed-by="listtab" fo:text-indent="-0.242cm" fo:margin-left="4.191cm"/>
        </style:list-level-properties>
      </text:list-level-style-bullet>
      <text:list-level-style-bullet text:level="7" text:style-name="ListLabel_20_43" loext:num-list-format="•" style:num-suffix="•" text:bullet-char="•">
        <style:list-level-properties text:list-level-position-and-space-mode="label-alignment">
          <style:list-level-label-alignment text:label-followed-by="listtab" fo:text-indent="-0.242cm" fo:margin-left="4.944cm"/>
        </style:list-level-properties>
      </text:list-level-style-bullet>
      <text:list-level-style-bullet text:level="8" text:style-name="ListLabel_20_44" loext:num-list-format="•" style:num-suffix="•" text:bullet-char="•">
        <style:list-level-properties text:list-level-position-and-space-mode="label-alignment">
          <style:list-level-label-alignment text:label-followed-by="listtab" fo:text-indent="-0.242cm" fo:margin-left="5.697cm"/>
        </style:list-level-properties>
      </text:list-level-style-bullet>
      <text:list-level-style-bullet text:level="9" text:style-name="ListLabel_20_45" loext:num-list-format="•" style:num-suffix="•" text:bullet-char="•">
        <style:list-level-properties text:list-level-position-and-space-mode="label-alignment">
          <style:list-level-label-alignment text:label-followed-by="listtab" fo:text-indent="-0.242cm" fo:margin-left="6.451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bullet text:level="1" text:style-name="ListLabel_20_46" loext:num-list-format="" style:num-suffix="" text:bullet-char="">
        <style:list-level-properties text:list-level-position-and-space-mode="label-alignment">
          <style:list-level-label-alignment text:label-followed-by="listtab" fo:text-indent="-0.242cm" fo:margin-left="0.439cm"/>
        </style:list-level-properties>
        <style:text-properties style:font-name="Symbol1"/>
      </text:list-level-style-bullet>
      <text:list-level-style-bullet text:level="2" text:style-name="ListLabel_20_47" loext:num-list-format="•" style:num-suffix="•" text:bullet-char="•">
        <style:list-level-properties text:list-level-position-and-space-mode="label-alignment">
          <style:list-level-label-alignment text:label-followed-by="listtab" fo:text-indent="-0.242cm" fo:margin-left="1.177cm"/>
        </style:list-level-properties>
      </text:list-level-style-bullet>
      <text:list-level-style-bullet text:level="3" text:style-name="ListLabel_20_48" loext:num-list-format="•" style:num-suffix="•" text:bullet-char="•">
        <style:list-level-properties text:list-level-position-and-space-mode="label-alignment">
          <style:list-level-label-alignment text:label-followed-by="listtab" fo:text-indent="-0.242cm" fo:margin-left="1.93cm"/>
        </style:list-level-properties>
      </text:list-level-style-bullet>
      <text:list-level-style-bullet text:level="4" text:style-name="ListLabel_20_49" loext:num-list-format="•" style:num-suffix="•" text:bullet-char="•">
        <style:list-level-properties text:list-level-position-and-space-mode="label-alignment">
          <style:list-level-label-alignment text:label-followed-by="listtab" fo:text-indent="-0.242cm" fo:margin-left="2.683cm"/>
        </style:list-level-properties>
      </text:list-level-style-bullet>
      <text:list-level-style-bullet text:level="5" text:style-name="ListLabel_20_50" loext:num-list-format="•" style:num-suffix="•" text:bullet-char="•">
        <style:list-level-properties text:list-level-position-and-space-mode="label-alignment">
          <style:list-level-label-alignment text:label-followed-by="listtab" fo:text-indent="-0.242cm" fo:margin-left="3.436cm"/>
        </style:list-level-properties>
      </text:list-level-style-bullet>
      <text:list-level-style-bullet text:level="6" text:style-name="ListLabel_20_51" loext:num-list-format="•" style:num-suffix="•" text:bullet-char="•">
        <style:list-level-properties text:list-level-position-and-space-mode="label-alignment">
          <style:list-level-label-alignment text:label-followed-by="listtab" fo:text-indent="-0.242cm" fo:margin-left="4.191cm"/>
        </style:list-level-properties>
      </text:list-level-style-bullet>
      <text:list-level-style-bullet text:level="7" text:style-name="ListLabel_20_52" loext:num-list-format="•" style:num-suffix="•" text:bullet-char="•">
        <style:list-level-properties text:list-level-position-and-space-mode="label-alignment">
          <style:list-level-label-alignment text:label-followed-by="listtab" fo:text-indent="-0.242cm" fo:margin-left="4.944cm"/>
        </style:list-level-properties>
      </text:list-level-style-bullet>
      <text:list-level-style-bullet text:level="8" text:style-name="ListLabel_20_53" loext:num-list-format="•" style:num-suffix="•" text:bullet-char="•">
        <style:list-level-properties text:list-level-position-and-space-mode="label-alignment">
          <style:list-level-label-alignment text:label-followed-by="listtab" fo:text-indent="-0.242cm" fo:margin-left="5.697cm"/>
        </style:list-level-properties>
      </text:list-level-style-bullet>
      <text:list-level-style-bullet text:level="9" text:style-name="ListLabel_20_54" loext:num-list-format="•" style:num-suffix="•" text:bullet-char="•">
        <style:list-level-properties text:list-level-position-and-space-mode="label-alignment">
          <style:list-level-label-alignment text:label-followed-by="listtab" fo:text-indent="-0.242cm" fo:margin-left="6.451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bullet text:level="1" text:style-name="ListLabel_20_55" loext:num-list-format="" style:num-suffix="" text:bullet-char="">
        <style:list-level-properties text:list-level-position-and-space-mode="label-alignment">
          <style:list-level-label-alignment text:label-followed-by="listtab" fo:text-indent="-0.242cm" fo:margin-left="0.439cm"/>
        </style:list-level-properties>
        <style:text-properties style:font-name="Symbol1"/>
      </text:list-level-style-bullet>
      <text:list-level-style-bullet text:level="2" text:style-name="ListLabel_20_56" loext:num-list-format="•" style:num-suffix="•" text:bullet-char="•">
        <style:list-level-properties text:list-level-position-and-space-mode="label-alignment">
          <style:list-level-label-alignment text:label-followed-by="listtab" fo:text-indent="-0.242cm" fo:margin-left="1.177cm"/>
        </style:list-level-properties>
      </text:list-level-style-bullet>
      <text:list-level-style-bullet text:level="3" text:style-name="ListLabel_20_57" loext:num-list-format="•" style:num-suffix="•" text:bullet-char="•">
        <style:list-level-properties text:list-level-position-and-space-mode="label-alignment">
          <style:list-level-label-alignment text:label-followed-by="listtab" fo:text-indent="-0.242cm" fo:margin-left="1.93cm"/>
        </style:list-level-properties>
      </text:list-level-style-bullet>
      <text:list-level-style-bullet text:level="4" text:style-name="ListLabel_20_58" loext:num-list-format="•" style:num-suffix="•" text:bullet-char="•">
        <style:list-level-properties text:list-level-position-and-space-mode="label-alignment">
          <style:list-level-label-alignment text:label-followed-by="listtab" fo:text-indent="-0.242cm" fo:margin-left="2.683cm"/>
        </style:list-level-properties>
      </text:list-level-style-bullet>
      <text:list-level-style-bullet text:level="5" text:style-name="ListLabel_20_59" loext:num-list-format="•" style:num-suffix="•" text:bullet-char="•">
        <style:list-level-properties text:list-level-position-and-space-mode="label-alignment">
          <style:list-level-label-alignment text:label-followed-by="listtab" fo:text-indent="-0.242cm" fo:margin-left="3.436cm"/>
        </style:list-level-properties>
      </text:list-level-style-bullet>
      <text:list-level-style-bullet text:level="6" text:style-name="ListLabel_20_60" loext:num-list-format="•" style:num-suffix="•" text:bullet-char="•">
        <style:list-level-properties text:list-level-position-and-space-mode="label-alignment">
          <style:list-level-label-alignment text:label-followed-by="listtab" fo:text-indent="-0.242cm" fo:margin-left="4.191cm"/>
        </style:list-level-properties>
      </text:list-level-style-bullet>
      <text:list-level-style-bullet text:level="7" text:style-name="ListLabel_20_61" loext:num-list-format="•" style:num-suffix="•" text:bullet-char="•">
        <style:list-level-properties text:list-level-position-and-space-mode="label-alignment">
          <style:list-level-label-alignment text:label-followed-by="listtab" fo:text-indent="-0.242cm" fo:margin-left="4.944cm"/>
        </style:list-level-properties>
      </text:list-level-style-bullet>
      <text:list-level-style-bullet text:level="8" text:style-name="ListLabel_20_62" loext:num-list-format="•" style:num-suffix="•" text:bullet-char="•">
        <style:list-level-properties text:list-level-position-and-space-mode="label-alignment">
          <style:list-level-label-alignment text:label-followed-by="listtab" fo:text-indent="-0.242cm" fo:margin-left="5.697cm"/>
        </style:list-level-properties>
      </text:list-level-style-bullet>
      <text:list-level-style-bullet text:level="9" text:style-name="ListLabel_20_63" loext:num-list-format="•" style:num-suffix="•" text:bullet-char="•">
        <style:list-level-properties text:list-level-position-and-space-mode="label-alignment">
          <style:list-level-label-alignment text:label-followed-by="listtab" fo:text-indent="-0.242cm" fo:margin-left="6.451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bullet text:level="1" text:style-name="ListLabel_20_64" loext:num-list-format="" style:num-suffix="" text:bullet-char="">
        <style:list-level-properties text:list-level-position-and-space-mode="label-alignment">
          <style:list-level-label-alignment text:label-followed-by="listtab" fo:text-indent="-0.242cm" fo:margin-left="0.439cm"/>
        </style:list-level-properties>
        <style:text-properties style:font-name="Symbol1"/>
      </text:list-level-style-bullet>
      <text:list-level-style-bullet text:level="2" text:style-name="ListLabel_20_65" loext:num-list-format="•" style:num-suffix="•" text:bullet-char="•">
        <style:list-level-properties text:list-level-position-and-space-mode="label-alignment">
          <style:list-level-label-alignment text:label-followed-by="listtab" fo:text-indent="-0.242cm" fo:margin-left="1.177cm"/>
        </style:list-level-properties>
      </text:list-level-style-bullet>
      <text:list-level-style-bullet text:level="3" text:style-name="ListLabel_20_66" loext:num-list-format="•" style:num-suffix="•" text:bullet-char="•">
        <style:list-level-properties text:list-level-position-and-space-mode="label-alignment">
          <style:list-level-label-alignment text:label-followed-by="listtab" fo:text-indent="-0.242cm" fo:margin-left="1.93cm"/>
        </style:list-level-properties>
      </text:list-level-style-bullet>
      <text:list-level-style-bullet text:level="4" text:style-name="ListLabel_20_67" loext:num-list-format="•" style:num-suffix="•" text:bullet-char="•">
        <style:list-level-properties text:list-level-position-and-space-mode="label-alignment">
          <style:list-level-label-alignment text:label-followed-by="listtab" fo:text-indent="-0.242cm" fo:margin-left="2.683cm"/>
        </style:list-level-properties>
      </text:list-level-style-bullet>
      <text:list-level-style-bullet text:level="5" text:style-name="ListLabel_20_68" loext:num-list-format="•" style:num-suffix="•" text:bullet-char="•">
        <style:list-level-properties text:list-level-position-and-space-mode="label-alignment">
          <style:list-level-label-alignment text:label-followed-by="listtab" fo:text-indent="-0.242cm" fo:margin-left="3.436cm"/>
        </style:list-level-properties>
      </text:list-level-style-bullet>
      <text:list-level-style-bullet text:level="6" text:style-name="ListLabel_20_69" loext:num-list-format="•" style:num-suffix="•" text:bullet-char="•">
        <style:list-level-properties text:list-level-position-and-space-mode="label-alignment">
          <style:list-level-label-alignment text:label-followed-by="listtab" fo:text-indent="-0.242cm" fo:margin-left="4.191cm"/>
        </style:list-level-properties>
      </text:list-level-style-bullet>
      <text:list-level-style-bullet text:level="7" text:style-name="ListLabel_20_70" loext:num-list-format="•" style:num-suffix="•" text:bullet-char="•">
        <style:list-level-properties text:list-level-position-and-space-mode="label-alignment">
          <style:list-level-label-alignment text:label-followed-by="listtab" fo:text-indent="-0.242cm" fo:margin-left="4.944cm"/>
        </style:list-level-properties>
      </text:list-level-style-bullet>
      <text:list-level-style-bullet text:level="8" text:style-name="ListLabel_20_71" loext:num-list-format="•" style:num-suffix="•" text:bullet-char="•">
        <style:list-level-properties text:list-level-position-and-space-mode="label-alignment">
          <style:list-level-label-alignment text:label-followed-by="listtab" fo:text-indent="-0.242cm" fo:margin-left="5.697cm"/>
        </style:list-level-properties>
      </text:list-level-style-bullet>
      <text:list-level-style-bullet text:level="9" text:style-name="ListLabel_20_72" loext:num-list-format="•" style:num-suffix="•" text:bullet-char="•">
        <style:list-level-properties text:list-level-position-and-space-mode="label-alignment">
          <style:list-level-label-alignment text:label-followed-by="listtab" fo:text-indent="-0.242cm" fo:margin-left="6.451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bullet text:level="1" text:style-name="ListLabel_20_73" loext:num-list-format="" style:num-suffix="" text:bullet-char="">
        <style:list-level-properties text:list-level-position-and-space-mode="label-alignment">
          <style:list-level-label-alignment text:label-followed-by="listtab" fo:text-indent="-0.242cm" fo:margin-left="0.439cm"/>
        </style:list-level-properties>
        <style:text-properties style:font-name="Symbol1"/>
      </text:list-level-style-bullet>
      <text:list-level-style-bullet text:level="2" text:style-name="ListLabel_20_74" loext:num-list-format="•" style:num-suffix="•" text:bullet-char="•">
        <style:list-level-properties text:list-level-position-and-space-mode="label-alignment">
          <style:list-level-label-alignment text:label-followed-by="listtab" fo:text-indent="-0.242cm" fo:margin-left="1.177cm"/>
        </style:list-level-properties>
      </text:list-level-style-bullet>
      <text:list-level-style-bullet text:level="3" text:style-name="ListLabel_20_75" loext:num-list-format="•" style:num-suffix="•" text:bullet-char="•">
        <style:list-level-properties text:list-level-position-and-space-mode="label-alignment">
          <style:list-level-label-alignment text:label-followed-by="listtab" fo:text-indent="-0.242cm" fo:margin-left="1.93cm"/>
        </style:list-level-properties>
      </text:list-level-style-bullet>
      <text:list-level-style-bullet text:level="4" text:style-name="ListLabel_20_76" loext:num-list-format="•" style:num-suffix="•" text:bullet-char="•">
        <style:list-level-properties text:list-level-position-and-space-mode="label-alignment">
          <style:list-level-label-alignment text:label-followed-by="listtab" fo:text-indent="-0.242cm" fo:margin-left="2.683cm"/>
        </style:list-level-properties>
      </text:list-level-style-bullet>
      <text:list-level-style-bullet text:level="5" text:style-name="ListLabel_20_77" loext:num-list-format="•" style:num-suffix="•" text:bullet-char="•">
        <style:list-level-properties text:list-level-position-and-space-mode="label-alignment">
          <style:list-level-label-alignment text:label-followed-by="listtab" fo:text-indent="-0.242cm" fo:margin-left="3.436cm"/>
        </style:list-level-properties>
      </text:list-level-style-bullet>
      <text:list-level-style-bullet text:level="6" text:style-name="ListLabel_20_78" loext:num-list-format="•" style:num-suffix="•" text:bullet-char="•">
        <style:list-level-properties text:list-level-position-and-space-mode="label-alignment">
          <style:list-level-label-alignment text:label-followed-by="listtab" fo:text-indent="-0.242cm" fo:margin-left="4.191cm"/>
        </style:list-level-properties>
      </text:list-level-style-bullet>
      <text:list-level-style-bullet text:level="7" text:style-name="ListLabel_20_79" loext:num-list-format="•" style:num-suffix="•" text:bullet-char="•">
        <style:list-level-properties text:list-level-position-and-space-mode="label-alignment">
          <style:list-level-label-alignment text:label-followed-by="listtab" fo:text-indent="-0.242cm" fo:margin-left="4.944cm"/>
        </style:list-level-properties>
      </text:list-level-style-bullet>
      <text:list-level-style-bullet text:level="8" text:style-name="ListLabel_20_80" loext:num-list-format="•" style:num-suffix="•" text:bullet-char="•">
        <style:list-level-properties text:list-level-position-and-space-mode="label-alignment">
          <style:list-level-label-alignment text:label-followed-by="listtab" fo:text-indent="-0.242cm" fo:margin-left="5.697cm"/>
        </style:list-level-properties>
      </text:list-level-style-bullet>
      <text:list-level-style-bullet text:level="9" text:style-name="ListLabel_20_81" loext:num-list-format="•" style:num-suffix="•" text:bullet-char="•">
        <style:list-level-properties text:list-level-position-and-space-mode="label-alignment">
          <style:list-level-label-alignment text:label-followed-by="listtab" fo:text-indent="-0.242cm" fo:margin-left="6.451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bullet text:level="1" text:style-name="ListLabel_20_82" loext:num-list-format="" style:num-suffix="" text:bullet-char="">
        <style:list-level-properties text:list-level-position-and-space-mode="label-alignment">
          <style:list-level-label-alignment text:label-followed-by="listtab" fo:text-indent="-0.242cm" fo:margin-left="0.439cm"/>
        </style:list-level-properties>
        <style:text-properties style:font-name="Symbol1"/>
      </text:list-level-style-bullet>
      <text:list-level-style-bullet text:level="2" text:style-name="ListLabel_20_83" loext:num-list-format="•" style:num-suffix="•" text:bullet-char="•">
        <style:list-level-properties text:list-level-position-and-space-mode="label-alignment">
          <style:list-level-label-alignment text:label-followed-by="listtab" fo:text-indent="-0.242cm" fo:margin-left="1.177cm"/>
        </style:list-level-properties>
      </text:list-level-style-bullet>
      <text:list-level-style-bullet text:level="3" text:style-name="ListLabel_20_84" loext:num-list-format="•" style:num-suffix="•" text:bullet-char="•">
        <style:list-level-properties text:list-level-position-and-space-mode="label-alignment">
          <style:list-level-label-alignment text:label-followed-by="listtab" fo:text-indent="-0.242cm" fo:margin-left="1.93cm"/>
        </style:list-level-properties>
      </text:list-level-style-bullet>
      <text:list-level-style-bullet text:level="4" text:style-name="ListLabel_20_85" loext:num-list-format="•" style:num-suffix="•" text:bullet-char="•">
        <style:list-level-properties text:list-level-position-and-space-mode="label-alignment">
          <style:list-level-label-alignment text:label-followed-by="listtab" fo:text-indent="-0.242cm" fo:margin-left="2.683cm"/>
        </style:list-level-properties>
      </text:list-level-style-bullet>
      <text:list-level-style-bullet text:level="5" text:style-name="ListLabel_20_86" loext:num-list-format="•" style:num-suffix="•" text:bullet-char="•">
        <style:list-level-properties text:list-level-position-and-space-mode="label-alignment">
          <style:list-level-label-alignment text:label-followed-by="listtab" fo:text-indent="-0.242cm" fo:margin-left="3.436cm"/>
        </style:list-level-properties>
      </text:list-level-style-bullet>
      <text:list-level-style-bullet text:level="6" text:style-name="ListLabel_20_87" loext:num-list-format="•" style:num-suffix="•" text:bullet-char="•">
        <style:list-level-properties text:list-level-position-and-space-mode="label-alignment">
          <style:list-level-label-alignment text:label-followed-by="listtab" fo:text-indent="-0.242cm" fo:margin-left="4.191cm"/>
        </style:list-level-properties>
      </text:list-level-style-bullet>
      <text:list-level-style-bullet text:level="7" text:style-name="ListLabel_20_88" loext:num-list-format="•" style:num-suffix="•" text:bullet-char="•">
        <style:list-level-properties text:list-level-position-and-space-mode="label-alignment">
          <style:list-level-label-alignment text:label-followed-by="listtab" fo:text-indent="-0.242cm" fo:margin-left="4.944cm"/>
        </style:list-level-properties>
      </text:list-level-style-bullet>
      <text:list-level-style-bullet text:level="8" text:style-name="ListLabel_20_89" loext:num-list-format="•" style:num-suffix="•" text:bullet-char="•">
        <style:list-level-properties text:list-level-position-and-space-mode="label-alignment">
          <style:list-level-label-alignment text:label-followed-by="listtab" fo:text-indent="-0.242cm" fo:margin-left="5.697cm"/>
        </style:list-level-properties>
      </text:list-level-style-bullet>
      <text:list-level-style-bullet text:level="9" text:style-name="ListLabel_20_90" loext:num-list-format="•" style:num-suffix="•" text:bullet-char="•">
        <style:list-level-properties text:list-level-position-and-space-mode="label-alignment">
          <style:list-level-label-alignment text:label-followed-by="listtab" fo:text-indent="-0.242cm" fo:margin-left="6.451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number text:level="1" text:style-name="ListLabel_20_91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19cm" fo:margin-left="1.053cm"/>
        </style:list-level-properties>
      </text:list-level-style-number>
      <text:list-level-style-bullet text:level="2" text:style-name="ListLabel_20_92" loext:num-list-format="•" style:num-suffix="•" text:bullet-char="•">
        <style:list-level-properties text:list-level-position-and-space-mode="label-alignment">
          <style:list-level-label-alignment text:label-followed-by="listtab" fo:text-indent="-0.619cm" fo:margin-left="1.748cm"/>
        </style:list-level-properties>
      </text:list-level-style-bullet>
      <text:list-level-style-bullet text:level="3" text:style-name="ListLabel_20_93" loext:num-list-format="•" style:num-suffix="•" text:bullet-char="•">
        <style:list-level-properties text:list-level-position-and-space-mode="label-alignment">
          <style:list-level-label-alignment text:label-followed-by="listtab" fo:text-indent="-0.619cm" fo:margin-left="2.438cm"/>
        </style:list-level-properties>
      </text:list-level-style-bullet>
      <text:list-level-style-bullet text:level="4" text:style-name="ListLabel_20_94" loext:num-list-format="•" style:num-suffix="•" text:bullet-char="•">
        <style:list-level-properties text:list-level-position-and-space-mode="label-alignment">
          <style:list-level-label-alignment text:label-followed-by="listtab" fo:text-indent="-0.619cm" fo:margin-left="3.127cm"/>
        </style:list-level-properties>
      </text:list-level-style-bullet>
      <text:list-level-style-bullet text:level="5" text:style-name="ListLabel_20_95" loext:num-list-format="•" style:num-suffix="•" text:bullet-char="•">
        <style:list-level-properties text:list-level-position-and-space-mode="label-alignment">
          <style:list-level-label-alignment text:label-followed-by="listtab" fo:text-indent="-0.619cm" fo:margin-left="3.817cm"/>
        </style:list-level-properties>
      </text:list-level-style-bullet>
      <text:list-level-style-bullet text:level="6" text:style-name="ListLabel_20_96" loext:num-list-format="•" style:num-suffix="•" text:bullet-char="•">
        <style:list-level-properties text:list-level-position-and-space-mode="label-alignment">
          <style:list-level-label-alignment text:label-followed-by="listtab" fo:text-indent="-0.619cm" fo:margin-left="4.509cm"/>
        </style:list-level-properties>
      </text:list-level-style-bullet>
      <text:list-level-style-bullet text:level="7" text:style-name="ListLabel_20_97" loext:num-list-format="•" style:num-suffix="•" text:bullet-char="•">
        <style:list-level-properties text:list-level-position-and-space-mode="label-alignment">
          <style:list-level-label-alignment text:label-followed-by="listtab" fo:text-indent="-0.619cm" fo:margin-left="5.198cm"/>
        </style:list-level-properties>
      </text:list-level-style-bullet>
      <text:list-level-style-bullet text:level="8" text:style-name="ListLabel_20_98" loext:num-list-format="•" style:num-suffix="•" text:bullet-char="•">
        <style:list-level-properties text:list-level-position-and-space-mode="label-alignment">
          <style:list-level-label-alignment text:label-followed-by="listtab" fo:text-indent="-0.619cm" fo:margin-left="5.888cm"/>
        </style:list-level-properties>
      </text:list-level-style-bullet>
      <text:list-level-style-bullet text:level="9" text:style-name="ListLabel_20_99" loext:num-list-format="•" style:num-suffix="•" text:bullet-char="•">
        <style:list-level-properties text:list-level-position-and-space-mode="label-alignment">
          <style:list-level-label-alignment text:label-followed-by="listtab" fo:text-indent="-0.619cm" fo:margin-left="6.578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">
      <text:list-level-style-bullet text:level="1" text:style-name="ListLabel_20_100" loext:num-list-format="" style:num-suffix="" text:bullet-char="">
        <style:list-level-properties text:list-level-position-and-space-mode="label-alignment">
          <style:list-level-label-alignment text:label-followed-by="listtab" fo:text-indent="-0.489cm" fo:margin-left="0.644cm"/>
        </style:list-level-properties>
        <style:text-properties style:font-name="Symbol1"/>
      </text:list-level-style-bullet>
      <text:list-level-style-bullet text:level="2" text:style-name="ListLabel_20_101" loext:num-list-format="•" style:num-suffix="•" text:bullet-char="•">
        <style:list-level-properties text:list-level-position-and-space-mode="label-alignment">
          <style:list-level-label-alignment text:label-followed-by="listtab" fo:text-indent="-0.489cm" fo:margin-left="1.367cm"/>
        </style:list-level-properties>
      </text:list-level-style-bullet>
      <text:list-level-style-bullet text:level="3" text:style-name="ListLabel_20_102" loext:num-list-format="•" style:num-suffix="•" text:bullet-char="•">
        <style:list-level-properties text:list-level-position-and-space-mode="label-alignment">
          <style:list-level-label-alignment text:label-followed-by="listtab" fo:text-indent="-0.489cm" fo:margin-left="2.099cm"/>
        </style:list-level-properties>
      </text:list-level-style-bullet>
      <text:list-level-style-bullet text:level="4" text:style-name="ListLabel_20_103" loext:num-list-format="•" style:num-suffix="•" text:bullet-char="•">
        <style:list-level-properties text:list-level-position-and-space-mode="label-alignment">
          <style:list-level-label-alignment text:label-followed-by="listtab" fo:text-indent="-0.489cm" fo:margin-left="2.831cm"/>
        </style:list-level-properties>
      </text:list-level-style-bullet>
      <text:list-level-style-bullet text:level="5" text:style-name="ListLabel_20_104" loext:num-list-format="•" style:num-suffix="•" text:bullet-char="•">
        <style:list-level-properties text:list-level-position-and-space-mode="label-alignment">
          <style:list-level-label-alignment text:label-followed-by="listtab" fo:text-indent="-0.489cm" fo:margin-left="3.563cm"/>
        </style:list-level-properties>
      </text:list-level-style-bullet>
      <text:list-level-style-bullet text:level="6" text:style-name="ListLabel_20_105" loext:num-list-format="•" style:num-suffix="•" text:bullet-char="•">
        <style:list-level-properties text:list-level-position-and-space-mode="label-alignment">
          <style:list-level-label-alignment text:label-followed-by="listtab" fo:text-indent="-0.489cm" fo:margin-left="4.297cm"/>
        </style:list-level-properties>
      </text:list-level-style-bullet>
      <text:list-level-style-bullet text:level="7" text:style-name="ListLabel_20_106" loext:num-list-format="•" style:num-suffix="•" text:bullet-char="•">
        <style:list-level-properties text:list-level-position-and-space-mode="label-alignment">
          <style:list-level-label-alignment text:label-followed-by="listtab" fo:text-indent="-0.489cm" fo:margin-left="5.029cm"/>
        </style:list-level-properties>
      </text:list-level-style-bullet>
      <text:list-level-style-bullet text:level="8" text:style-name="ListLabel_20_107" loext:num-list-format="•" style:num-suffix="•" text:bullet-char="•">
        <style:list-level-properties text:list-level-position-and-space-mode="label-alignment">
          <style:list-level-label-alignment text:label-followed-by="listtab" fo:text-indent="-0.489cm" fo:margin-left="5.761cm"/>
        </style:list-level-properties>
      </text:list-level-style-bullet>
      <text:list-level-style-bullet text:level="9" text:style-name="ListLabel_20_108" loext:num-list-format="•" style:num-suffix="•" text:bullet-char="•">
        <style:list-level-properties text:list-level-position-and-space-mode="label-alignment">
          <style:list-level-label-alignment text:label-followed-by="listtab" fo:text-indent="-0.489cm" fo:margin-left="6.493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3">
      <text:list-level-style-bullet text:level="1" text:style-name="ListLabel_20_109" loext:num-list-format="" style:num-suffix="" text:bullet-char="">
        <style:list-level-properties text:list-level-position-and-space-mode="label-alignment">
          <style:list-level-label-alignment text:label-followed-by="listtab" fo:text-indent="-0.489cm" fo:margin-left="0.644cm"/>
        </style:list-level-properties>
        <style:text-properties style:font-name="Symbol1"/>
      </text:list-level-style-bullet>
      <text:list-level-style-bullet text:level="2" text:style-name="ListLabel_20_110" loext:num-list-format="•" style:num-suffix="•" text:bullet-char="•">
        <style:list-level-properties text:list-level-position-and-space-mode="label-alignment">
          <style:list-level-label-alignment text:label-followed-by="listtab" fo:text-indent="-0.489cm" fo:margin-left="1.367cm"/>
        </style:list-level-properties>
      </text:list-level-style-bullet>
      <text:list-level-style-bullet text:level="3" text:style-name="ListLabel_20_111" loext:num-list-format="•" style:num-suffix="•" text:bullet-char="•">
        <style:list-level-properties text:list-level-position-and-space-mode="label-alignment">
          <style:list-level-label-alignment text:label-followed-by="listtab" fo:text-indent="-0.489cm" fo:margin-left="2.099cm"/>
        </style:list-level-properties>
      </text:list-level-style-bullet>
      <text:list-level-style-bullet text:level="4" text:style-name="ListLabel_20_112" loext:num-list-format="•" style:num-suffix="•" text:bullet-char="•">
        <style:list-level-properties text:list-level-position-and-space-mode="label-alignment">
          <style:list-level-label-alignment text:label-followed-by="listtab" fo:text-indent="-0.489cm" fo:margin-left="2.831cm"/>
        </style:list-level-properties>
      </text:list-level-style-bullet>
      <text:list-level-style-bullet text:level="5" text:style-name="ListLabel_20_113" loext:num-list-format="•" style:num-suffix="•" text:bullet-char="•">
        <style:list-level-properties text:list-level-position-and-space-mode="label-alignment">
          <style:list-level-label-alignment text:label-followed-by="listtab" fo:text-indent="-0.489cm" fo:margin-left="3.563cm"/>
        </style:list-level-properties>
      </text:list-level-style-bullet>
      <text:list-level-style-bullet text:level="6" text:style-name="ListLabel_20_114" loext:num-list-format="•" style:num-suffix="•" text:bullet-char="•">
        <style:list-level-properties text:list-level-position-and-space-mode="label-alignment">
          <style:list-level-label-alignment text:label-followed-by="listtab" fo:text-indent="-0.489cm" fo:margin-left="4.297cm"/>
        </style:list-level-properties>
      </text:list-level-style-bullet>
      <text:list-level-style-bullet text:level="7" text:style-name="ListLabel_20_115" loext:num-list-format="•" style:num-suffix="•" text:bullet-char="•">
        <style:list-level-properties text:list-level-position-and-space-mode="label-alignment">
          <style:list-level-label-alignment text:label-followed-by="listtab" fo:text-indent="-0.489cm" fo:margin-left="5.029cm"/>
        </style:list-level-properties>
      </text:list-level-style-bullet>
      <text:list-level-style-bullet text:level="8" text:style-name="ListLabel_20_116" loext:num-list-format="•" style:num-suffix="•" text:bullet-char="•">
        <style:list-level-properties text:list-level-position-and-space-mode="label-alignment">
          <style:list-level-label-alignment text:label-followed-by="listtab" fo:text-indent="-0.489cm" fo:margin-left="5.761cm"/>
        </style:list-level-properties>
      </text:list-level-style-bullet>
      <text:list-level-style-bullet text:level="9" text:style-name="ListLabel_20_117" loext:num-list-format="•" style:num-suffix="•" text:bullet-char="•">
        <style:list-level-properties text:list-level-position-and-space-mode="label-alignment">
          <style:list-level-label-alignment text:label-followed-by="listtab" fo:text-indent="-0.489cm" fo:margin-left="6.493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4">
      <text:list-level-style-bullet text:level="1" text:style-name="ListLabel_20_118" loext:num-list-format="" style:num-suffix="" text:bullet-char="">
        <style:list-level-properties text:list-level-position-and-space-mode="label-alignment">
          <style:list-level-label-alignment text:label-followed-by="listtab" fo:text-indent="-0.489cm" fo:margin-left="0.644cm"/>
        </style:list-level-properties>
        <style:text-properties style:font-name="Symbol1"/>
      </text:list-level-style-bullet>
      <text:list-level-style-bullet text:level="2" text:style-name="ListLabel_20_119" loext:num-list-format="•" style:num-suffix="•" text:bullet-char="•">
        <style:list-level-properties text:list-level-position-and-space-mode="label-alignment">
          <style:list-level-label-alignment text:label-followed-by="listtab" fo:text-indent="-0.489cm" fo:margin-left="1.367cm"/>
        </style:list-level-properties>
      </text:list-level-style-bullet>
      <text:list-level-style-bullet text:level="3" text:style-name="ListLabel_20_120" loext:num-list-format="•" style:num-suffix="•" text:bullet-char="•">
        <style:list-level-properties text:list-level-position-and-space-mode="label-alignment">
          <style:list-level-label-alignment text:label-followed-by="listtab" fo:text-indent="-0.489cm" fo:margin-left="2.099cm"/>
        </style:list-level-properties>
      </text:list-level-style-bullet>
      <text:list-level-style-bullet text:level="4" text:style-name="ListLabel_20_121" loext:num-list-format="•" style:num-suffix="•" text:bullet-char="•">
        <style:list-level-properties text:list-level-position-and-space-mode="label-alignment">
          <style:list-level-label-alignment text:label-followed-by="listtab" fo:text-indent="-0.489cm" fo:margin-left="2.831cm"/>
        </style:list-level-properties>
      </text:list-level-style-bullet>
      <text:list-level-style-bullet text:level="5" text:style-name="ListLabel_20_122" loext:num-list-format="•" style:num-suffix="•" text:bullet-char="•">
        <style:list-level-properties text:list-level-position-and-space-mode="label-alignment">
          <style:list-level-label-alignment text:label-followed-by="listtab" fo:text-indent="-0.489cm" fo:margin-left="3.563cm"/>
        </style:list-level-properties>
      </text:list-level-style-bullet>
      <text:list-level-style-bullet text:level="6" text:style-name="ListLabel_20_123" loext:num-list-format="•" style:num-suffix="•" text:bullet-char="•">
        <style:list-level-properties text:list-level-position-and-space-mode="label-alignment">
          <style:list-level-label-alignment text:label-followed-by="listtab" fo:text-indent="-0.489cm" fo:margin-left="4.297cm"/>
        </style:list-level-properties>
      </text:list-level-style-bullet>
      <text:list-level-style-bullet text:level="7" text:style-name="ListLabel_20_124" loext:num-list-format="•" style:num-suffix="•" text:bullet-char="•">
        <style:list-level-properties text:list-level-position-and-space-mode="label-alignment">
          <style:list-level-label-alignment text:label-followed-by="listtab" fo:text-indent="-0.489cm" fo:margin-left="5.029cm"/>
        </style:list-level-properties>
      </text:list-level-style-bullet>
      <text:list-level-style-bullet text:level="8" text:style-name="ListLabel_20_125" loext:num-list-format="•" style:num-suffix="•" text:bullet-char="•">
        <style:list-level-properties text:list-level-position-and-space-mode="label-alignment">
          <style:list-level-label-alignment text:label-followed-by="listtab" fo:text-indent="-0.489cm" fo:margin-left="5.761cm"/>
        </style:list-level-properties>
      </text:list-level-style-bullet>
      <text:list-level-style-bullet text:level="9" text:style-name="ListLabel_20_126" loext:num-list-format="•" style:num-suffix="•" text:bullet-char="•">
        <style:list-level-properties text:list-level-position-and-space-mode="label-alignment">
          <style:list-level-label-alignment text:label-followed-by="listtab" fo:text-indent="-0.489cm" fo:margin-left="6.493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5">
      <text:list-level-style-number text:level="1" text:style-name="ListLabel_20_127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489cm" fo:margin-left="0.642cm"/>
        </style:list-level-properties>
      </text:list-level-style-number>
      <text:list-level-style-bullet text:level="2" text:style-name="ListLabel_20_128" loext:num-list-format="•" style:num-suffix="•" text:bullet-char="•">
        <style:list-level-properties text:list-level-position-and-space-mode="label-alignment">
          <style:list-level-label-alignment text:label-followed-by="listtab" fo:text-indent="-0.489cm" fo:margin-left="1.346cm"/>
        </style:list-level-properties>
      </text:list-level-style-bullet>
      <text:list-level-style-bullet text:level="3" text:style-name="ListLabel_20_129" loext:num-list-format="•" style:num-suffix="•" text:bullet-char="•">
        <style:list-level-properties text:list-level-position-and-space-mode="label-alignment">
          <style:list-level-label-alignment text:label-followed-by="listtab" fo:text-indent="-0.489cm" fo:margin-left="2.058cm"/>
        </style:list-level-properties>
      </text:list-level-style-bullet>
      <text:list-level-style-bullet text:level="4" text:style-name="ListLabel_20_130" loext:num-list-format="•" style:num-suffix="•" text:bullet-char="•">
        <style:list-level-properties text:list-level-position-and-space-mode="label-alignment">
          <style:list-level-label-alignment text:label-followed-by="listtab" fo:text-indent="-0.489cm" fo:margin-left="2.771cm"/>
        </style:list-level-properties>
      </text:list-level-style-bullet>
      <text:list-level-style-bullet text:level="5" text:style-name="ListLabel_20_131" loext:num-list-format="•" style:num-suffix="•" text:bullet-char="•">
        <style:list-level-properties text:list-level-position-and-space-mode="label-alignment">
          <style:list-level-label-alignment text:label-followed-by="listtab" fo:text-indent="-0.489cm" fo:margin-left="3.484cm"/>
        </style:list-level-properties>
      </text:list-level-style-bullet>
      <text:list-level-style-bullet text:level="6" text:style-name="ListLabel_20_132" loext:num-list-format="•" style:num-suffix="•" text:bullet-char="•">
        <style:list-level-properties text:list-level-position-and-space-mode="label-alignment">
          <style:list-level-label-alignment text:label-followed-by="listtab" fo:text-indent="-0.489cm" fo:margin-left="4.196cm"/>
        </style:list-level-properties>
      </text:list-level-style-bullet>
      <text:list-level-style-bullet text:level="7" text:style-name="ListLabel_20_133" loext:num-list-format="•" style:num-suffix="•" text:bullet-char="•">
        <style:list-level-properties text:list-level-position-and-space-mode="label-alignment">
          <style:list-level-label-alignment text:label-followed-by="listtab" fo:text-indent="-0.489cm" fo:margin-left="4.909cm"/>
        </style:list-level-properties>
      </text:list-level-style-bullet>
      <text:list-level-style-bullet text:level="8" text:style-name="ListLabel_20_134" loext:num-list-format="•" style:num-suffix="•" text:bullet-char="•">
        <style:list-level-properties text:list-level-position-and-space-mode="label-alignment">
          <style:list-level-label-alignment text:label-followed-by="listtab" fo:text-indent="-0.489cm" fo:margin-left="5.622cm"/>
        </style:list-level-properties>
      </text:list-level-style-bullet>
      <text:list-level-style-bullet text:level="9" text:style-name="ListLabel_20_135" loext:num-list-format="•" style:num-suffix="•" text:bullet-char="•">
        <style:list-level-properties text:list-level-position-and-space-mode="label-alignment">
          <style:list-level-label-alignment text:label-followed-by="listtab" fo:text-indent="-0.489cm" fo:margin-left="6.334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6">
      <text:list-level-style-number text:level="1" text:style-name="ListLabel_20_136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489cm" fo:margin-left="0.642cm"/>
        </style:list-level-properties>
      </text:list-level-style-number>
      <text:list-level-style-bullet text:level="2" text:style-name="ListLabel_20_137" loext:num-list-format="•" style:num-suffix="•" text:bullet-char="•">
        <style:list-level-properties text:list-level-position-and-space-mode="label-alignment">
          <style:list-level-label-alignment text:label-followed-by="listtab" fo:text-indent="-0.489cm" fo:margin-left="1.464cm"/>
        </style:list-level-properties>
      </text:list-level-style-bullet>
      <text:list-level-style-bullet text:level="3" text:style-name="ListLabel_20_138" loext:num-list-format="•" style:num-suffix="•" text:bullet-char="•">
        <style:list-level-properties text:list-level-position-and-space-mode="label-alignment">
          <style:list-level-label-alignment text:label-followed-by="listtab" fo:text-indent="-0.489cm" fo:margin-left="2.295cm"/>
        </style:list-level-properties>
      </text:list-level-style-bullet>
      <text:list-level-style-bullet text:level="4" text:style-name="ListLabel_20_139" loext:num-list-format="•" style:num-suffix="•" text:bullet-char="•">
        <style:list-level-properties text:list-level-position-and-space-mode="label-alignment">
          <style:list-level-label-alignment text:label-followed-by="listtab" fo:text-indent="-0.489cm" fo:margin-left="3.126cm"/>
        </style:list-level-properties>
      </text:list-level-style-bullet>
      <text:list-level-style-bullet text:level="5" text:style-name="ListLabel_20_140" loext:num-list-format="•" style:num-suffix="•" text:bullet-char="•">
        <style:list-level-properties text:list-level-position-and-space-mode="label-alignment">
          <style:list-level-label-alignment text:label-followed-by="listtab" fo:text-indent="-0.489cm" fo:margin-left="3.956cm"/>
        </style:list-level-properties>
      </text:list-level-style-bullet>
      <text:list-level-style-bullet text:level="6" text:style-name="ListLabel_20_141" loext:num-list-format="•" style:num-suffix="•" text:bullet-char="•">
        <style:list-level-properties text:list-level-position-and-space-mode="label-alignment">
          <style:list-level-label-alignment text:label-followed-by="listtab" fo:text-indent="-0.489cm" fo:margin-left="4.787cm"/>
        </style:list-level-properties>
      </text:list-level-style-bullet>
      <text:list-level-style-bullet text:level="7" text:style-name="ListLabel_20_142" loext:num-list-format="•" style:num-suffix="•" text:bullet-char="•">
        <style:list-level-properties text:list-level-position-and-space-mode="label-alignment">
          <style:list-level-label-alignment text:label-followed-by="listtab" fo:text-indent="-0.489cm" fo:margin-left="5.616cm"/>
        </style:list-level-properties>
      </text:list-level-style-bullet>
      <text:list-level-style-bullet text:level="8" text:style-name="ListLabel_20_143" loext:num-list-format="•" style:num-suffix="•" text:bullet-char="•">
        <style:list-level-properties text:list-level-position-and-space-mode="label-alignment">
          <style:list-level-label-alignment text:label-followed-by="listtab" fo:text-indent="-0.489cm" fo:margin-left="6.447cm"/>
        </style:list-level-properties>
      </text:list-level-style-bullet>
      <text:list-level-style-bullet text:level="9" text:style-name="ListLabel_20_144" loext:num-list-format="•" style:num-suffix="•" text:bullet-char="•">
        <style:list-level-properties text:list-level-position-and-space-mode="label-alignment">
          <style:list-level-label-alignment text:label-followed-by="listtab" fo:text-indent="-0.489cm" fo:margin-left="7.278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7">
      <text:list-level-style-number text:level="1" text:style-name="ListLabel_20_145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19cm" fo:margin-left="0.707cm"/>
        </style:list-level-properties>
      </text:list-level-style-number>
      <text:list-level-style-bullet text:level="2" text:style-name="ListLabel_20_146" loext:num-list-format="•" style:num-suffix="•" text:bullet-char="•">
        <style:list-level-properties text:list-level-position-and-space-mode="label-alignment">
          <style:list-level-label-alignment text:label-followed-by="listtab" fo:text-indent="-0.619cm" fo:margin-left="1.304cm"/>
        </style:list-level-properties>
      </text:list-level-style-bullet>
      <text:list-level-style-bullet text:level="3" text:style-name="ListLabel_20_147" loext:num-list-format="•" style:num-suffix="•" text:bullet-char="•">
        <style:list-level-properties text:list-level-position-and-space-mode="label-alignment">
          <style:list-level-label-alignment text:label-followed-by="listtab" fo:text-indent="-0.619cm" fo:margin-left="1.901cm"/>
        </style:list-level-properties>
      </text:list-level-style-bullet>
      <text:list-level-style-bullet text:level="4" text:style-name="ListLabel_20_148" loext:num-list-format="•" style:num-suffix="•" text:bullet-char="•">
        <style:list-level-properties text:list-level-position-and-space-mode="label-alignment">
          <style:list-level-label-alignment text:label-followed-by="listtab" fo:text-indent="-0.619cm" fo:margin-left="2.501cm"/>
        </style:list-level-properties>
      </text:list-level-style-bullet>
      <text:list-level-style-bullet text:level="5" text:style-name="ListLabel_20_149" loext:num-list-format="•" style:num-suffix="•" text:bullet-char="•">
        <style:list-level-properties text:list-level-position-and-space-mode="label-alignment">
          <style:list-level-label-alignment text:label-followed-by="listtab" fo:text-indent="-0.619cm" fo:margin-left="3.099cm"/>
        </style:list-level-properties>
      </text:list-level-style-bullet>
      <text:list-level-style-bullet text:level="6" text:style-name="ListLabel_20_150" loext:num-list-format="•" style:num-suffix="•" text:bullet-char="•">
        <style:list-level-properties text:list-level-position-and-space-mode="label-alignment">
          <style:list-level-label-alignment text:label-followed-by="listtab" fo:text-indent="-0.619cm" fo:margin-left="3.699cm"/>
        </style:list-level-properties>
      </text:list-level-style-bullet>
      <text:list-level-style-bullet text:level="7" text:style-name="ListLabel_20_151" loext:num-list-format="•" style:num-suffix="•" text:bullet-char="•">
        <style:list-level-properties text:list-level-position-and-space-mode="label-alignment">
          <style:list-level-label-alignment text:label-followed-by="listtab" fo:text-indent="-0.619cm" fo:margin-left="4.297cm"/>
        </style:list-level-properties>
      </text:list-level-style-bullet>
      <text:list-level-style-bullet text:level="8" text:style-name="ListLabel_20_152" loext:num-list-format="•" style:num-suffix="•" text:bullet-char="•">
        <style:list-level-properties text:list-level-position-and-space-mode="label-alignment">
          <style:list-level-label-alignment text:label-followed-by="listtab" fo:text-indent="-0.619cm" fo:margin-left="4.895cm"/>
        </style:list-level-properties>
      </text:list-level-style-bullet>
      <text:list-level-style-bullet text:level="9" text:style-name="ListLabel_20_153" loext:num-list-format="•" style:num-suffix="•" text:bullet-char="•">
        <style:list-level-properties text:list-level-position-and-space-mode="label-alignment">
          <style:list-level-label-alignment text:label-followed-by="listtab" fo:text-indent="-0.619cm" fo:margin-left="5.495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8">
      <text:list-level-style-number text:level="1" text:style-name="ListLabel_20_154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487cm" fo:margin-left="0.642cm"/>
        </style:list-level-properties>
      </text:list-level-style-number>
      <text:list-level-style-bullet text:level="2" text:style-name="ListLabel_20_155" loext:num-list-format="•" style:num-suffix="•" text:bullet-char="•">
        <style:list-level-properties text:list-level-position-and-space-mode="label-alignment">
          <style:list-level-label-alignment text:label-followed-by="listtab" fo:text-indent="-0.487cm" fo:margin-left="1.464cm"/>
        </style:list-level-properties>
      </text:list-level-style-bullet>
      <text:list-level-style-bullet text:level="3" text:style-name="ListLabel_20_156" loext:num-list-format="•" style:num-suffix="•" text:bullet-char="•">
        <style:list-level-properties text:list-level-position-and-space-mode="label-alignment">
          <style:list-level-label-alignment text:label-followed-by="listtab" fo:text-indent="-0.487cm" fo:margin-left="2.295cm"/>
        </style:list-level-properties>
      </text:list-level-style-bullet>
      <text:list-level-style-bullet text:level="4" text:style-name="ListLabel_20_157" loext:num-list-format="•" style:num-suffix="•" text:bullet-char="•">
        <style:list-level-properties text:list-level-position-and-space-mode="label-alignment">
          <style:list-level-label-alignment text:label-followed-by="listtab" fo:text-indent="-0.487cm" fo:margin-left="3.126cm"/>
        </style:list-level-properties>
      </text:list-level-style-bullet>
      <text:list-level-style-bullet text:level="5" text:style-name="ListLabel_20_158" loext:num-list-format="•" style:num-suffix="•" text:bullet-char="•">
        <style:list-level-properties text:list-level-position-and-space-mode="label-alignment">
          <style:list-level-label-alignment text:label-followed-by="listtab" fo:text-indent="-0.487cm" fo:margin-left="3.956cm"/>
        </style:list-level-properties>
      </text:list-level-style-bullet>
      <text:list-level-style-bullet text:level="6" text:style-name="ListLabel_20_159" loext:num-list-format="•" style:num-suffix="•" text:bullet-char="•">
        <style:list-level-properties text:list-level-position-and-space-mode="label-alignment">
          <style:list-level-label-alignment text:label-followed-by="listtab" fo:text-indent="-0.487cm" fo:margin-left="4.787cm"/>
        </style:list-level-properties>
      </text:list-level-style-bullet>
      <text:list-level-style-bullet text:level="7" text:style-name="ListLabel_20_160" loext:num-list-format="•" style:num-suffix="•" text:bullet-char="•">
        <style:list-level-properties text:list-level-position-and-space-mode="label-alignment">
          <style:list-level-label-alignment text:label-followed-by="listtab" fo:text-indent="-0.487cm" fo:margin-left="5.616cm"/>
        </style:list-level-properties>
      </text:list-level-style-bullet>
      <text:list-level-style-bullet text:level="8" text:style-name="ListLabel_20_161" loext:num-list-format="•" style:num-suffix="•" text:bullet-char="•">
        <style:list-level-properties text:list-level-position-and-space-mode="label-alignment">
          <style:list-level-label-alignment text:label-followed-by="listtab" fo:text-indent="-0.487cm" fo:margin-left="6.447cm"/>
        </style:list-level-properties>
      </text:list-level-style-bullet>
      <text:list-level-style-bullet text:level="9" text:style-name="ListLabel_20_162" loext:num-list-format="•" style:num-suffix="•" text:bullet-char="•">
        <style:list-level-properties text:list-level-position-and-space-mode="label-alignment">
          <style:list-level-label-alignment text:label-followed-by="listtab" fo:text-indent="-0.487cm" fo:margin-left="7.278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9">
      <text:list-level-style-number text:level="1" text:style-name="ListLabel_20_163" loext:num-list-format="%1%)" style:num-suffix=")" style:num-format="a" style:num-letter-sync="true" text:start-value="4">
        <style:list-level-properties text:list-level-position-and-space-mode="label-alignment">
          <style:list-level-label-alignment text:label-followed-by="listtab" fo:text-indent="-0.275cm" fo:margin-left="0.436cm"/>
        </style:list-level-properties>
      </text:list-level-style-number>
      <text:list-level-style-bullet text:level="2" text:style-name="ListLabel_20_164" loext:num-list-format="•" style:num-suffix="•" text:bullet-char="•">
        <style:list-level-properties text:list-level-position-and-space-mode="label-alignment">
          <style:list-level-label-alignment text:label-followed-by="listtab" fo:text-indent="-0.275cm" fo:margin-left="1.05cm"/>
        </style:list-level-properties>
      </text:list-level-style-bullet>
      <text:list-level-style-bullet text:level="3" text:style-name="ListLabel_20_165" loext:num-list-format="•" style:num-suffix="•" text:bullet-char="•">
        <style:list-level-properties text:list-level-position-and-space-mode="label-alignment">
          <style:list-level-label-alignment text:label-followed-by="listtab" fo:text-indent="-0.275cm" fo:margin-left="1.676cm"/>
        </style:list-level-properties>
      </text:list-level-style-bullet>
      <text:list-level-style-bullet text:level="4" text:style-name="ListLabel_20_166" loext:num-list-format="•" style:num-suffix="•" text:bullet-char="•">
        <style:list-level-properties text:list-level-position-and-space-mode="label-alignment">
          <style:list-level-label-alignment text:label-followed-by="listtab" fo:text-indent="-0.275cm" fo:margin-left="2.304cm"/>
        </style:list-level-properties>
      </text:list-level-style-bullet>
      <text:list-level-style-bullet text:level="5" text:style-name="ListLabel_20_167" loext:num-list-format="•" style:num-suffix="•" text:bullet-char="•">
        <style:list-level-properties text:list-level-position-and-space-mode="label-alignment">
          <style:list-level-label-alignment text:label-followed-by="listtab" fo:text-indent="-0.275cm" fo:margin-left="2.93cm"/>
        </style:list-level-properties>
      </text:list-level-style-bullet>
      <text:list-level-style-bullet text:level="6" text:style-name="ListLabel_20_168" loext:num-list-format="•" style:num-suffix="•" text:bullet-char="•">
        <style:list-level-properties text:list-level-position-and-space-mode="label-alignment">
          <style:list-level-label-alignment text:label-followed-by="listtab" fo:text-indent="-0.275cm" fo:margin-left="3.558cm"/>
        </style:list-level-properties>
      </text:list-level-style-bullet>
      <text:list-level-style-bullet text:level="7" text:style-name="ListLabel_20_169" loext:num-list-format="•" style:num-suffix="•" text:bullet-char="•">
        <style:list-level-properties text:list-level-position-and-space-mode="label-alignment">
          <style:list-level-label-alignment text:label-followed-by="listtab" fo:text-indent="-0.275cm" fo:margin-left="4.184cm"/>
        </style:list-level-properties>
      </text:list-level-style-bullet>
      <text:list-level-style-bullet text:level="8" text:style-name="ListLabel_20_170" loext:num-list-format="•" style:num-suffix="•" text:bullet-char="•">
        <style:list-level-properties text:list-level-position-and-space-mode="label-alignment">
          <style:list-level-label-alignment text:label-followed-by="listtab" fo:text-indent="-0.275cm" fo:margin-left="4.81cm"/>
        </style:list-level-properties>
      </text:list-level-style-bullet>
      <text:list-level-style-bullet text:level="9" text:style-name="ListLabel_20_171" loext:num-list-format="•" style:num-suffix="•" text:bullet-char="•">
        <style:list-level-properties text:list-level-position-and-space-mode="label-alignment">
          <style:list-level-label-alignment text:label-followed-by="listtab" fo:text-indent="-0.275cm" fo:margin-left="5.438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0">
      <text:list-level-style-number text:level="1" text:style-name="ListLabel_20_172" loext:num-list-format="%1%)" style:num-suffix=")" style:num-format="a" style:num-letter-sync="true" text:start-value="3">
        <style:list-level-properties text:list-level-position-and-space-mode="label-alignment">
          <style:list-level-label-alignment text:label-followed-by="listtab" fo:text-indent="-0.501cm" fo:margin-left="0.642cm"/>
        </style:list-level-properties>
      </text:list-level-style-number>
      <text:list-level-style-bullet text:level="2" text:style-name="ListLabel_20_173" loext:num-list-format="•" style:num-suffix="•" text:bullet-char="•">
        <style:list-level-properties text:list-level-position-and-space-mode="label-alignment">
          <style:list-level-label-alignment text:label-followed-by="listtab" fo:text-indent="-0.501cm" fo:margin-left="1.464cm"/>
        </style:list-level-properties>
      </text:list-level-style-bullet>
      <text:list-level-style-bullet text:level="3" text:style-name="ListLabel_20_174" loext:num-list-format="•" style:num-suffix="•" text:bullet-char="•">
        <style:list-level-properties text:list-level-position-and-space-mode="label-alignment">
          <style:list-level-label-alignment text:label-followed-by="listtab" fo:text-indent="-0.501cm" fo:margin-left="2.295cm"/>
        </style:list-level-properties>
      </text:list-level-style-bullet>
      <text:list-level-style-bullet text:level="4" text:style-name="ListLabel_20_175" loext:num-list-format="•" style:num-suffix="•" text:bullet-char="•">
        <style:list-level-properties text:list-level-position-and-space-mode="label-alignment">
          <style:list-level-label-alignment text:label-followed-by="listtab" fo:text-indent="-0.501cm" fo:margin-left="3.126cm"/>
        </style:list-level-properties>
      </text:list-level-style-bullet>
      <text:list-level-style-bullet text:level="5" text:style-name="ListLabel_20_176" loext:num-list-format="•" style:num-suffix="•" text:bullet-char="•">
        <style:list-level-properties text:list-level-position-and-space-mode="label-alignment">
          <style:list-level-label-alignment text:label-followed-by="listtab" fo:text-indent="-0.501cm" fo:margin-left="3.956cm"/>
        </style:list-level-properties>
      </text:list-level-style-bullet>
      <text:list-level-style-bullet text:level="6" text:style-name="ListLabel_20_177" loext:num-list-format="•" style:num-suffix="•" text:bullet-char="•">
        <style:list-level-properties text:list-level-position-and-space-mode="label-alignment">
          <style:list-level-label-alignment text:label-followed-by="listtab" fo:text-indent="-0.501cm" fo:margin-left="4.787cm"/>
        </style:list-level-properties>
      </text:list-level-style-bullet>
      <text:list-level-style-bullet text:level="7" text:style-name="ListLabel_20_178" loext:num-list-format="•" style:num-suffix="•" text:bullet-char="•">
        <style:list-level-properties text:list-level-position-and-space-mode="label-alignment">
          <style:list-level-label-alignment text:label-followed-by="listtab" fo:text-indent="-0.501cm" fo:margin-left="5.616cm"/>
        </style:list-level-properties>
      </text:list-level-style-bullet>
      <text:list-level-style-bullet text:level="8" text:style-name="ListLabel_20_179" loext:num-list-format="•" style:num-suffix="•" text:bullet-char="•">
        <style:list-level-properties text:list-level-position-and-space-mode="label-alignment">
          <style:list-level-label-alignment text:label-followed-by="listtab" fo:text-indent="-0.501cm" fo:margin-left="6.447cm"/>
        </style:list-level-properties>
      </text:list-level-style-bullet>
      <text:list-level-style-bullet text:level="9" text:style-name="ListLabel_20_180" loext:num-list-format="•" style:num-suffix="•" text:bullet-char="•">
        <style:list-level-properties text:list-level-position-and-space-mode="label-alignment">
          <style:list-level-label-alignment text:label-followed-by="listtab" fo:text-indent="-0.501cm" fo:margin-left="7.278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1">
      <text:list-level-style-number text:level="1" text:style-name="ListLabel_20_181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487cm" fo:margin-left="0.642cm"/>
        </style:list-level-properties>
      </text:list-level-style-number>
      <text:list-level-style-bullet text:level="2" text:style-name="ListLabel_20_182" loext:num-list-format="•" style:num-suffix="•" text:bullet-char="•">
        <style:list-level-properties text:list-level-position-and-space-mode="label-alignment">
          <style:list-level-label-alignment text:label-followed-by="listtab" fo:text-indent="-0.487cm" fo:margin-left="1.464cm"/>
        </style:list-level-properties>
      </text:list-level-style-bullet>
      <text:list-level-style-bullet text:level="3" text:style-name="ListLabel_20_183" loext:num-list-format="•" style:num-suffix="•" text:bullet-char="•">
        <style:list-level-properties text:list-level-position-and-space-mode="label-alignment">
          <style:list-level-label-alignment text:label-followed-by="listtab" fo:text-indent="-0.487cm" fo:margin-left="2.295cm"/>
        </style:list-level-properties>
      </text:list-level-style-bullet>
      <text:list-level-style-bullet text:level="4" text:style-name="ListLabel_20_184" loext:num-list-format="•" style:num-suffix="•" text:bullet-char="•">
        <style:list-level-properties text:list-level-position-and-space-mode="label-alignment">
          <style:list-level-label-alignment text:label-followed-by="listtab" fo:text-indent="-0.487cm" fo:margin-left="3.126cm"/>
        </style:list-level-properties>
      </text:list-level-style-bullet>
      <text:list-level-style-bullet text:level="5" text:style-name="ListLabel_20_185" loext:num-list-format="•" style:num-suffix="•" text:bullet-char="•">
        <style:list-level-properties text:list-level-position-and-space-mode="label-alignment">
          <style:list-level-label-alignment text:label-followed-by="listtab" fo:text-indent="-0.487cm" fo:margin-left="3.956cm"/>
        </style:list-level-properties>
      </text:list-level-style-bullet>
      <text:list-level-style-bullet text:level="6" text:style-name="ListLabel_20_186" loext:num-list-format="•" style:num-suffix="•" text:bullet-char="•">
        <style:list-level-properties text:list-level-position-and-space-mode="label-alignment">
          <style:list-level-label-alignment text:label-followed-by="listtab" fo:text-indent="-0.487cm" fo:margin-left="4.787cm"/>
        </style:list-level-properties>
      </text:list-level-style-bullet>
      <text:list-level-style-bullet text:level="7" text:style-name="ListLabel_20_187" loext:num-list-format="•" style:num-suffix="•" text:bullet-char="•">
        <style:list-level-properties text:list-level-position-and-space-mode="label-alignment">
          <style:list-level-label-alignment text:label-followed-by="listtab" fo:text-indent="-0.487cm" fo:margin-left="5.616cm"/>
        </style:list-level-properties>
      </text:list-level-style-bullet>
      <text:list-level-style-bullet text:level="8" text:style-name="ListLabel_20_188" loext:num-list-format="•" style:num-suffix="•" text:bullet-char="•">
        <style:list-level-properties text:list-level-position-and-space-mode="label-alignment">
          <style:list-level-label-alignment text:label-followed-by="listtab" fo:text-indent="-0.487cm" fo:margin-left="6.447cm"/>
        </style:list-level-properties>
      </text:list-level-style-bullet>
      <text:list-level-style-bullet text:level="9" text:style-name="ListLabel_20_189" loext:num-list-format="•" style:num-suffix="•" text:bullet-char="•">
        <style:list-level-properties text:list-level-position-and-space-mode="label-alignment">
          <style:list-level-label-alignment text:label-followed-by="listtab" fo:text-indent="-0.487cm" fo:margin-left="7.278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Text_20_body">
      <style:paragraph-properties fo:line-height="5%"/>
      <style:text-properties fo:font-size="10pt" style:font-size-asian="10pt"/>
    </style:style>
    <style:style style:name="MP2" style:family="paragraph" style:parent-style-name="Frame_20_contents">
      <style:paragraph-properties fo:margin-left="0.106cm" fo:margin-right="0cm" fo:line-height="0.381cm" fo:text-indent="0cm" style:auto-text-indent="false"/>
      <style:text-properties fo:color="#00000a" loext:opacity="100%" style:font-name="Calibri" fo:font-size="9.5pt" style:font-name-asian="Times New Roman1" style:font-size-asian="9.5pt" style:text-scale="102%"/>
    </style:style>
    <style:style style:name="MP3" style:family="paragraph" style:parent-style-name="Frame_20_contents">
      <style:paragraph-properties fo:margin-left="0.035cm" fo:margin-right="0cm" fo:line-height="0.381cm" fo:text-indent="0cm" style:auto-text-indent="false"/>
    </style:style>
    <style:style style:name="MT1" style:family="text">
      <style:text-properties fo:color="#00000a" loext:opacity="100%" style:font-name="Calibri" fo:font-size="9.5pt" style:font-name-asian="Times New Roman1" style:font-size-asian="9.5pt"/>
    </style:style>
    <style:style style:name="Mfr1" style:family="graphic" style:parent-style-name="Frame">
      <style:graphic-properties fo:margin-left="0.318cm" fo:margin-right="0.318cm" fo:margin-top="0cm" fo:margin-bottom="0cm" style:run-through="background" style:wrap="run-through" style:number-wrapped-paragraphs="no-limit" style:vertical-pos="from-top" style:vertical-rel="page" style:horizontal-pos="from-left" style:horizontal-rel="page" fo:background-color="transparent" draw:fill="none" draw:opacity="0%" fo:padding="0cm" fo:border="0.06pt solid #000000"/>
    </style:style>
    <style:page-layout style:name="Mpm1">
      <style:page-layout-properties fo:page-width="21.001cm" fo:page-height="29.7cm" style:num-format="1" style:print-orientation="portrait" fo:margin-top="2.787cm" fo:margin-bottom="3.362cm" fo:margin-left="1.94cm" fo:margin-right="0.741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342cm" fo:margin-left="0cm" fo:margin-right="0cm" fo:margin-top="0.242cm" style:dynamic-spacing="true"/>
      </style:footer-style>
    </style:page-layout>
    <style:page-layout style:name="Mpm2">
      <style:page-layout-properties fo:page-width="21.001cm" fo:page-height="29.7cm" style:num-format="1" style:print-orientation="portrait" fo:margin-top="2.787cm" fo:margin-bottom="3.704cm" fo:margin-left="1.94cm" fo:margin-right="0.741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3">
      <style:page-layout-properties fo:page-width="21.001cm" fo:page-height="29.7cm" style:num-format="1" style:print-orientation="portrait" fo:margin-top="1.501cm" fo:margin-bottom="3.36cm" fo:margin-left="1.501cm" fo:margin-right="0.741cm" style:writing-mode="lr-tb" style:layout-grid-color="#c0c0c0" style:layout-grid-lines="25698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101cm" fo:margin-left="0cm" fo:margin-right="0cm" fo:margin-top="0cm" style:dynamic-spacing="true"/>
      </style:footer-style>
    </style:page-layout>
    <style:page-layout style:name="Mpm4">
      <style:page-layout-properties fo:page-width="21.001cm" fo:page-height="29.7cm" style:num-format="1" style:print-orientation="portrait" fo:margin-top="2.787cm" fo:margin-bottom="3.362cm" fo:margin-left="1.94cm" fo:margin-right="0.741cm" style:writing-mode="lr-tb" style:layout-grid-color="#c0c0c0" style:layout-grid-lines="23209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342cm" fo:margin-left="0cm" fo:margin-right="0cm" fo:margin-top="0.242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footer>
        <text:p text:style-name="MP1"><draw:frame draw:style-name="Mfr1" draw:name="Cornice4" text:anchor-type="char" svg:x="18.872cm" svg:y="25.95cm" svg:width="0.386cm" svg:height="0.413cm" draw:z-index="31"><draw:text-box><text:p text:style-name="MP2"><text:page-number text:select-page="current">1</text:page-number></text:p></draw:text-box></draw:frame></text:p>
      </style:footer>
    </style:master-page>
    <style:master-page style:name="First_20_Page" style:display-name="First Page" style:page-layout-name="Mpm2" draw:style-name="Mdp1" style:next-style-name="Standard"/>
    <style:master-page style:name="Converted1" style:page-layout-name="Mpm3" draw:style-name="Mdp1">
      <style:footer>
        <text:p text:style-name="MP1"><draw:frame draw:style-name="Mfr1" draw:name="Cornice6" text:anchor-type="char" svg:x="18.872cm" svg:y="25.95cm" svg:width="0.386cm" svg:height="0.413cm" draw:z-index="39"><draw:text-box><text:p text:style-name="MP2"><text:page-number text:select-page="current">6</text:page-number></text:p></draw:text-box></draw:frame></text:p>
      </style:footer>
    </style:master-page>
    <style:master-page style:name="Converted2" style:page-layout-name="Mpm4" draw:style-name="Mdp1">
      <style:footer>
        <text:p text:style-name="MP1"><draw:frame draw:style-name="Mfr1" draw:name="Cornice7" text:anchor-type="char" svg:x="18.872cm" svg:y="25.95cm" svg:width="0.386cm" svg:height="0.413cm" draw:z-index="0"><draw:text-box><text:p text:style-name="MP2"><text:page-number text:select-page="current">0</text:page-number></text:p></draw:text-box></draw:frame></text:p>
      </style:footer>
    </style:master-page>
    <style:master-page style:name="Converted3" style:page-layout-name="Mpm4" draw:style-name="Mdp1">
      <style:footer>
        <text:p text:style-name="MP1"><draw:frame draw:style-name="Mfr1" draw:name="Cornice10" text:anchor-type="char" svg:x="18.872cm" svg:y="25.95cm" svg:width="0.386cm" svg:height="0.413cm" draw:z-index="0"><draw:text-box><text:p text:style-name="MP2"><text:page-number text:select-page="current">0</text:page-number></text:p></draw:text-box></draw:frame></text:p>
      </style:footer>
    </style:master-page>
    <style:master-page style:name="Converted4" style:page-layout-name="Mpm4" draw:style-name="Mdp1">
      <style:footer>
        <text:p text:style-name="MP1"><draw:frame draw:style-name="Mfr1" draw:name="Cornice12" text:anchor-type="char" svg:x="18.872cm" svg:y="25.95cm" svg:width="0.386cm" svg:height="0.413cm" draw:z-index="0"><draw:text-box><text:p text:style-name="MP2"><text:page-number text:select-page="current">0</text:page-number></text:p></draw:text-box></draw:frame></text:p>
      </style:footer>
    </style:master-page>
    <style:master-page style:name="Converted5" style:page-layout-name="Mpm4" draw:style-name="Mdp1">
      <style:footer>
        <text:p text:style-name="MP1"><draw:frame draw:style-name="Mfr1" draw:name="Cornice13" text:anchor-type="char" svg:x="18.872cm" svg:y="25.95cm" svg:width="0.386cm" svg:height="0.413cm" draw:z-index="0"><draw:text-box><text:p text:style-name="MP2"><text:page-number text:select-page="current">0</text:page-number></text:p></draw:text-box></draw:frame></text:p>
      </style:footer>
    </style:master-page>
    <style:master-page style:name="Converted6" style:page-layout-name="Mpm4" draw:style-name="Mdp1">
      <style:footer>
        <text:p text:style-name="MP1"><draw:frame draw:style-name="Mfr1" draw:name="Cornice14" text:anchor-type="char" svg:x="18.872cm" svg:y="25.95cm" svg:width="0.386cm" svg:height="0.413cm" draw:z-index="0"><draw:text-box><text:p text:style-name="MP2"><text:page-number text:select-page="current">0</text:page-number></text:p></draw:text-box></draw:frame></text:p>
      </style:footer>
    </style:master-page>
    <style:master-page style:name="Converted7" style:page-layout-name="Mpm4" draw:style-name="Mdp1">
      <style:footer>
        <text:p text:style-name="MP1"><draw:frame draw:style-name="Mfr1" draw:name="Cornice16" text:anchor-type="char" svg:x="18.872cm" svg:y="25.95cm" svg:width="0.386cm" svg:height="0.413cm" draw:z-index="22"><draw:text-box><text:p text:style-name="MP2"><text:page-number text:select-page="current">11</text:page-number></text:p></draw:text-box></draw:frame></text:p>
      </style:footer>
    </style:master-page>
    <style:master-page style:name="Converted8" style:page-layout-name="Mpm4" draw:style-name="Mdp1">
      <style:footer>
        <text:p text:style-name="MP1"><draw:frame draw:style-name="Mfr1" draw:name="Cornice17" text:anchor-type="char" svg:x="18.77cm" svg:y="25.95cm" svg:width="0.418cm" svg:height="0.413cm" draw:z-index="0"><draw:text-box><text:p text:style-name="MP3"><text:span text:style-name="MT1">10</text:span><text:span text:style-name="MT1"/></text:p></draw:text-box></draw:frame></text:p>
      </style:footer>
    </style:master-page>
    <style:master-page style:name="Converted9" style:page-layout-name="Mpm4" draw:style-name="Mdp1">
      <style:footer>
        <text:p text:style-name="MP1"><draw:frame draw:style-name="Mfr1" draw:name="Cornice18" text:anchor-type="char" svg:x="18.77cm" svg:y="25.95cm" svg:width="0.489cm" svg:height="0.413cm" draw:z-index="0"><draw:text-box><text:p text:style-name="MP3"><text:span text:style-name="MT1">1</text:span><text:span text:style-name="MT1"><text:page-number text:select-page="current">0</text:page-number></text:span></text:p></draw:text-box></draw:frame></text:p>
      </style:footer>
    </style:master-page>
    <style:master-page style:name="Converted10" style:page-layout-name="Mpm4" draw:style-name="Mdp1">
      <style:footer>
        <text:p text:style-name="MP1"><draw:frame draw:style-name="Mfr1" draw:name="Cornice19" text:anchor-type="char" svg:x="18.77cm" svg:y="25.95cm" svg:width="0.489cm" svg:height="0.413cm" draw:z-index="0"><draw:text-box><text:p text:style-name="MP3"><text:span text:style-name="MT1">1</text:span><text:span text:style-name="MT1"><text:page-number text:select-page="current">0</text:page-number></text:span></text:p></draw:text-box></draw:frame></text:p>
      </style:footer>
    </style:master-page>
    <style:master-page style:name="Converted11" style:page-layout-name="Mpm4" draw:style-name="Mdp1">
      <style:footer>
        <text:p text:style-name="MP1"><draw:frame draw:style-name="Mfr1" draw:name="Cornice22" text:anchor-type="char" svg:x="18.77cm" svg:y="25.95cm" svg:width="0.489cm" svg:height="0.413cm" draw:z-index="0"><draw:text-box><text:p text:style-name="MP3"><text:span text:style-name="MT1">1</text:span><text:span text:style-name="MT1"><text:page-number text:select-page="current">0</text:page-number></text:span></text:p></draw:text-box></draw:frame></text:p>
      </style:footer>
    </style:master-page>
    <style:master-page style:name="Converted12" style:page-layout-name="Mpm4" draw:style-name="Mdp1">
      <style:footer>
        <text:p text:style-name="MP1"><draw:frame draw:style-name="Mfr1" draw:name="Cornice23" text:anchor-type="char" svg:x="18.77cm" svg:y="25.95cm" svg:width="0.489cm" svg:height="0.413cm" draw:z-index="34"><draw:text-box><text:p text:style-name="MP3"><text:span text:style-name="MT1">1</text:span><text:span text:style-name="MT1"><text:page-number text:select-page="current">14</text:page-number></text:span></text:p></draw:text-box></draw:frame></text:p>
      </style:footer>
    </style:master-page>
    <style:master-page style:name="Converted13" style:page-layout-name="Mpm4" draw:style-name="Mdp1">
      <style:footer>
        <text:p text:style-name="MP1"><draw:frame draw:style-name="Mfr1" draw:name="Cornice26" text:anchor-type="char" svg:x="18.77cm" svg:y="25.95cm" svg:width="0.489cm" svg:height="0.413cm" draw:z-index="0"><draw:text-box><text:p text:style-name="MP3"><text:span text:style-name="MT1">1</text:span><text:span text:style-name="MT1"><text:page-number text:select-page="current">0</text:page-number></text:span></text:p></draw:text-box></draw:frame></text:p>
      </style:footer>
    </style:master-page>
    <style:master-page style:name="Converted14" style:page-layout-name="Mpm4" draw:style-name="Mdp1">
      <style:footer>
        <text:p text:style-name="MP1"><draw:frame draw:style-name="Mfr1" draw:name="Cornice28" text:anchor-type="char" svg:x="18.77cm" svg:y="25.95cm" svg:width="0.489cm" svg:height="0.413cm" draw:z-index="0"><draw:text-box><text:p text:style-name="MP3"><text:span text:style-name="MT1">1</text:span><text:span text:style-name="MT1"><text:page-number text:select-page="current">0</text:page-number></text:span></text:p></draw:text-box></draw:frame></text:p>
      </style:footer>
    </style:master-page>
    <style:master-page style:name="Converted15" style:page-layout-name="Mpm4" draw:style-name="Mdp1">
      <style:footer>
        <text:p text:style-name="MP1"><draw:frame draw:style-name="Mfr1" draw:name="Cornice29" text:anchor-type="char" svg:x="18.77cm" svg:y="25.95cm" svg:width="0.489cm" svg:height="0.413cm" draw:z-index="0"><draw:text-box><text:p text:style-name="MP3"><text:span text:style-name="MT1">1</text:span><text:span text:style-name="MT1"><text:page-number text:select-page="current">0</text:page-number></text:span></text:p></draw:text-box></draw:frame></text:p>
      </style:footer>
    </style:master-page>
    <style:master-page style:name="Converted16" style:page-layout-name="Mpm4" draw:style-name="Mdp1">
      <style:footer>
        <text:p text:style-name="MP1"><draw:frame draw:style-name="Mfr1" draw:name="Cornice30" text:anchor-type="char" svg:x="18.77cm" svg:y="25.95cm" svg:width="0.489cm" svg:height="0.413cm" draw:z-index="17"><draw:text-box><text:p text:style-name="MP3"><text:span text:style-name="MT1">1</text:span><text:span text:style-name="MT1"><text:page-number text:select-page="current">15</text:page-number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Microsoft Word - DGUE adeguato al 36_2023.docx</dc:title>
    <meta:initial-creator>sparano</meta:initial-creator>
    <meta:editing-cycles>14</meta:editing-cycles>
    <meta:creation-date>2023-07-25T12:09:00</meta:creation-date>
    <dc:date>2025-01-23T13:32:54.393000000</dc:date>
    <meta:editing-duration>PT1H39M19S</meta:editing-duration>
    <meta:generator>LibreOffice/7.6.4.1$Windows_X86_64 LibreOffice_project/e19e193f88cd6c0525a17fb7a176ed8e6a3e2aa1</meta:generator>
    <meta:document-statistic meta:table-count="27" meta:image-count="0" meta:object-count="0" meta:page-count="15" meta:paragraph-count="641" meta:word-count="7166" meta:character-count="47377" meta:non-whitespace-character-count="40473"/>
    <meta:user-defined meta:name="AppVersion">12.0000</meta:user-defined>
    <meta:template xlink:type="simple" xlink:actuate="onRequest" xlink:title="Normal_Wordconv" xlink:href=""/>
  </office:meta>
</office:document-meta>
</file>